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d9cd66aeb73175637bc6251db222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upload:werkzeuge"/><text:bookmark-start text:name="__RefHeading___notfallboxdatei-upload_1"/><text:bookmark-start text:name="notfallboxdatei-upload"/>Notfallbox: Datei-Upload<text:bookmark-end text:name="__RefHeading___notfallboxdatei-upload_1"/><text:bookmark-end text:name="notfallboxdatei-upload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login1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file-transfer3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werkzeuge_2"/><text:bookmark-start text:name="werkzeuge"/>2. Werkzeuge<text:bookmark-end text:name="__RefHeading___werkzeuge_2"/><text:bookmark-end text:name="werkzeuge"/></text:h>
      <text:p text:style-name="Text_20_body">Ein anderer Weg, wie man an die Funktion „File-Transfer“ kommt, findet sich in der Liste der Werkzeuge. Der anschliessende Arbeitsweg bleibt aber vollkommen identisch zu dem, was wir schon gesehen haben.
<draw:frame draw:style-name="media" draw:name="0" text:anchor-type="as-char" draw:z-index="0" svg:width="10.583333333333cm" svg:height="11.057829759584cm"><draw:image xlink:href="Pictures/33d9cd66aeb73175637bc6251db22203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login1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file-transfer3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5:26</meta:creation-date>
    <dc:creator>Generated</dc:creator>
    <dc:date>2026-09-08T13::55:26</dc:date>
    <dc:language>en-US</dc:language>
    <meta:editing-cycles>1</meta:editing-cycles>
    <meta:editing-duration>PT0S</meta:editing-duration>
    <dc:title>nfb:x:upload:werkzeuge</dc:title>
  </office:meta>
</office:document-meta>
</file>