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a4aafe8b29b7711560ea9172100cdd1.png"/>
  <manifest:file-entry manifest:media-type="image/png" manifest:full-path="Pictures/a6cbb607006a3f8ffc63795b6429ff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upload:system"/><text:bookmark-start text:name="__RefHeading___notfallboxfile-transfer_1"/><text:bookmark-start text:name="notfallboxfile-transfer"/>Notfallbox: File-Transfer<text:bookmark-end text:name="__RefHeading___notfallboxfile-transfer_1"/><text:bookmark-end text:name="notfallboxfile-transfer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login1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monsta" text:style-name="Internet_20_link" text:visited-style-name="Visited_20_Internet_20_Link">⇒</text:a></text:p>
          </table:table-cell>
        </table:table-row>
      </table:table>
      <text:h text:style-name="Heading_20_2" text:outline-level="2"><text:bookmark-start text:name="__RefHeading___tool-auswahl_2"/><text:bookmark-start text:name="tool-auswahl"/>2. Tool-Auswahl<text:bookmark-end text:name="__RefHeading___tool-auswahl_2"/><text:bookmark-end text:name="tool-auswahl"/></text:h>
      <text:p text:style-name="Text_20_body"><draw:frame draw:style-name="medialeft" draw:name="0" text:anchor-type="paragraph" draw:z-index="0" svg:width="5.2916666666667cm" style:rel-width="100%" svg:height="9.6696642685851cm" style:rel-height="scale"><draw:image xlink:href="Pictures/6a4aafe8b29b7711560ea9172100cdd1.png" xlink:type="simple" xlink:show="embed" xlink:actuate="onLoad"/></draw:frame> Im Pull-Down Menü den Punkt „System“ auswählen.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draw:frame draw:style-name="medialeft" draw:name="1" text:anchor-type="paragraph" draw:z-index="1" svg:width="10.583333333333cm" svg:height="10.352003642987cm"><draw:image xlink:href="Pictures/a6cbb607006a3f8ffc63795b6429ffda.png" xlink:type="simple" xlink:show="embed" xlink:actuate="onLoad"/></draw:frame> Im Systemmenü die Kachel „File-Transfer auswählen.<text:line-break/>
<text:line-break/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upload:login1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upload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upload:monsta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7T01::57:18</meta:creation-date>
    <dc:creator>Generated</dc:creator>
    <dc:date>2026-08-17T01::57:18</dc:date>
    <dc:language>en-US</dc:language>
    <meta:editing-cycles>1</meta:editing-cycles>
    <meta:editing-duration>PT0S</meta:editing-duration>
    <dc:title>nfb:x:upload:system</dc:title>
  </office:meta>
</office:document-meta>
</file>