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9212a11d584abf78810875139e7e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upload:pdf"/><text:bookmark-start text:name="__RefHeading___notfallboxdatei-upload_1"/><text:bookmark-start text:name="notfallboxdatei-upload"/>Notfallbox: Datei-Upload<text:bookmark-end text:name="__RefHeading___notfallboxdatei-upload_1"/><text:bookmark-end text:name="notfallboxdatei-upload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upload:zim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upload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✘</text:p>
          </table:table-cell>
        </table:table-row>
      </table:table>
      <text:h text:style-name="Heading_20_2" text:outline-level="2"><text:bookmark-start text:name="__RefHeading___pdf-dateien_2"/><text:bookmark-start text:name="pdf-dateien"/>7. PDF-Dateien<text:bookmark-end text:name="__RefHeading___pdf-dateien_2"/><text:bookmark-end text:name="pdf-dateien"/></text:h>
      <text:p text:style-name="Text_20_body">Schlussendlich können natürlich auch PDF-Dateien eingebunden werden.</text:p>
      <text:list text:style-name="Numbering_20_1" text:continue-numbering="false">
        <text:list-item>
          <text:p text:style-name="Numbering_20_1_Content_First"> Inhaltsbeschreibung eingeben</text:p>
        </text:list-item>
        <text:list-item>
          <text:p text:style-name="Numbering_20_1_Content_Last"> <text:span text:style-name="Strong_20_Emphasis">Speichern</text:span> verschiebt und aktiviert die Datei in der Datenbank.</text:p>
        </text:list-item>
      </text:list>
      <text:p text:style-name="Text_20_body"><draw:frame draw:style-name="media" draw:name="0" text:anchor-type="as-char" draw:z-index="0" svg:width="13.229166666667cm" svg:height="8.9812691131498cm"><draw:image xlink:href="Pictures/e59212a11d584abf78810875139e7e8d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upload:zim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upload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✘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3::55:01</meta:creation-date>
    <dc:creator>Generated</dc:creator>
    <dc:date>2026-09-08T13::55:01</dc:date>
    <dc:language>en-US</dc:language>
    <meta:editing-cycles>1</meta:editing-cycles>
    <meta:editing-duration>PT0S</meta:editing-duration>
    <dc:title>nfb:x:upload:pdf</dc:title>
  </office:meta>
</office:document-meta>
</file>