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db845572dd5fb4efb6c8eb7667b08a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upload:monsta"/><text:bookmark-start text:name="__RefHeading___notfallboxfile-transfer_1"/><text:bookmark-start text:name="notfallboxfile-transfer"/>Notfallbox: File-Transfer<text:bookmark-end text:name="__RefHeading___notfallboxfile-transfer_1"/><text:bookmark-end text:name="notfallboxfile-transfer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upload:login1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upload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upload:dateien" text:style-name="Internet_20_link" text:visited-style-name="Visited_20_Internet_20_Link">⇒</text:a></text:p>
          </table:table-cell>
        </table:table-row>
      </table:table>
      <text:h text:style-name="Heading_20_2" text:outline-level="2"><text:bookmark-start text:name="__RefHeading___anmelden_2"/><text:bookmark-start text:name="anmelden"/>3. Anmelden<text:bookmark-end text:name="__RefHeading___anmelden_2"/><text:bookmark-end text:name="anmelden"/></text:h>
      <text:p text:style-name="Text_20_body"><draw:frame draw:style-name="medialeft" draw:name="0" text:anchor-type="paragraph" draw:z-index="0" svg:width="10.583333333333cm" svg:height="10.703015616586cm"><draw:image xlink:href="Pictures/ddb845572dd5fb4efb6c8eb7667b08a0.png" xlink:type="simple" xlink:show="embed" xlink:actuate="onLoad"/></draw:frame></text:p>
      <text:list text:style-name="Numbering_20_1" text:continue-numbering="false">
        <text:list-item>
          <text:p text:style-name="Numbering_20_1_Content_First"> IMMER <text:span text:style-name="Emphasis">localhost</text:span> eingeben</text:p>
        </text:list-item>
        <text:list-item>
          <text:p text:style-name="Numbering_20_1_Content"> IMMER Port 21 belassen</text:p>
        </text:list-item>
        <text:list-item>
          <text:p text:style-name="Numbering_20_1_Content"> Benutzername: notfallbox</text:p>
        </text:list-item>
        <text:list-item>
          <text:p text:style-name="Numbering_20_1_Content"> Password: Das Passwort des Linux-Benutzers „notfallbox“ (Default: <text:span text:style-name="Strong_20_Emphasis">notfallbox</text:span>)</text:p>
        </text:list-item>
        <text:list-item>
          <text:p text:style-name="Numbering_20_1_Content"> Will man Dateien für die Benutzer hochladen, dann unbedingt das Verzeichnis <text:span text:style-name="Strong_20_Emphasis">/home/ftp</text:span> auswählen. Will man hingegen Dateien für das System selbst hoch- oder herunter-laden, dann kann man andere Verzeichnisse auswählen (siehe hier: <text:a xlink:type="simple" xlink:href="https://notfallbox.info/doku.php?id=nfb:x:upload:verzeichnisse" text:style-name="Internet_20_link" text:visited-style-name="Visited_20_Internet_20_Link">Linux-Verzeichnisse</text:a>)</text:p>
        </text:list-item>
        <text:list-item>
          <text:p text:style-name="Numbering_20_1_Content"> Bitte die Auswahl so belassen wie im Bild: Passive Mode JA, Use SSL NEIN, Keep me logged in JA</text:p>
        </text:list-item>
        <text:list-item>
          <text:p text:style-name="Numbering_20_1_Content_Last"> Zum Schluss auf <text:span text:style-name="Strong_20_Emphasis">Connect</text:span> klicken/tippen.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upload:login1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upload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upload:dateien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17T00::54:26</meta:creation-date>
    <dc:creator>Generated</dc:creator>
    <dc:date>2026-08-17T00::54:26</dc:date>
    <dc:language>en-US</dc:language>
    <meta:editing-cycles>1</meta:editing-cycles>
    <meta:editing-duration>PT0S</meta:editing-duration>
    <dc:title>nfb:x:upload:monsta</dc:title>
  </office:meta>
</office:document-meta>
</file>