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b5e9ca96d4c765a517256315e0f58e.png"/>
  <manifest:file-entry manifest:media-type="image/png" manifest:full-path="Pictures/d55ac4bdba37e1c08cf7edca467178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file-transfer3"/><text:bookmark-start text:name="__RefHeading___notfallboxdatei-upload_1"/><text:bookmark-start text:name="notfallboxdatei-upload"/>Notfallbox: Datei-Upload<text:bookmark-end text:name="__RefHeading___notfallboxdatei-upload_1"/><text:bookmark-end text:name="notfallboxdatei-uploa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werkzeug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dateien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file-transfer_2"/><text:bookmark-start text:name="file-transfer"/>3. File-Transfer<text:bookmark-end text:name="__RefHeading___file-transfer_2"/><text:bookmark-end text:name="file-transfer"/></text:h>
      <text:p text:style-name="Text_20_body">Das Tool „File-Transfer“ auswählen.<text:line-break/>  <draw:frame draw:style-name="media" draw:name="0" text:anchor-type="as-char" draw:z-index="0" svg:width="10.583333333333cm" svg:height="9.2354559748428cm"><draw:image xlink:href="Pictures/eab5e9ca96d4c765a517256315e0f58e.png" xlink:type="simple" xlink:show="embed" xlink:actuate="onLoad"/></draw:frame></text:p>
      <text:p text:style-name="Text_20_body">In der Anmeldemaske folgende Angaben machen:</text:p>
      <text:list text:style-name="Numbering_20_1" text:continue-numbering="false">
        <text:list-item>
          <text:p text:style-name="Numbering_20_1_Content_First"> Host: <text:span text:style-name="Strong_20_Emphasis">localhost</text:span></text:p>
        </text:list-item>
        <text:list-item>
          <text:p text:style-name="Numbering_20_1_Content"> Username: <text:span text:style-name="Strong_20_Emphasis">notfallbox</text:span></text:p>
        </text:list-item>
        <text:list-item>
          <text:p text:style-name="Numbering_20_1_Content"> Password: (Default: <text:span text:style-name="Strong_20_Emphasis">notfallbox</text:span>) Passwort des FTP-Benutzers (siehe <text:a xlink:type="simple" xlink:href="https://notfallbox.info/doku.php?id=nfb:x:verwaltung:setup:sec" text:style-name="Internet_20_link" text:visited-style-name="Visited_20_Internet_20_Link">Setup SEC/FTP</text:a>)</text:p>
        </text:list-item>
        <text:list-item>
          <text:p text:style-name="Numbering_20_1_Content"> Initial directory: /home/ftp</text:p>
        </text:list-item>
        <text:list-item>
          <text:p text:style-name="Numbering_20_1_Content_Last"> Button <text:span text:style-name="Source_20_Text">Connect</text:span> klicken/tippen<text:line-break/>  <draw:frame draw:style-name="media" draw:name="1" text:anchor-type="as-char" draw:z-index="1" svg:width="10.583333333333cm" svg:height="10.690415964025cm"><draw:image xlink:href="Pictures/d55ac4bdba37e1c08cf7edca467178f0.png" xlink:type="simple" xlink:show="embed" xlink:actuate="onLoad"/></draw:frame></text:p>
        </text:list-item>
      </text:list>
      <text:p text:style-name="Text_20_body">|<text:span text:style-name="Strong_20_Emphasis">Navigation</text:span>|||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notfallbox.info/doku.php?id=nfb:x:upload:werkzeug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datei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5:14</meta:creation-date>
    <dc:creator>Generated</dc:creator>
    <dc:date>2026-09-08T13::55:14</dc:date>
    <dc:language>en-US</dc:language>
    <meta:editing-cycles>1</meta:editing-cycles>
    <meta:editing-duration>PT0S</meta:editing-duration>
    <dc:title>nfb:x:upload:file-transfer3</dc:title>
  </office:meta>
</office:document-meta>
</file>