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6225b3f69f56373a26efffa9e53adac.png"/>
  <manifest:file-entry manifest:media-type="image/png" manifest:full-path="Pictures/cc732a789e8a3be500f451ed89f8e10a.png"/>
  <manifest:file-entry manifest:media-type="image/png" manifest:full-path="Pictures/4bae3f0b00f44417fa2c1ddeb8615bd8.png"/>
  <manifest:file-entry manifest:media-type="image/png" manifest:full-path="Pictures/e61cc2b7ceb29420f0af7ed37151ff59.png"/>
  <manifest:file-entry manifest:media-type="image/png" manifest:full-path="Pictures/46424f7f841ca96d6012fa22963f7b3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upload:dateien"/><text:bookmark-start text:name="__RefHeading___notfallboxdatei-upload_1"/><text:bookmark-start text:name="notfallboxdatei-upload"/>Notfallbox: Datei-Upload<text:bookmark-end text:name="__RefHeading___notfallboxdatei-upload_1"/><text:bookmark-end text:name="notfallboxdatei-upload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upload:file-transfer3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upload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✘</text:p>
          </table:table-cell>
        </table:table-row>
      </table:table>
      <text:h text:style-name="Heading_20_2" text:outline-level="2"><text:bookmark-start text:name="__RefHeading___dateien_auswaehlen_und_hochladen_2"/><text:bookmark-start text:name="dateien_auswaehlen_und_hochladen"/>4. Dateien auswählen und hochladen<text:bookmark-end text:name="__RefHeading___dateien_auswaehlen_und_hochladen_2"/><text:bookmark-end text:name="dateien_auswaehlen_und_hochladen"/></text:h>
      <text:list text:style-name="List_20_1" text:continue-numbering="false">
        <text:list-item>
          <text:p text:style-name="List_20_1_Content_First"> Im Fenster ganz unten links den Button <text:span text:style-name="Strong_20_Emphasis">Upload</text:span> anklicken/antippen<text:line-break/>  <draw:frame draw:style-name="media" draw:name="0" text:anchor-type="as-char" draw:z-index="0" svg:width="5.2916666666667cm" style:rel-width="100%" svg:height="2.062193627451cm" style:rel-height="scale"><draw:image xlink:href="Pictures/26225b3f69f56373a26efffa9e53adac.png" xlink:type="simple" xlink:show="embed" xlink:actuate="onLoad"/></draw:frame></text:p>
        </text:list-item>
        <text:list-item>
          <text:p text:style-name="List_20_1_Content"> Menü-Punkt <text:span text:style-name="Strong_20_Emphasis">Upload-Files</text:span> anklicken/antippen<text:line-break/>  <draw:frame draw:style-name="media" draw:name="1" text:anchor-type="as-char" draw:z-index="1" svg:width="5.2916666666667cm" style:rel-width="100%" svg:height="3.2961560044893cm" style:rel-height="scale"><draw:image xlink:href="Pictures/cc732a789e8a3be500f451ed89f8e10a.png" xlink:type="simple" xlink:show="embed" xlink:actuate="onLoad"/></draw:frame></text:p>
        </text:list-item>
        <text:list-item>
          <text:p text:style-name="List_20_1_Content"> Dateien auf dem lokalen Rechner zum Upload auswählen (Mehrfach-Auswahl möglich) und „Öffnen“ klicken/tippen (Screenshot muss nicht identisch sein mit der Ansicht des Verwalters auf seinem Steuer-PC).<text:line-break/>  <draw:frame draw:style-name="media" draw:name="2" text:anchor-type="as-char" draw:z-index="2" svg:width="10.583333333333cm" svg:height="5.407421875cm"><draw:image xlink:href="Pictures/4bae3f0b00f44417fa2c1ddeb8615bd8.png" xlink:type="simple" xlink:show="embed" xlink:actuate="onLoad"/></draw:frame></text:p>
        </text:list-item>
        <text:list-item>
          <text:p text:style-name="List_20_1_Content"> Datei-Upload erfolgt<text:line-break/>  <draw:frame draw:style-name="media" draw:name="3" text:anchor-type="as-char" draw:z-index="3" svg:width="10.583333333333cm" svg:height="4.1940697020798cm"><draw:image xlink:href="Pictures/e61cc2b7ceb29420f0af7ed37151ff59.png" xlink:type="simple" xlink:show="embed" xlink:actuate="onLoad"/></draw:frame></text:p>
        </text:list-item>
        <text:list-item>
          <text:p text:style-name="List_20_1_Content_Last"> Nach dem Upload sind die Dateien in der Übersicht auffindbar.<text:line-break/>  <draw:frame draw:style-name="media" draw:name="4" text:anchor-type="as-char" draw:z-index="4" svg:width="13.229166666667cm" svg:height="10.743431528662cm"><draw:image xlink:href="Pictures/46424f7f841ca96d6012fa22963f7b39.png" xlink:type="simple" xlink:show="embed" xlink:actuate="onLoad"/></draw:frame>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upload:file-transfer3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upload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✘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3::55:14</meta:creation-date>
    <dc:creator>Generated</dc:creator>
    <dc:date>2026-09-08T13::55:14</dc:date>
    <dc:language>en-US</dc:language>
    <meta:editing-cycles>1</meta:editing-cycles>
    <meta:editing-duration>PT0S</meta:editing-duration>
    <dc:title>nfb:x:upload:dateien</dc:title>
  </office:meta>
</office:document-meta>
</file>