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3029e46c44a524e02bdd6f90f90b19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upload:apk"/><text:bookmark-start text:name="__RefHeading___notfallboxdatei-upload_1"/><text:bookmark-start text:name="notfallboxdatei-upload"/>Notfallbox: Datei-Upload<text:bookmark-end text:name="__RefHeading___notfallboxdatei-upload_1"/><text:bookmark-end text:name="notfallboxdatei-upload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upload:dateie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upload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upload:osm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apk-download_2"/><text:bookmark-start text:name="apk-download"/>4. APK-Download<text:bookmark-end text:name="__RefHeading___apk-download_2"/><text:bookmark-end text:name="apk-download"/></text:h>
      <text:p text:style-name="Text_20_body">Neue Dateien für diesen bereich müssen mit folgenden Angaben versehen werden:</text:p>
      <text:list text:style-name="Numbering_20_1" text:continue-numbering="false">
        <text:list-item>
          <text:p text:style-name="Numbering_20_1_Content_First"> Kategorie - im Pull-Down-Menü bitte eine der vorgegebenen Kategorien auswählen.</text:p>
        </text:list-item>
        <text:list-item>
          <text:p text:style-name="Numbering_20_1_Content"> Bitte eine aussagekräftige Beschreibung eingeben</text:p>
        </text:list-item>
        <text:list-item>
          <text:p text:style-name="Numbering_20_1_Content_Last"> Klick/Tipp auf <text:span text:style-name="Strong_20_Emphasis">Speichern</text:span> verschiebt die Datei auf dem Speichermedium in den passenden Download-Bereich und aktiviert diese Datei in der Datenbank.</text:p>
        </text:list-item>
      </text:list>
      <text:p text:style-name="Text_20_body"><draw:frame draw:style-name="media" draw:name="0" text:anchor-type="as-char" draw:z-index="0" svg:width="10.583333333333cm" svg:height="6.8825806451613cm"><draw:image xlink:href="Pictures/83029e46c44a524e02bdd6f90f90b195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upload:dateie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upload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upload:osm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3::01:37</meta:creation-date>
    <dc:creator>Generated</dc:creator>
    <dc:date>2026-09-08T13::01:37</dc:date>
    <dc:language>en-US</dc:language>
    <meta:editing-cycles>1</meta:editing-cycles>
    <meta:editing-duration>PT0S</meta:editing-duration>
    <dc:title>nfb:x:upload:apk</dc:title>
  </office:meta>
</office:document-meta>
</file>