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85548bed6f08b59a5f612084b22828c.png"/>
  <manifest:file-entry manifest:media-type="image/png" manifest:full-path="Pictures/d05a84550a97f516ebbb81971cd0b44b.png"/>
  <manifest:file-entry manifest:media-type="image/png" manifest:full-path="Pictures/0441b6ab7910d024318f61966ecd8ef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x:benutzer:funktionen:startseite"/><text:bookmark-start text:name="__RefHeading___notfallboxbenutzer-funktionen_01_1"/><text:bookmark-start text:name="notfallboxbenutzer-funktionen_01"/>Notfallbox: Benutzer-Funktionen 01<text:bookmark-end text:name="__RefHeading___notfallboxbenutzer-funktionen_01_1"/><text:bookmark-end text:name="notfallboxbenutzer-funktionen_01"/></text:h>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benutzer:funktionen:inhaltsverzeichnis" text:style-name="Internet_20_link" text:visited-style-name="Visited_20_Internet_20_Link">⇐</text:a></text:p>
          </table:table-cell>
          <table:table-cell office:value-type="string" table:style-name="tablecell">
            <text:p text:style-name="tablealignleft"><text:a xlink:type="simple" xlink:href="https://notfallbox.info/doku.php?id=nfb:x:benutzer:funktionen: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benutzer:funktionen:citadel" text:style-name="Internet_20_link" text:visited-style-name="Visited_20_Internet_20_Link">⇒</text:a></text:p>
          </table:table-cell>
        </table:table-row>
      </table:table>
      <text:h text:style-name="Heading_20_2" text:outline-level="2"><text:bookmark-start text:name="__RefHeading___die_startseite_2"/><text:bookmark-start text:name="die_startseite"/>Die Startseite<text:bookmark-end text:name="__RefHeading___die_startseite_2"/><text:bookmark-end text:name="die_startseite"/></text:h>
      <text:p text:style-name="Text_20_body">Die auch als „Landing Page“ bekannte Seite ist die erste, welche ein Nutzer im Browser zu sehen bekommt, sobald er erfolgreich im LAN oder WLAN eine Verbindung mit der Notfallbox hergestellt hat. Diese besteht aus Sieben Bereichen. Fünf dieser Bereiche können ausgeblendet und in Grenzen gestaltet werden.<text:line-break/>  <draw:frame draw:style-name="media" draw:name="0" text:anchor-type="as-char" draw:z-index="0" svg:width="18.520833333333cm" style:rel-width="100%" svg:height="9.7587684069612cm" style:rel-height="scale"><draw:image xlink:href="Pictures/185548bed6f08b59a5f612084b22828c.png" xlink:type="simple" xlink:show="embed" xlink:actuate="onLoad"/></draw:frame></text:p>
      <text:list text:style-name="Numbering_20_1" text:continue-numbering="false">
        <text:list-item>
          <text:p text:style-name="Numbering_20_1_Content_First"> Titelzeile (nicht ausblendbar) - Hier werden Name, Datum und Uhrzeit eingeblendet. Die drei Striche links sind das Menü zur Steuerung des Informationsabrufes.</text:p>
        </text:list-item>
        <text:list-item>
          <text:p text:style-name="Numbering_20_1_Content"> Beispieltext für eine völlig frei erstellbare Startseite. Werden die Bereiche 3-6 ausgeblendet, so wird hier eine vom Administrator frei erstellte Seite angezeigt.</text:p>
        </text:list-item>
        <text:list-item>
          <text:p text:style-name="Numbering_20_1_Content"> Offline-Hinweis - Soll dem Benutzer deutlich machen, dass die Notfallbox KEINE Verbindung zum Internet hat.</text:p>
        </text:list-item>
        <text:list-item>
          <text:p text:style-name="Numbering_20_1_Content"> Ereignismeldung: WAS ist passiert? Also das eigentliche „Krisen- oder Katastrophenereignis“ als solches, damit jeder weiss, was generell geschehen ist.</text:p>
        </text:list-item>
        <text:list-item>
          <text:p text:style-name="Numbering_20_1_Content"> Lagemeldung - Was ist innerhalb der Krise/Katastrophe zuletzt geschehen und wichtig für jedermann.</text:p>
        </text:list-item>
        <text:list-item>
          <text:p text:style-name="Numbering_20_1_Content"> Situation als Tabellarische Übersicht - Hilft manchem, die Situation besser zu erfassen.</text:p>
        </text:list-item>
        <text:list-item>
          <text:p text:style-name="Numbering_20_1_Content_Last"> Schlusszeile (nicht ausblendbar) - zeigt die IP-Adresse der Notfallbox selbst und des Benutzers an.</text:p>
        </text:list-item>
      </text:list>
      <text:p text:style-name="Text_20_body">Die Bereiche Eins und Sieben sind fester Bestandteil jeder Notfallbox-Website.</text:p>
      <text:h text:style-name="Heading_20_2" text:outline-level="2"><text:bookmark-start text:name="__RefHeading___menue-auswahl_3"/><text:bookmark-start text:name="menue-auswahl"/>Menü-Auswahl<text:bookmark-end text:name="__RefHeading___menue-auswahl_3"/><text:bookmark-end text:name="menue-auswahl"/></text:h>
      <text:p text:style-name="Text_20_body">Das Benutzer-Menü erhält man, wenn man auf die drei Striche links oben im Bild klickt.<text:line-break/>  <draw:frame draw:style-name="media" draw:name="1" text:anchor-type="as-char" draw:z-index="1" svg:width="5.2916666666667cm" style:rel-width="100%" svg:height="5.4450483091787cm" style:rel-height="scale"><draw:image xlink:href="Pictures/d05a84550a97f516ebbb81971cd0b44b.png" xlink:type="simple" xlink:show="embed" xlink:actuate="onLoad"/></draw:frame><text:line-break/>  Das Menü teilt sich in vier Bereiche auf:<text:line-break/>  <draw:frame draw:style-name="media" draw:name="2" text:anchor-type="as-char" draw:z-index="2" svg:width="5.2916666666667cm" style:rel-width="100%" svg:height="8.7690476190476cm" style:rel-height="scale"><draw:image xlink:href="Pictures/0441b6ab7910d024318f61966ecd8ef7.png" xlink:type="simple" xlink:show="embed" xlink:actuate="onLoad"/></draw:frame><text:line-break/></text:p>
      <text:list text:style-name="Numbering_20_1" text:continue-numbering="false">
        <text:list-item>
          <text:p text:style-name="Numbering_20_1_Content_First"> Ein Klick auf das X schliesst das Benutzer-Menü.</text:p>
        </text:list-item>
        <text:list-item>
          <text:p text:style-name="Numbering_20_1_Content"> Alle (blauen) Zeilen sind anklickbare Menüpunkte (und damit Funktionen)</text:p>
        </text:list-item>
        <text:list-item>
          <text:p text:style-name="Numbering_20_1_Content"> Dies ist die Software-Version der installierten Notfallbox.</text:p>
        </text:list-item>
        <text:list-item>
          <text:p text:style-name="Numbering_20_1_Content_Last"> Wenn man in diesen Bereich klickt/tippt erreicht man den <text:a xlink:type="simple" xlink:href="https://notfallbox.info/doku.php?id=nfb:x:verwaltung:zugang" text:style-name="Internet_20_link" text:visited-style-name="Visited_20_Internet_20_Link">Verwaltungsbereich</text:a>, welcher in der Regel passwortgeschützt ist, da dieser Einstellungen enthält, welche die Notfallbox unerreichbar machen können. </text:p>
        </text:list-item>
      </text:list>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benutzer:funktionen:inhaltsverzeichnis" text:style-name="Internet_20_link" text:visited-style-name="Visited_20_Internet_20_Link">⇐</text:a></text:p>
          </table:table-cell>
          <table:table-cell office:value-type="string" table:style-name="tablecell">
            <text:p text:style-name="tablealignleft"><text:a xlink:type="simple" xlink:href="https://notfallbox.info/doku.php?id=nfb:x:benutzer:funktionen: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benutzer:funktionen:citadel" text:style-name="Internet_20_link" text:visited-style-name="Visited_20_Internet_20_Link">⇒</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8T14::34:21</meta:creation-date>
    <dc:creator>Generated</dc:creator>
    <dc:date>2026-09-08T14::34:21</dc:date>
    <dc:language>en-US</dc:language>
    <meta:editing-cycles>1</meta:editing-cycles>
    <meta:editing-duration>PT0S</meta:editing-duration>
    <dc:title>nfb:x:benutzer:funktionen:startseite</dc:title>
  </office:meta>
</office:document-meta>
</file>