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068b9ba2a4e973f086ff7ddfe6db8b.png"/>
  <manifest:file-entry manifest:media-type="image/png" manifest:full-path="Pictures/6431f3930d455b292f430b3e5ffb936a.png"/>
  <manifest:file-entry manifest:media-type="image/png" manifest:full-path="Pictures/adb6f20ba8fab846e3de1cf3a9e6aa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sms"/><text:bookmark-start text:name="__RefHeading___notfallboxbenutzer-funktionen_04_1"/><text:bookmark-start text:name="notfallboxbenutzer-funktionen_04"/>Notfallbox: Benutzer-Funktionen 04<text:bookmark-end text:name="__RefHeading___notfallboxbenutzer-funktionen_04_1"/><text:bookmark-end text:name="notfallboxbenutzer-funktionen_04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foru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mqtt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kurznachrichten_2"/><text:bookmark-start text:name="kurznachrichten"/>Kurznachrichten<text:bookmark-end text:name="__RefHeading___kurznachrichten_2"/><text:bookmark-end text:name="kurznachrichten"/></text:h>
      <text:p text:style-name="Text_20_body">Oft genügt es, eine kurze Info für jemanden zu hinterlassen - z.B. als Frage nach Brennholz oder nach einer Angabe, wo man sich gerade aufhält, damit man nicht lange gesucht werden muss.</text:p>
      <text:p text:style-name="Text_20_body">Daher haben wir eine ganz einfach Kurznachrichten-Funktion eingebaut, welche sich prinzipiell wie ein Messenger verhält. Man kann sogar mit Smilies arbeiten - sicherlich ein Weg, in einer Krise etwas gegen die Panik-Stimmung unternehmen zu können.</text:p>
      <text:list text:style-name="List_20_1" text:continue-numbering="false">
        <text:list-item>
          <text:p text:style-name="List_20_1_Content_First"> Neue Nachricht eintragen - Absendername und den Nachrichtentext eintragen, Senden klicken/tippen - fertig!<text:line-break/>  <draw:frame draw:style-name="media" draw:name="0" text:anchor-type="as-char" draw:z-index="0" svg:width="10.583333333333cm" svg:height="6.9978582554517cm"><draw:image xlink:href="Pictures/81068b9ba2a4e973f086ff7ddfe6db8b.png" xlink:type="simple" xlink:show="embed" xlink:actuate="onLoad"/></draw:frame></text:p>
        </text:list-item>
        <text:list-item>
          <text:p text:style-name="List_20_1_Content_Last"> Auch in den Kurznachrichten kann man durch einen einfachen Klick auf den Admin-Button (und mit dem korrekten Passwort) die Nachrichten schnell und einfach löschen.<text:line-break/>  <draw:frame draw:style-name="media" draw:name="1" text:anchor-type="as-char" draw:z-index="1" svg:width="10.583333333333cm" svg:height="6.9978582554517cm"><draw:image xlink:href="Pictures/6431f3930d455b292f430b3e5ffb936a.png" xlink:type="simple" xlink:show="embed" xlink:actuate="onLoad"/></draw:frame><text:line-break/>  <draw:frame draw:style-name="media" draw:name="2" text:anchor-type="as-char" draw:z-index="2" svg:width="10.583333333333cm" svg:height="6.9978582554517cm"><draw:image xlink:href="Pictures/adb6f20ba8fab846e3de1cf3a9e6aa78.png" xlink:type="simple" xlink:show="embed" xlink:actuate="onLoad"/></draw:frame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foru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mqtt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4:40</meta:creation-date>
    <dc:creator>Generated</dc:creator>
    <dc:date>2026-09-08T14::34:40</dc:date>
    <dc:language>en-US</dc:language>
    <meta:editing-cycles>1</meta:editing-cycles>
    <meta:editing-duration>PT0S</meta:editing-duration>
    <dc:title>nfb:x:benutzer:funktionen:sms</dc:title>
  </office:meta>
</office:document-meta>
</file>