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211b6b8d0aaad57909af199a042653.png"/>
  <manifest:file-entry manifest:media-type="image/png" manifest:full-path="Pictures/711acef96eeb6cb8dca971059adf21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registrierung:suchen"/><text:bookmark-start text:name="__RefHeading___notfallboxbenutzer-funktionen_07b_1"/><text:bookmark-start text:name="notfallboxbenutzer-funktionen_07b"/>Notfallbox: Benutzer-Funktionen 07b<text:bookmark-end text:name="__RefHeading___notfallboxbenutzer-funktionen_07b_1"/><text:bookmark-end text:name="notfallboxbenutzer-funktionen_07b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registrierung:registrie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nachschlagewerke:nachschlagewerke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personen_registrierendurchsuchen_2"/><text:bookmark-start text:name="personen_registrierendurchsuchen"/>Personen registrieren: Durchsuchen<text:bookmark-end text:name="__RefHeading___personen_registrierendurchsuchen_2"/><text:bookmark-end text:name="personen_registrierendurchsuchen"/></text:h>
      <text:p text:style-name="Text_20_body">Korrespondierend zur Eingabemaske kann man hier entweder das komplette Register anzeigen lassen, oder einzelnen Felder nach Einträgen und Personen durchsuchen.
<draw:frame draw:style-name="mediacenter" draw:name="0" text:anchor-type="paragraph" draw:z-index="0" svg:width="10.583333333333cm" svg:height="8.784962406015cm"><draw:image xlink:href="Pictures/1b211b6b8d0aaad57909af199a042653.png" xlink:type="simple" xlink:show="embed" xlink:actuate="onLoad"/></draw:frame></text:p>
      <text:p text:style-name="Text_20_body">Ein Klick/Tipp auf die Lupe zeigt den Eintrag so an, wie man diesen auch auf einer offiziellen Karte des DRK-Suchdienstes finden kann. Alle Daten (ausser der Registrierungsnummer) können hier nachbearbeitet und gespeichert werden.
<draw:frame draw:style-name="mediacenter" draw:name="1" text:anchor-type="paragraph" draw:z-index="1" svg:width="10.583333333333cm" svg:height="8.3870927318296cm"><draw:image xlink:href="Pictures/711acef96eeb6cb8dca971059adf2137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registrierung:registrier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nachschlagewerke:nachschlagewerk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1T04::53:32</meta:creation-date>
    <dc:creator>Generated</dc:creator>
    <dc:date>2026-09-11T04::53:32</dc:date>
    <dc:language>en-US</dc:language>
    <meta:editing-cycles>1</meta:editing-cycles>
    <meta:editing-duration>PT0S</meta:editing-duration>
    <dc:title>nfb:x:benutzer:funktionen:registrierung:suchen</dc:title>
  </office:meta>
</office:document-meta>
</file>