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7ef7593d49fee560e6499a6cf77d16.png"/>
  <manifest:file-entry manifest:media-type="image/png" manifest:full-path="Pictures/83726cd98ae3998edfc59d1d81c489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nachschlagewerke:pdf"/><text:bookmark-start text:name="__RefHeading___notfallboxbenutzer-funktionen_08b_1"/><text:bookmark-start text:name="notfallboxbenutzer-funktionen_08b"/>Notfallbox: Benutzer-Funktionen 08b<text:bookmark-end text:name="__RefHeading___notfallboxbenutzer-funktionen_08b_1"/><text:bookmark-end text:name="notfallboxbenutzer-funktionen_08b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nachschlagewerke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notfunk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nachschlagewerkepdf-dateien_2"/><text:bookmark-start text:name="nachschlagewerkepdf-dateien"/>Nachschlagewerke: PDF-Dateien<text:bookmark-end text:name="__RefHeading___nachschlagewerkepdf-dateien_2"/><text:bookmark-end text:name="nachschlagewerkepdf-dateien"/></text:h>
      <text:p text:style-name="Text_20_body">Besondere Informationen (z.B. Erste Hilfe-Anleitungen, Liste bundesdeutscher Trinkwasserquellen) haben wir in Form von PDF-Dateien bereits mitgeliefert. Der Administrator kann diese jederzeit ergänzen mit weiteren wichtigen PDF-Dateien.<text:line-break/>  <draw:frame draw:style-name="media" draw:name="0" text:anchor-type="as-char" draw:z-index="0" svg:width="10.583333333333cm" svg:height="5.2696486361535cm"><draw:image xlink:href="Pictures/c97ef7593d49fee560e6499a6cf77d16.png" xlink:type="simple" xlink:show="embed" xlink:actuate="onLoad"/></draw:frame><text:line-break/>  Einfach anklicken und Online lesen oder zum Offline-Gebrauch herunterladen.<text:line-break/>  <draw:frame draw:style-name="media" draw:name="1" text:anchor-type="as-char" draw:z-index="1" svg:width="10.583333333333cm" svg:height="5.2696486361535cm"><draw:image xlink:href="Pictures/83726cd98ae3998edfc59d1d81c489ae.png" xlink:type="simple" xlink:show="embed" xlink:actuate="onLoad"/></draw:frame></text:p>
      <text:p text:style-name="Text_20_body">Ein Betrachter zum Lesen von PDF-Dateien existiert auf modernen geräten in der Regel, oder kann über die <text:a xlink:type="simple" xlink:href="https://notfallbox.info/doku.php?id=nfb:x:benutzer:funktionen:datei-dienste:apk" text:style-name="Internet_20_link" text:visited-style-name="Visited_20_Internet_20_Link">Datei-Dienste: APK-Download</text:a> auf einem Android-Smart-Device installiert werde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nachschlagewerke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notfun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22::16:32</meta:creation-date>
    <dc:creator>Generated</dc:creator>
    <dc:date>2026-09-08T22::16:32</dc:date>
    <dc:language>en-US</dc:language>
    <meta:editing-cycles>1</meta:editing-cycles>
    <meta:editing-duration>PT0S</meta:editing-duration>
    <dc:title>nfb:x:benutzer:funktionen:nachschlagewerke:pdf</dc:title>
  </office:meta>
</office:document-meta>
</file>