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14714ddda1de350d3d050686b88a5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benutzer:funktionen:mqtt"/><text:bookmark-start text:name="__RefHeading___notfallboxbenutzer-funktionen_05_1"/><text:bookmark-start text:name="notfallboxbenutzer-funktionen_05"/>Notfallbox: Benutzer-Funktionen 05<text:bookmark-end text:name="__RefHeading___notfallboxbenutzer-funktionen_05_1"/><text:bookmark-end text:name="notfallboxbenutzer-funktionen_05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benutzer:funktionen:sms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einsatztagebuch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notfall-nachrichten_mqtt_2"/><text:bookmark-start text:name="notfall-nachrichten_mqtt"/>Notfall-Nachrichten (MQTT)<text:bookmark-end text:name="__RefHeading___notfall-nachrichten_mqtt_2"/><text:bookmark-end text:name="notfall-nachrichten_mqtt"/></text:h>
      <text:p text:style-name="Text_20_body">Die Notfallbox ist bereits für die Zukunft gerüstet: Sie kann Nachrichten per MQTT-Protokoll empfangen und darstellen. Wir wollen in der Zukunft diese Funktion für Notrufe nutzen. Sprich: Die Notfallbox besitzt einen MQTT-Broker, welcher dann per MQTT (z.B. per Meshtastic, Wlan, Funk) Nachrichten empfängt und diese darstellt, ohne dass ein direkter Kontakt mit einem Notrufer bestehen muss.</text:p>
      <text:p text:style-name="Text_20_body"><draw:frame draw:style-name="media" draw:name="0" text:anchor-type="as-char" draw:z-index="0" svg:width="10.583333333333cm" svg:height="4.3406298003072cm"><draw:image xlink:href="Pictures/1914714ddda1de350d3d050686b88a55.png" xlink:type="simple" xlink:show="embed" xlink:actuate="onLoad"/></draw:frame></text:p>
      <text:p text:style-name="Text_20_body">Aktuell ist diese Funktion zwar eingebaut, aber noch nicht betriebsfähig, da die entsprechenden Gegenstellen fehlen. <text:a xlink:type="simple" xlink:href="https://deutschland-funkt.de/bake/doku.php?id=variante:6" text:style-name="Internet_20_link" text:visited-style-name="Visited_20_Internet_20_Link">Wir arbeiten daran</text:a>.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benutzer:funktionen:sms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benutzer:funktionen:einsatztagebuch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4::35:20</meta:creation-date>
    <dc:creator>Generated</dc:creator>
    <dc:date>2026-09-08T14::35:20</dc:date>
    <dc:language>en-US</dc:language>
    <meta:editing-cycles>1</meta:editing-cycles>
    <meta:editing-duration>PT0S</meta:editing-duration>
    <dc:title>nfb:x:benutzer:funktionen:mqtt</dc:title>
  </office:meta>
</office:document-meta>
</file>