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984ae820ac4a50428ba1afa37fde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informationen:telefon"/><text:bookmark-start text:name="__RefHeading___notfallboxbenutzer-funktionen_09a_1"/><text:bookmark-start text:name="notfallboxbenutzer-funktionen_09a"/>Notfallbox: Benutzer-Funktionen 09a<text:bookmark-end text:name="__RefHeading___notfallboxbenutzer-funktionen_09a_1"/><text:bookmark-end text:name="notfallboxbenutzer-funktionen_09a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informationen:information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eigene-infos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informationsbereichtelefonnummern_2"/><text:bookmark-start text:name="informationsbereichtelefonnummern"/>Informationsbereich: Telefonnummern<text:bookmark-end text:name="__RefHeading___informationsbereichtelefonnummern_2"/><text:bookmark-end text:name="informationsbereichtelefonnummern"/></text:h>
      <text:p text:style-name="Text_20_body">Dieser Bereich beinhaltet eine Liste von Telefonnummern, welche durch den Administrator gepflegt und ergänzt werden können. Ab der Installation sind einige bundesweite Standard-Rufnummern vorhanden. Schliesslich muss nicht jede Krise oder Katastrophe mit dem Ausfall sämtlicher Telefonnetze einhergehen.<draw:frame draw:style-name="mediacenter" draw:name="0" text:anchor-type="paragraph" draw:z-index="0" svg:width="10.583333333333cm" svg:height="6.8767281105991cm"><draw:image xlink:href="Pictures/87984ae820ac4a50428ba1afa37fdee6.png" xlink:type="simple" xlink:show="embed" xlink:actuate="onLoad"/></draw:frame></text:p>
      <text:list text:style-name="Numbering_20_1" text:continue-numbering="false">
        <text:list-item>
          <text:p text:style-name="Numbering_20_1_Content_First"> Auch hier wieder: Abruf aller Informationen auf einem ausdruckbaren PDF.</text:p>
        </text:list-item>
        <text:list-item>
          <text:p text:style-name="Numbering_20_1_Content_Last"> Klickt man auf die Überschriften, ändert sich die Sortierreihenfolge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informationen:information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eigene-infos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09</meta:creation-date>
    <dc:creator>Generated</dc:creator>
    <dc:date>2026-09-08T15::20:09</dc:date>
    <dc:language>en-US</dc:language>
    <meta:editing-cycles>1</meta:editing-cycles>
    <meta:editing-duration>PT0S</meta:editing-duration>
    <dc:title>nfb:x:benutzer:funktionen:informationen:telefon</dc:title>
  </office:meta>
</office:document-meta>
</file>