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2df41ceb44ae6c156fc152bd9275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benutzer:funktionen:informationen:informationen"/><text:bookmark-start text:name="__RefHeading___notfallboxbenutzer-funktionen_09_1"/><text:bookmark-start text:name="notfallboxbenutzer-funktionen_09"/>Notfallbox: Benutzer-Funktionen 09<text:bookmark-end text:name="__RefHeading___notfallboxbenutzer-funktionen_09_1"/><text:bookmark-end text:name="notfallboxbenutzer-funktionen_09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nachschlagewerke:notfunk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formationen:telefon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informationsbereich_2"/><text:bookmark-start text:name="informationsbereich"/>Informationsbereich<text:bookmark-end text:name="__RefHeading___informationsbereich_2"/><text:bookmark-end text:name="informationsbereich"/></text:h>
      <text:p text:style-name="Text_20_body">Natürlich gibt es in Krisen und Katastrophen auch Informationen, für welche sich keine Datenbanken lohnen, welche schnell und ohne Schnörkel geteilt werden müssen.
<draw:frame draw:style-name="mediacenter" draw:name="0" text:anchor-type="paragraph" draw:z-index="0" svg:width="10.583333333333cm" svg:height="5.6240803621958cm"><draw:image xlink:href="Pictures/682df41ceb44ae6c156fc152bd9275e7.png" xlink:type="simple" xlink:show="embed" xlink:actuate="onLoad"/></draw:frame></text:p>
      <text:list text:style-name="Numbering_20_1" text:continue-numbering="false">
        <text:list-item>
          <text:p text:style-name="Numbering_20_1_Content_First"> Hier können alle gespeicherten Informationen als ausdruckbares PDF auf einmal heruntergeladen werden - mit einer Ausnahme: Leider funktioniert dies aktuell nur mit den Telefonnummern und der Notfunk-Information. Die allgemeinen Infos sind noch nicht enthalten. <text:span text:style-name=""><text:span text:style-name="Strong_20_Emphasis">Wir arbeiten daran.</text:span></text:span></text:p>
        </text:list-item>
        <text:list-item>
          <text:p text:style-name="Numbering_20_1_Content_Last"> <text:span text:style-name="Strong_20_Emphasis">Telefonnummern</text:span>: Eine Liste normaler wichtiger Rufnummer. Es muss ja nicht immer das Telefonnetz ausgefallen sein - oder in manchen Gegenden laufen Notfallboxen auch ohne Katastrophe.<text:line-break/>  <text:span text:style-name="Strong_20_Emphasis">Eigene Infos</text:span>: Hier hat der Administrator Informationen z.B. für die eigene Gemeinde oder Region hinterlegt.<text:line-break/>  <text:span text:style-name="Strong_20_Emphasis">Funk</text:span>: Informationen zum Thema „Notfunk“ - wann, wie, wo soll dieser durchgeführt werden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nachschlagewerke:notfunk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formationen:telefon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5::20:07</meta:creation-date>
    <dc:creator>Generated</dc:creator>
    <dc:date>2026-09-08T15::20:07</dc:date>
    <dc:language>en-US</dc:language>
    <meta:editing-cycles>1</meta:editing-cycles>
    <meta:editing-duration>PT0S</meta:editing-duration>
    <dc:title>nfb:x:benutzer:funktionen:informationen:informationen</dc:title>
  </office:meta>
</office:document-meta>
</file>