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3f1b11b62c5642c7414190ff8d69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informationen:eigene-infos"/><text:bookmark-start text:name="__RefHeading___notfallboxbenutzer-funktionen_09b_1"/><text:bookmark-start text:name="notfallboxbenutzer-funktionen_09b"/>Notfallbox: Benutzer-Funktionen 09b<text:bookmark-end text:name="__RefHeading___notfallboxbenutzer-funktionen_09b_1"/><text:bookmark-end text:name="notfallboxbenutzer-funktionen_09b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informationen:telef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notfunk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informationsbereicheigene_infos_2"/><text:bookmark-start text:name="informationsbereicheigene_infos"/>Informationsbereich: Eigene Infos<text:bookmark-end text:name="__RefHeading___informationsbereicheigene_infos_2"/><text:bookmark-end text:name="informationsbereicheigene_infos"/></text:h>
      <text:p text:style-name="Text_20_body">Der Bereich ist entstanden auf Benutzer-Wunsch - nämlich nach einer frei gestaltbaren eigenen Informationsseite für die eigene (Einsatz-)Region. Sprich: Der Administrator kann hier jede gewünschte Information aufführen - von der Ereichbarkeit lokaler Führungskräfte bis hin zur Organisations-Schemata des eigenen Krisenstabs etc pp.<text:line-break/>  <draw:frame draw:style-name="media" draw:name="0" text:anchor-type="as-char" draw:z-index="0" svg:width="10.583333333333cm" svg:height="6.1937609841828cm"><draw:image xlink:href="Pictures/f93f1b11b62c5642c7414190ff8d69e4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informationen:telef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notfun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20</meta:creation-date>
    <dc:creator>Generated</dc:creator>
    <dc:date>2026-09-08T15::20:20</dc:date>
    <dc:language>en-US</dc:language>
    <meta:editing-cycles>1</meta:editing-cycles>
    <meta:editing-duration>PT0S</meta:editing-duration>
    <dc:title>nfb:x:benutzer:funktionen:informationen:eigene-infos</dc:title>
  </office:meta>
</office:document-meta>
</file>