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a3b72c95c961229e007feb75824712.png"/>
  <manifest:file-entry manifest:media-type="image/png" manifest:full-path="Pictures/8fa0f682a8c1bb25fda854385abaf4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einsatztagebuch:fuehren"/><text:bookmark-start text:name="__RefHeading___notfallboxbenutzer-funktionen_06a_1"/><text:bookmark-start text:name="notfallboxbenutzer-funktionen_06a"/>Notfallbox: Benutzer-Funktionen 06a<text:bookmark-end text:name="__RefHeading___notfallboxbenutzer-funktionen_06a_1"/><text:bookmark-end text:name="notfallboxbenutzer-funktionen_06a"/></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einsatztagebuch"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einsatztagebuch:anzeigen" text:style-name="Internet_20_link" text:visited-style-name="Visited_20_Internet_20_Link">⇒</text:a></text:p>
          </table:table-cell>
        </table:table-row>
      </table:table>
      <text:h text:style-name="Heading_20_2" text:outline-level="2"><text:bookmark-start text:name="__RefHeading___einsatztagebuch_fuehren_2"/><text:bookmark-start text:name="einsatztagebuch_fuehren"/>Einsatztagebuch führen<text:bookmark-end text:name="__RefHeading___einsatztagebuch_fuehren_2"/><text:bookmark-end text:name="einsatztagebuch_fuehren"/></text:h>
      <text:p text:style-name="Text_20_body"><draw:frame draw:style-name="mediacenter" draw:name="0" text:anchor-type="paragraph" draw:z-index="0" svg:width="10.583333333333cm" svg:height="6.1350982532751cm"><draw:image xlink:href="Pictures/f7a3b72c95c961229e007feb75824712.png" xlink:type="simple" xlink:show="embed" xlink:actuate="onLoad"/></draw:frame></text:p>
      <text:list text:style-name="Numbering_20_1" text:continue-numbering="false">
        <text:list-item>
          <text:p text:style-name="Numbering_20_1_Content_First"> Benutzer-Kurzzeichen - wird vom Administrator angelegt in der Benutzerverwaltung</text:p>
        </text:list-item>
        <text:list-item>
          <text:p text:style-name="Numbering_20_1_Content"> Benutzer-Passwort - Wird vom Administrator angelegt in der Benutzerverwaltung</text:p>
        </text:list-item>
        <text:list-item>
          <text:p text:style-name="Numbering_20_1_Content"> Text des Eintrages - Freitext</text:p>
        </text:list-item>
        <text:list-item>
          <text:p text:style-name="Numbering_20_1_Content"> Hier klicken zum Speichern des Eintrages</text:p>
        </text:list-item>
        <text:list-item>
          <text:p text:style-name="Numbering_20_1_Content"> Klickt man hier auf „Benutzer behalten“ so muss man beim nächsten Tagebucheintrag Passwort und Kurzzeichen nicht erneut eingeben. Das ist sinnvoll, wenn nur eine Person das tagebuch dauerhaft führt. Machen jedoch unterschiedliche Personen einen Eintrag, lässt man dieses Kästchen leer.</text:p>
        </text:list-item>
        <text:list-item>
          <text:p text:style-name="Numbering_20_1_Content"> Die Tagebucheinträge werden hier verkürzt dargestellt. Möchte man einen Eintrag komplett lesen, klickt man auf die Lupe.</text:p>
        </text:list-item>
        <text:list-item>
          <text:p text:style-name="Numbering_20_1_Content_Last"> Möchte man das Einsatztagebuch als PDF-Datei exportieren, klickt man auf den roten Button. Dann wird das Tagebuch in Form eines ausdruckbaren Berichts ausgegeben.</text:p>
        </text:list-item>
      </text:list>
      <text:p text:style-name="Text_20_body"><draw:frame draw:style-name="mediacenter" draw:name="1" text:anchor-type="paragraph" draw:z-index="1" svg:width="10.583333333333cm" svg:height="3.3372068676717cm"><draw:image xlink:href="Pictures/8fa0f682a8c1bb25fda854385abaf4e3.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einsatztagebuch"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einsatztagebuch:anzeigen"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5::22:04</meta:creation-date>
    <dc:creator>Generated</dc:creator>
    <dc:date>2026-09-08T15::22:04</dc:date>
    <dc:language>en-US</dc:language>
    <meta:editing-cycles>1</meta:editing-cycles>
    <meta:editing-duration>PT0S</meta:editing-duration>
    <dc:title>nfb:x:benutzer:funktionen:einsatztagebuch:fuehren</dc:title>
  </office:meta>
</office:document-meta>
</file>