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a72cd5eff9ac3b9af756c3d64c31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einsatztagebuch:anzeigen"/><text:bookmark-start text:name="__RefHeading___notfallboxbenutzer-funktionen_06b_1"/><text:bookmark-start text:name="notfallboxbenutzer-funktionen_06b"/>Notfallbox: Benutzer-Funktionen 06b<text:bookmark-end text:name="__RefHeading___notfallboxbenutzer-funktionen_06b_1"/><text:bookmark-end text:name="notfallboxbenutzer-funktionen_06b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einsatztagebuch:fuehr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registrierung:registrierung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einsatztagebuch_anzeigen_2"/><text:bookmark-start text:name="einsatztagebuch_anzeigen"/>Einsatztagebuch anzeigen<text:bookmark-end text:name="__RefHeading___einsatztagebuch_anzeigen_2"/><text:bookmark-end text:name="einsatztagebuch_anzeigen"/></text:h>
      <text:p text:style-name="Text_20_body">Damit im Einsatztagebuch komfortabel gesucht werden und dieses dauerhaft (z.B. auf einem zweiten Bildschirm) angezeigt werden kann, wird diese Funktion genutzt.
<draw:frame draw:style-name="mediacenter" draw:name="0" text:anchor-type="paragraph" draw:z-index="0" svg:width="10.583333333333cm" svg:height="6.6345669687815cm"><draw:image xlink:href="Pictures/4ca72cd5eff9ac3b9af756c3d64c31d4.png" xlink:type="simple" xlink:show="embed" xlink:actuate="onLoad"/></draw:frame></text:p>
      <text:list text:style-name="Numbering_20_1" text:continue-numbering="false">
        <text:list-item>
          <text:p text:style-name="Numbering_20_1_Content_First"> Die Textsuche sucht nach begriffen im Feld „Was“. Suchbegriff eingeben und</text:p>
        </text:list-item>
        <text:list-item>
          <text:p text:style-name="Numbering_20_1_Content"> Suchen klicken/Tippen</text:p>
        </text:list-item>
        <text:list-item>
          <text:p text:style-name="Numbering_20_1_Content"> Mit der Lupe kann der jeweilige Eintrag wieder vollständig angezeigt werden.</text:p>
        </text:list-item>
        <text:list-item>
          <text:p text:style-name="Numbering_20_1_Content"> Mittels „Alle Einträge anzeigen“ wird das Suchergebnis wieder gelöscht.</text:p>
        </text:list-item>
        <text:list-item>
          <text:p text:style-name="Numbering_20_1_Content_Last"> Auch hier kann ein druckbares PDF mit den Tagebucheinträgen ausgegeben werden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einsatztagebuch:fuehr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registrierung:registrierung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21:21</meta:creation-date>
    <dc:creator>Generated</dc:creator>
    <dc:date>2026-09-08T15::21:21</dc:date>
    <dc:language>en-US</dc:language>
    <meta:editing-cycles>1</meta:editing-cycles>
    <meta:editing-duration>PT0S</meta:editing-duration>
    <dc:title>nfb:x:benutzer:funktionen:einsatztagebuch:anzeigen</dc:title>
  </office:meta>
</office:document-meta>
</file>