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78dabe7da56f248505cb101e217e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datei-dienste:zim"/><text:bookmark-start text:name="__RefHeading___notfallboxbenutzer-funktionen_11d_1"/><text:bookmark-start text:name="notfallboxbenutzer-funktionen_11d"/>Notfallbox: Benutzer-Funktionen 11d<text:bookmark-end text:name="__RefHeading___notfallboxbenutzer-funktionen_11d_1"/><text:bookmark-end text:name="notfallboxbenutzer-funktionen_11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os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pdf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datei-dienstezim_2"/><text:bookmark-start text:name="datei-dienstezim"/>Datei-Dienste: ZIM<text:bookmark-end text:name="__RefHeading___datei-dienstezim_2"/><text:bookmark-end text:name="datei-dienstezim"/></text:h>
      <text:p text:style-name="Text_20_body">ZIM-Dateien kennen wir bereits - und zwar als Datenbanken für KIWIX. Jede ZIM-Datei ist somit ein eigenständiges Wiki für sich und kann - neben der <text:a xlink:type="simple" xlink:href="https://notfallbox.info/doku.php?id=nfb:x:benutzer:funktionen:nachschlagewerke:kiwix" text:style-name="Internet_20_link" text:visited-style-name="Visited_20_Internet_20_Link">Online-Darstellung</text:a> in der Notfallbox auch auf das eigene Gerät heruntergeladen werden.</text:p>
      <text:p text:style-name="Text_20_body">Unter den <text:a xlink:type="simple" xlink:href="https://notfallbox.info/doku.php?id=nfb:x:benutzer:funktionen:datei-dienste:apk" text:style-name="Internet_20_link" text:visited-style-name="Visited_20_Internet_20_Link">APK-Dateien</text:a> befindet sich auch der KIWIX-Server. Dieser muss zuerst heruntergeladen und auf dem Smartdevice installiert werden. Dann lädt man anschliessend die gewünschte ZIM-Datei herunter und bindet diese in den eigenen lokalen KIWIX-Server ein. So erhält man seine eigene höchstpersönliche Wiki-Sammlung.<text:line-break/>  <draw:frame draw:style-name="media" draw:name="0" text:anchor-type="as-char" draw:z-index="0" svg:width="10.583333333333cm" svg:height="5.5304463852499cm"><draw:image xlink:href="Pictures/7b78dabe7da56f248505cb101e217ee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os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pdf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18:42</meta:creation-date>
    <dc:creator>Generated</dc:creator>
    <dc:date>2026-09-08T15::18:42</dc:date>
    <dc:language>en-US</dc:language>
    <meta:editing-cycles>1</meta:editing-cycles>
    <meta:editing-duration>PT0S</meta:editing-duration>
    <dc:title>nfb:x:benutzer:funktionen:datei-dienste:zim</dc:title>
  </office:meta>
</office:document-meta>
</file>