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f6d87f253a34e2e42d9d246c7cc5b3.png"/>
  <manifest:file-entry manifest:media-type="image/png" manifest:full-path="Pictures/af0edfd5bc9cd150514d2fd4f4177f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datei-dienste:usb"/><text:bookmark-start text:name="__RefHeading___notfallboxbenutzer-funktionen_11f_1"/><text:bookmark-start text:name="notfallboxbenutzer-funktionen_11f"/>Notfallbox: Benutzer-Funktionen 11f<text:bookmark-end text:name="__RefHeading___notfallboxbenutzer-funktionen_11f_1"/><text:bookmark-end text:name="notfallboxbenutzer-funktionen_11f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pdf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  <text:h text:style-name="Heading_20_2" text:outline-level="2"><text:bookmark-start text:name="__RefHeading___datei-diensteusb-speicher_2"/><text:bookmark-start text:name="datei-diensteusb-speicher"/>Datei-Dienste: USB-Speicher<text:bookmark-end text:name="__RefHeading___datei-diensteusb-speicher_2"/><text:bookmark-end text:name="datei-diensteusb-speicher"/></text:h>
      <text:p text:style-name="Text_20_body">Der Administrator kann einen USB-Stick in die Notfallbox stecken und sich dessen Inhalt direkt in der Weboberfläche anzeigen lassen.</text:p>
      <text:p text:style-name="Text_20_body">Auf Wunsch kann diese Anzeige aber auch für die Benutzer freigegeben werden, so dass die Nutzer die entsprechenden Dateien ebenfalls direkt herunterladen können. 
<draw:frame draw:style-name="media" draw:name="0" text:anchor-type="as-char" draw:z-index="0" svg:width="10.583333333333cm" svg:height="3.3009920634921cm"><draw:image xlink:href="Pictures/14f6d87f253a34e2e42d9d246c7cc5b3.png" xlink:type="simple" xlink:show="embed" xlink:actuate="onLoad"/></draw:frame><text:line-break/>
<draw:frame draw:style-name="media" draw:name="1" text:anchor-type="as-char" draw:z-index="1" svg:width="10.583333333333cm" svg:height="5.4636458333333cm"><draw:image xlink:href="Pictures/af0edfd5bc9cd150514d2fd4f4177f51.png" xlink:type="simple" xlink:show="embed" xlink:actuate="onLoad"/></draw:frame><text:line-break/>
Für den Nutzer ist es ganz einfach: Den Download-Button anklicken, die Datei speichern - fertig!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pdf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19:32</meta:creation-date>
    <dc:creator>Generated</dc:creator>
    <dc:date>2026-09-08T15::19:32</dc:date>
    <dc:language>en-US</dc:language>
    <meta:editing-cycles>1</meta:editing-cycles>
    <meta:editing-duration>PT0S</meta:editing-duration>
    <dc:title>nfb:x:benutzer:funktionen:datei-dienste:usb</dc:title>
  </office:meta>
</office:document-meta>
</file>