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7320d8df4ef3c63e9c1df0baa0354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benutzer:funktionen:datei-dienste:pdf"/><text:bookmark-start text:name="__RefHeading___notfallboxbenutzer-funktionen_11e_1"/><text:bookmark-start text:name="notfallboxbenutzer-funktionen_11e"/>Notfallbox: Benutzer-Funktionen 11e<text:bookmark-end text:name="__RefHeading___notfallboxbenutzer-funktionen_11e_1"/><text:bookmark-end text:name="notfallboxbenutzer-funktionen_11e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benutzer:funktionen:datei-dienste:zim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datei-dienste:usb" text:style-name="Internet_20_link" text:visited-style-name="Visited_20_Internet_20_Link">⇒</text:a></text:p>
          </table:table-cell>
        </table:table-row>
      </table:table>
      <text:h text:style-name="Heading_20_2" text:outline-level="2"><text:bookmark-start text:name="__RefHeading___datei-dienstepdf-dateien_2"/><text:bookmark-start text:name="datei-dienstepdf-dateien"/>Datei-Dienste: PDF-Dateien<text:bookmark-end text:name="__RefHeading___datei-dienstepdf-dateien_2"/><text:bookmark-end text:name="datei-dienstepdf-dateien"/></text:h>
      <text:p text:style-name="Text_20_body">Auf die PDF-Dateien sind wir ja bereits gestoßen bei den <text:a xlink:type="simple" xlink:href="https://notfallbox.info/doku.php?id=nfb:x:benutzer:funktionen:nachschlagewerke:pdf" text:style-name="Internet_20_link" text:visited-style-name="Visited_20_Internet_20_Link">Nachschlagewerken</text:a>. Die PDF-Dateien werden hier nur der Vollständigkeit angeboten, damit der Benutzer unter Umständen nicht erst lange wird suchen müssen - und vor allem nicht überlegen muss, ob die gesuchte PDF nun ein „Nachschlagewerk“ oder eine „Datei“ ist.</text:p>
      <text:p text:style-name="Text_20_body">Wir haben versucht, den Browser zu zwingen, die PDF-Datei in diesem Bereich NICHT anzuzeigen, sondern einfach nur zum Download anzubieten. Leider handelt es sich hierbei aber um eine Funktion jedes Browsers selbst - und nicht um eine Funktion des Webservers. Daher konnten wir dies leider nicht programmieren.<text:line-break/>  <draw:frame draw:style-name="media" draw:name="0" text:anchor-type="as-char" draw:z-index="0" svg:width="10.583333333333cm" svg:height="5.5304463852499cm"><draw:image xlink:href="Pictures/5c7320d8df4ef3c63e9c1df0baa03547.png" xlink:type="simple" xlink:show="embed" xlink:actuate="onLoad"/></draw:frame>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benutzer:funktionen:datei-dienste:zim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datei-dienste:usb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5::19:37</meta:creation-date>
    <dc:creator>Generated</dc:creator>
    <dc:date>2026-09-08T15::19:37</dc:date>
    <dc:language>en-US</dc:language>
    <meta:editing-cycles>1</meta:editing-cycles>
    <meta:editing-duration>PT0S</meta:editing-duration>
    <dc:title>nfb:x:benutzer:funktionen:datei-dienste:pdf</dc:title>
  </office:meta>
</office:document-meta>
</file>