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986c80a3dcd6184963d1fb4d7777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datei-dienste:osm"/><text:bookmark-start text:name="__RefHeading___notfallboxbenutzer-funktionen_11c_1"/><text:bookmark-start text:name="notfallboxbenutzer-funktionen_11c"/>Notfallbox: Benutzer-Funktionen 11c<text:bookmark-end text:name="__RefHeading___notfallboxbenutzer-funktionen_11c_1"/><text:bookmark-end text:name="notfallboxbenutzer-funktionen_11c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ap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zim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datei-diensteosm-karten_2"/><text:bookmark-start text:name="datei-diensteosm-karten"/>Datei-Dienste: OSM-Karten<text:bookmark-end text:name="__RefHeading___datei-diensteosm-karten_2"/><text:bookmark-end text:name="datei-diensteosm-karten"/></text:h>
      <text:p text:style-name="Text_20_body">In den <text:a xlink:type="simple" xlink:href="https://notfallbox.info/doku.php?id=nfb:x:benutzer:funktionen:datei-dienste:apk" text:style-name="Internet_20_link" text:visited-style-name="Visited_20_Internet_20_Link">APK-Dateien (Android-Apps)</text:a> befinden sich zwei Apps, mit welchen man OpenStreetMap-Karten (OSM, Open-Source Karten) herunterladen und darstellen kann. Das Herunterladen funktioniert ohne Internet natürlich nicht.</text:p>
      <text:p text:style-name="Text_20_body">Daher stellen wir über die Notfallbox OSM-Karten der gesamten Bundesrepublik Deutschland (Gesamtkarte, und alle Bundesländerkarten) sowie die Karten für die an die BRD angrenzenden europäischen Staaten zur Verfügung.</text:p>
      <text:p text:style-name="Text_20_body">Bitte einfach die Dateinamen anklicken, herunterladen und in der jeweiligen App einbinden. Wie das geschieht, erklärt die einzelne App selbst.<text:line-break/>  <draw:frame draw:style-name="media" draw:name="0" text:anchor-type="as-char" draw:z-index="0" svg:width="10.583333333333cm" svg:height="4.8526200873362cm"><draw:image xlink:href="Pictures/22986c80a3dcd6184963d1fb4d77772d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ap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zim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20:05</meta:creation-date>
    <dc:creator>Generated</dc:creator>
    <dc:date>2026-09-08T15::20:05</dc:date>
    <dc:language>en-US</dc:language>
    <meta:editing-cycles>1</meta:editing-cycles>
    <meta:editing-duration>PT0S</meta:editing-duration>
    <dc:title>nfb:x:benutzer:funktionen:datei-dienste:osm</dc:title>
  </office:meta>
</office:document-meta>
</file>