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ad6d2c4a3e45961f69793e2657d7ec.png"/>
  <manifest:file-entry manifest:media-type="image/png" manifest:full-path="Pictures/bdb2814d12d56edcdb7e600a4b5594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datei-dienste:cloud"/><text:bookmark-start text:name="__RefHeading___notfallboxbenutzer-funktionen_11a_1"/><text:bookmark-start text:name="notfallboxbenutzer-funktionen_11a"/>Notfallbox: Benutzer-Funktionen 11a<text:bookmark-end text:name="__RefHeading___notfallboxbenutzer-funktionen_11a_1"/><text:bookmark-end text:name="notfallboxbenutzer-funktionen_11a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datei.diens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apk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datei-dienstemini-cloud_2"/><text:bookmark-start text:name="datei-dienstemini-cloud"/>Datei-Dienste: Mini-Cloud<text:bookmark-end text:name="__RefHeading___datei-dienstemini-cloud_2"/><text:bookmark-end text:name="datei-dienstemini-cloud"/></text:h>
      <text:p text:style-name="Text_20_body">Ein klassischer Cloud-Speicher für Dateien bis maximal 2MB (2048 kB) Größe. Welche Datei-Typen hochgeladen werden dürfen, legt der Administrator fest. Die maximale Dateigröße ist leider derzeit nicht einstellbar (Softwarefehler). Zusätzlich kann aber noch ein Absender und ein Empfänger angegeben werden.</text:p>
      <text:p text:style-name="Text_20_body"><text:span text:style-name="Strong_20_Emphasis">Bitte beachten</text:span>: Jeder Nutzer kann alle Dateien sehen. Bei Absender und Empfänger handelt es sich nur um Hinweise (von wem für wen). Die Dateien in der Cloud können vom Administrator gelöscht werden.</text:p>
      <text:list text:style-name="Numbering_20_1" text:continue-numbering="false">
        <text:list-item>
          <text:p text:style-name="Numbering_20_1_Content_First"> Maximal freier Speicherplatz auf dem Datenträger der Notfallbox</text:p>
        </text:list-item>
        <text:list-item>
          <text:p text:style-name="Numbering_20_1_Content"> Liste der möglichen Dateiendungen</text:p>
        </text:list-item>
        <text:list-item>
          <text:p text:style-name="Numbering_20_1_Content"> Auf „Durchsuchen“ klicken, um eine lokale Datei auszuwählen</text:p>
        </text:list-item>
        <text:list-item>
          <text:p text:style-name="Numbering_20_1_Content"> Name eines Absenders</text:p>
        </text:list-item>
        <text:list-item>
          <text:p text:style-name="Numbering_20_1_Content"> Name eines Empfängers - oder eine Empfängergruppe (z.B. „Alle“, „ortschaftsrat“, „Lazarett“)</text:p>
        </text:list-item>
        <text:list-item>
          <text:p text:style-name="Numbering_20_1_Content"> Hier klicken zum Hochladen der Datei</text:p>
        </text:list-item>
        <text:list-item>
          <text:p text:style-name="Numbering_20_1_Content_Last"> Liste der existierenden Dateien<text:line-break/>  <draw:frame draw:style-name="media" draw:name="0" text:anchor-type="as-char" draw:z-index="0" svg:width="10.583333333333cm" svg:height="6.3469189713731cm"><draw:image xlink:href="Pictures/a0ad6d2c4a3e45961f69793e2657d7ec.png" xlink:type="simple" xlink:show="embed" xlink:actuate="onLoad"/></draw:frame></text:p>
        </text:list-item>
      </text:list>
      <text:p text:style-name="Text_20_body">Um eine Datei aus der Cloud herunterzuladen, einfach auf den Dateinamen klicken/tippen.<text:line-break/>  <draw:frame draw:style-name="media" draw:name="1" text:anchor-type="as-char" draw:z-index="1" svg:width="10.583333333333cm" svg:height="6.6704269771955cm"><draw:image xlink:href="Pictures/bdb2814d12d56edcdb7e600a4b55945d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datei-dienste:datei.diens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datei-dienste:ap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5::18:45</meta:creation-date>
    <dc:creator>Generated</dc:creator>
    <dc:date>2026-09-08T15::18:45</dc:date>
    <dc:language>en-US</dc:language>
    <meta:editing-cycles>1</meta:editing-cycles>
    <meta:editing-duration>PT0S</meta:editing-duration>
    <dc:title>nfb:x:benutzer:funktionen:datei-dienste:cloud</dc:title>
  </office:meta>
</office:document-meta>
</file>