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a84c5a86e7ffc13fff4a273e1224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datei-dienste:apk"/><text:bookmark-start text:name="__RefHeading___notfallboxbenutzer-funktionen_11b_1"/><text:bookmark-start text:name="notfallboxbenutzer-funktionen_11b"/>Notfallbox: Benutzer-Funktionen 11b<text:bookmark-end text:name="__RefHeading___notfallboxbenutzer-funktionen_11b_1"/><text:bookmark-end text:name="notfallboxbenutzer-funktionen_11b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clou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osm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datei-diensteapk-download_2"/><text:bookmark-start text:name="datei-diensteapk-download"/>Datei-Dienste: APK-Download<text:bookmark-end text:name="__RefHeading___datei-diensteapk-download_2"/><text:bookmark-end text:name="datei-diensteapk-download"/></text:h>
      <text:p text:style-name="Text_20_body">APK-Dateien sind Software-Pakete für Android-OS (also Apps). Diese können hier ganz einfach heruntergeladen und auf dem eigenen Android-Smartdevice installiert werden.</text:p>
      <text:p text:style-name="Text_20_body">Die Initiative <text:a xlink:type="simple" xlink:href="https://deutschland-funkt.de" text:style-name="Internet_20_link" text:visited-style-name="Visited_20_Internet_20_Link">Deutschland funkt! Bürgernotfunk für JEDERMANN</text:a> hat eine Reihe von Android-Apps zusammengestellt, und dem Administrator zum Download empfohlen. Diese sind eine Auswahl aus Hilfsmitteln und Tools, welche problemlos ohne Internet verwendet werden können.</text:p>
      <text:p text:style-name="Text_20_body">Zum Download bitte auf den Dateinamen klicken/tippen, lokal abspeichern und dann im Dateimanager des Android-Gerätes wieder antippen.<text:line-break/>  <draw:frame draw:style-name="media" draw:name="0" text:anchor-type="as-char" draw:z-index="0" svg:width="10.583333333333cm" svg:height="6.1774623968947cm"><draw:image xlink:href="Pictures/d2a84c5a86e7ffc13fff4a273e122488.png" xlink:type="simple" xlink:show="embed" xlink:actuate="onLoad"/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 meisten Android-Geräte haben eine Sperre, welche verhindert, das Fremde APK-Dateien installiert werden dürfen. „Fremd“ meint in diesem Zusammenhang: Nicht aus dem Google Play-Store geladen. Diese muss unbedingt ausgeschaltet werden, bevor ein APK-Paket aus der Notfallbox installiert werden kann. Wir haben natürlich alle Pakete auf Viren geprüft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clou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os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20:05</meta:creation-date>
    <dc:creator>Generated</dc:creator>
    <dc:date>2026-09-08T15::20:05</dc:date>
    <dc:language>en-US</dc:language>
    <meta:editing-cycles>1</meta:editing-cycles>
    <meta:editing-duration>PT0S</meta:editing-duration>
    <dc:title>nfb:x:benutzer:funktionen:datei-dienste:apk</dc:title>
  </office:meta>
</office:document-meta>
</file>