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1928a40cd0ea2d6c0a624a350a1291.jpg"/>
  <manifest:file-entry manifest:media-type="image/png" manifest:full-path="Pictures/6dd4ca915f93aeec14e6874714b1dc86.png"/>
  <manifest:file-entry manifest:media-type="image/svg+xml" manifest:full-path="Pictures/6114d5cebeab0b4d5617f9f6463ed85a.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szenarien:netzwerk"/><text:bookmark-start text:name="__RefHeading___die_notfallbox_im_tcp_ip-netzwerk_1"/><text:bookmark-start text:name="die_notfallbox_im_tcp_ip-netzwerk"/>Die Notfallbox im TCP/IP-Netzwerk<text:bookmark-end text:name="__RefHeading___die_notfallbox_im_tcp_ip-netzwerk_1"/><text:bookmark-end text:name="die_notfallbox_im_tcp_ip-netzwerk"/></text:h>
      <text:p text:style-name="Text_20_body"><draw:frame draw:style-name="mediaright" draw:name="0" text:anchor-type="paragraph" draw:z-index="0" svg:width="2.6458333333333cm" style:rel-width="100%" svg:height="3.0511524822695cm" style:rel-height="scale"><draw:image xlink:href="Pictures/1f1928a40cd0ea2d6c0a624a350a1291.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Grundsätzlich wurde die Notfallbox als Stand-Alone Gerät konzipiert, entwickelt und realisiert. ABER: Sie kann dennoch problemlos in einem LAN eingesetzt werden, so dies für den Nutzer von Interesse ist. Daher kann die Notfallbox auch in einem Netzwerk nützlich sein - z.B. als Wiki oder als Server - auch wenn dies nicht ihr primärer Anwendungszweck ist.</text:p>
          </table:table-cell>
        </table:table-row>
      </table:table>
      <text:h text:style-name="Heading_20_2" text:outline-level="2"><text:bookmark-start text:name="__RefHeading___geeignete_hardware_2"/><text:bookmark-start text:name="geeignete_hardware"/>Geeignete Hardware<text:bookmark-end text:name="__RefHeading___geeignete_hardware_2"/><text:bookmark-end text:name="geeignete_hardware"/></text:h>
      <text:p text:style-name="Text_20_body">Tatsächlich ist für diese Anwendung jede Hardware verwendbar - mit Ausnahme des Raspberry Pi Zero. Wenn die Notfallbox Mini auf einem Raspberry PI in Standardkonfiguration mit dem Wireless Access Point betrieben wird, steht auf dem Pi Zero keine weitere Netzwerkschnittstelle zur Verfügung. Wird auf den WAP verzichtet, können sogar Pi Zeros sinnvoll werden, da der verfügbare USB-Port ja für einen USB-2-LAN-Adapter zur Verfügung steht. </text:p>
      <text:h text:style-name="Heading_20_2" text:outline-level="2"><text:bookmark-start text:name="__RefHeading___eigener_netzwerk-manager_3"/><text:bookmark-start text:name="eigener_netzwerk-manager"/>Eigener Netzwerk-Manager<text:bookmark-end text:name="__RefHeading___eigener_netzwerk-manager_3"/><text:bookmark-end text:name="eigener_netzwerk-manager"/></text:h>
      <text:p text:style-name="Text_20_body">Mit dem Kommandozeile-Befehl „Netzwerk“ wird der Notfallbox-eigene Netzwerk-Manager aufgerufen. Hier stellt man für die LAN-Schnittstelle entweder „Client“ ein (für den Abruf einer IP-Adresse von einem DHCP-Server) oder „Static“ für das setzen einer statischen (einmaligen) IP-Adresse im Netzwerk.
<draw:frame draw:style-name="mediacenter" draw:name="1" text:anchor-type="paragraph" draw:z-index="1" svg:width="15.875cm" svg:height="8.3249374217772cm"><draw:image xlink:href="Pictures/6dd4ca915f93aeec14e6874714b1dc86.png" xlink:type="simple" xlink:show="embed" xlink:actuate="onLoad"/></draw:frame></text:p>
      <text:h text:style-name="Heading_20_2" text:outline-level="2"><text:bookmark-start text:name="__RefHeading___lan-schnitstelle_mit_dhcp_4"/><text:bookmark-start text:name="lan-schnitstelle_mit_dhcp"/>LAN-Schnitstelle mit DHCP<text:bookmark-end text:name="__RefHeading___lan-schnitstelle_mit_dhcp_4"/><text:bookmark-end text:name="lan-schnitstelle_mit_dhcp"/></text:h>
      <text:p text:style-name="Text_20_body">Bei der von uns angewandten Konfiguration wird die LAN-Schnittelle grundsätzlich im DHCP-Modus betrieben und kann daher an <text:span text:style-name="Strong_20_Emphasis">jedem</text:span> LAN betrieben werden, der einen DHCP-Server enthält und somit der Notfallbox eine IP-Adresse verleihen kann.</text:p>
      <text:p text:style-name="Text_20_body">Datei: <text:span text:style-name="Strong_20_Emphasis">/etc/systemd/network/dhcp.network</text:span>
Inhalt für <text:span text:style-name="Strong_20_Emphasis">Notfallbox Mini</text:span> und <text:span text:style-name="Strong_20_Emphasis">Notfallbox Xpi</text:span></text:p>
      <text:p text:style-name="Preformatted_20_Text">[Match]<text:line-break/>Name=eth*<text:line-break/>[Network]<text:line-break/>DHCP=yes</text:p>
      <text:p text:style-name="Text_20_body">Datei: <text:span text:style-name="Strong_20_Emphasis">/etc/systemd/network/dhcp.network</text:span>
Inhalt für Notfallbox Xpc:</text:p>
      <text:p text:style-name="Preformatted_20_Text">[Match]<text:line-break/>Name=en*<text:line-break/>[Network]<text:line-break/>DHCP=yes</text:p>
      <text:h text:style-name="Heading_20_2" text:outline-level="2"><text:bookmark-start text:name="__RefHeading___lan-schnittstelle_mit_statischer_adresse_5"/><text:bookmark-start text:name="lan-schnittstelle_mit_statischer_adresse"/>LAN-Schnittstelle mit statischer Adresse<text:bookmark-end text:name="__RefHeading___lan-schnittstelle_mit_statischer_adresse_5"/><text:bookmark-end text:name="lan-schnittstelle_mit_statischer_adresse"/></text:h>
      <text:p text:style-name="Text_20_body">Steht kein DHCP-Server zur Verfügung, kann die IP-Adresse auf statische Werte umgestellt werden - welche dann natürlich zum Rest des Netzwerks passen müssen <draw:frame draw:style-name="media" draw:name="2" text:anchor-type="as-char" draw:z-index="2" svg:width="" svg:rel-width="100%" svg:height="0cm"><draw:image xlink:href="Pictures/6114d5cebeab0b4d5617f9f6463ed85a.svg" xlink:type="simple" xlink:show="embed" xlink:actuate="onLoad"/></draw:frame></text:p>
      <text:p text:style-name="Text_20_body">Datei: <text:span text:style-name="Strong_20_Emphasis">/etc/systemd/network/static.network</text:span>
Beispiel für <text:span text:style-name="Strong_20_Emphasis">Notfallbox Mini</text:span> und <text:span text:style-name="Strong_20_Emphasis">Notfallbox Xpi</text:span></text:p>
      <text:p text:style-name="Preformatted_20_Text">[Match]<text:line-break/>Name=eth*<text:line-break/>[Network]<text:line-break/>Address=192.168.42.100/24<text:line-break/>Gateway=192.168.42.1</text:p>
      <text:p text:style-name="Text_20_body">Datei: <text:span text:style-name="Strong_20_Emphasis">/etc/systemd/network/static.network</text:span>
Beispiel für <text:span text:style-name="Strong_20_Emphasis">Notfallbox Xpc</text:span></text:p>
      <text:p text:style-name="Preformatted_20_Text">[Match]<text:line-break/>Name=en*<text:line-break/>[Network]<text:line-break/>Address=192.168.42.100/24<text:line-break/>Gateway=192.168.42.1</text:p>
      <text:h text:style-name="Heading_20_2" text:outline-level="2"><text:bookmark-start text:name="__RefHeading___wlan_geht_auch_6"/><text:bookmark-start text:name="wlan_geht_auch"/>WLAN? Geht auch!<text:bookmark-end text:name="__RefHeading___wlan_geht_auch_6"/><text:bookmark-end text:name="wlan_geht_auch"/></text:h>
      <text:p text:style-name="Text_20_body">Die Notfallbox problemlos auch ohne eigenen Wireless-Access-Point betrieben werden (<text:a xlink:type="simple" xlink:href="https://notfallbox.info/doku.php?id=nfb:szenarien:gruppen-server" text:style-name="Internet_20_link" text:visited-style-name="Visited_20_Internet_20_Link">Siehe hier</text:a>). Diesen kann man einfach auf Kommandozeilen-Ebene über das Setup-Programm ausschalten. Es wird allerdings bei der Erstinstallation bereits auf den gewünschten Anwendungszweck hin abgefragt.</text:p>
      <text:p text:style-name="Text_20_body">In diesem Fall ist die Anbindung der Notfallbox auch per WLAN an ein Netzwerk möglich, da die Schnittstelle ja nicht durch den Wireless Access Point blockiert ist.</text:p>
      <text:h text:style-name="Heading_20_2" text:outline-level="2"><text:bookmark-start text:name="__RefHeading___quelle_7"/><text:bookmark-start text:name="quelle"/>Quelle<text:bookmark-end text:name="__RefHeading___quelle_7"/><text:bookmark-end text:name="quelle"/></text:h>
      <text:p text:style-name="Text_20_body"><text:a xlink:type="simple" xlink:href="https://www.debian.org/doc/manuals/debian-reference/ch05.de.html" text:style-name="Internet_20_link" text:visited-style-name="Visited_20_Internet_20_Link">Detaillierte Informationen für Debian GNU/Linux (Bookwor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1T13::31:25</meta:creation-date>
    <dc:creator>Generated</dc:creator>
    <dc:date>2026-08-11T13::31:25</dc:date>
    <dc:language>en-US</dc:language>
    <meta:editing-cycles>1</meta:editing-cycles>
    <meta:editing-duration>PT0S</meta:editing-duration>
    <dc:title>nfb:szenarien:netzwerk</dc:title>
  </office:meta>
</office:document-meta>
</file>