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  <manifest:file-entry manifest:media-type="image/jpeg" manifest:full-path="Pictures/b7351183715f0d0740818cc7252552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verwaltung:tipps-tricks"/><text:bookmark-start text:name="__RefHeading___notfallbox_minitipps_tricks_1"/><text:bookmark-start text:name="notfallbox_minitipps_tricks"/>Notfallbox Mini: Tipps &amp; Tricks<text:bookmark-end text:name="__RefHeading___notfallbox_minitipps_tricks_1"/><text:bookmark-end text:name="notfallbox_minitipps_tricks"/></text:h>
      <text:p text:style-name="Text_20_body"><draw:frame draw:style-name="mediaright" draw:name="0" text:anchor-type="paragraph" draw:z-index="0" svg:width="2.6458333333333cm" style:rel-width="100%" svg:height="3.0511524822695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a die Notfallbox Mini auf einem Raspberry PI Zero / Zero W / Zero 2W nicht ganz einfach zu handeln ist (u.a. aufgrund des fehlenden zweiten Netzwerkanschlusses) hier noch ein paar Hinweise, welche hilfreich sein können.</text:p>
          </table:table-cell>
        </table:table-row>
      </table:table>
      <text:h text:style-name="Heading_20_2" text:outline-level="2"><text:bookmark-start text:name="__RefHeading___sinnvolle_ergaenzungadapter-board_2"/><text:bookmark-start text:name="sinnvolle_ergaenzungadapter-board"/>Sinnvolle Ergänzung: Adapter-Board<text:bookmark-end text:name="__RefHeading___sinnvolle_ergaenzungadapter-board_2"/><text:bookmark-end text:name="sinnvolle_ergaenzungadapter-board"/></text:h>
      <text:p text:style-name="Text_20_body"><draw:frame draw:style-name="medialeft" draw:name="1" text:anchor-type="paragraph" draw:z-index="1" svg:width="3.96875cm" style:rel-width="100%" svg:height="3.5441333808845cm" style:rel-height="scale"><draw:image xlink:href="Pictures/b7351183715f0d0740818cc7252552eb.jpg" xlink:type="simple" xlink:show="embed" xlink:actuate="onLoad"/></draw:frame>
Falls man gerne etwas mehr an seiner Notfallbox Mini machen möchte, sollte man sich für die PI Zero-Familie einen solchen Adapter zulegen (<text:a xlink:type="simple" xlink:href="https://www.amazon.de/gp/product/B09L1DYDCF/ref=ppx_yo_dt_b_search_asin_title?ie=UTF8&amp;psc=1" text:style-name="Internet_20_link" text:visited-style-name="Visited_20_Internet_20_Link">siehe z.B. hier</text:a>).<text:line-break/>
<text:line-break/>
Hiermit erweitert man den Raspberry PI um mindestens eine LAN und zwei bis drei USB-Schnittstelllen. Das Ganze ist nicht mehr als ein USB-Hub und gibt es in verschiedenen Ausführungen - unter anderem, wie auf unserem Bild, direkt mit passendem Gehäuse.</text:p>
      <text:h text:style-name="Heading_20_2" text:outline-level="2"><text:bookmark-start text:name="__RefHeading___dateien_auf_die_notfallbox_mini_bekommen_3"/><text:bookmark-start text:name="dateien_auf_die_notfallbox_mini_bekommen"/>Dateien auf die Notfallbox Mini bekommen<text:bookmark-end text:name="__RefHeading___dateien_auf_die_notfallbox_mini_bekommen_3"/><text:bookmark-end text:name="dateien_auf_die_notfallbox_mini_bekommen"/></text:h>
      <text:list text:style-name="List_20_1" text:continue-numbering="false">
        <text:list-item>
          <text:p text:style-name="List_20_1_Content_First"> Dateien unter 2.048 kByte können über die Cloud direkt hochgeladen werden. Diese befinden sich dann im Ordner <text:span text:style-name="Source_20_Text">/var/www/html/cloud</text:span></text:p>
        </text:list-item>
        <text:list-item>
          <text:p text:style-name="List_20_1_Content"> Größere Dateien lädt man am besten über einen USB-Stick:</text:p>
          <text:list text:style-name="Numbering_20_1">
            <text:list-item>
              <text:p text:style-name="Numbering_20_1_Content"> Die Notfallbox herunterfahren</text:p>
            </text:list-item>
            <text:list-item>
              <text:p text:style-name="Numbering_20_1_Content"> Den WLAN-Dongle abstecken</text:p>
            </text:list-item>
            <text:list-item>
              <text:p text:style-name="Numbering_20_1_Content"> USB-Stick mit Dateien anstecken</text:p>
            </text:list-item>
            <text:list-item>
              <text:p text:style-name="Numbering_20_1_Content"> Die Notfallbox wieder hochfahren</text:p>
            </text:list-item>
            <text:list-item>
              <text:p text:style-name="Numbering_20_1_Content"> USB stick mounten </text:p>
            </text:list-item>
            <text:list-item>
              <text:p text:style-name="Numbering_20_1_Content"> Dateien ins Home-Verzeichnis kopieren</text:p>
            </text:list-item>
            <text:list-item>
              <text:p text:style-name="Numbering_20_1_Content"> Notfallbox herunterfahren</text:p>
            </text:list-item>
            <text:list-item>
              <text:p text:style-name="Numbering_20_1_Content"> USB-Stick gegen WiFi-Dongle tauschen</text:p>
            </text:list-item>
            <text:list-item>
              <text:p text:style-name="Numbering_20_1_Content"> Hochfahren</text:p>
            </text:list-item>
            <text:list-item>
              <text:p text:style-name="Numbering_20_1_Content_Last"> per SSH einloggen und die Dateien an den Wunschort kopieren</text:p>
            </text:list-item>
          </text:list>
        </text:list-item>
      </text:list>
      <text:h text:style-name="Heading_20_2" text:outline-level="2"><text:bookmark-start text:name="__RefHeading___pdf_ergaenzen_und_zum_download_anbieten_4"/><text:bookmark-start text:name="pdf_ergaenzen_und_zum_download_anbieten"/>PDF ergänzen und zum Download anbieten<text:bookmark-end text:name="__RefHeading___pdf_ergaenzen_und_zum_download_anbieten_4"/><text:bookmark-end text:name="pdf_ergaenzen_und_zum_download_anbieten"/></text:h>
      <text:p text:style-name="Text_20_body"><text:span text:style-name="Strong_20_Emphasis">ACHTUNG</text:span>: Um diese einfache Vorgehensweise zu benutzen muss EINMALIG eine Datei in der Notfallbox ausgetauscht werden. Der nachfolgende Link erklärt, wie das geht: <text:a xlink:type="simple" xlink:href="https://notfallbox.info/doku.php?id=nfb:software:installation:pi:1:tnt:pdf" text:style-name="Internet_20_link" text:visited-style-name="Visited_20_Internet_20_Link">zur Anleitung hier klicken/tippen</text:a>.</text:p>
      <text:list text:style-name="Numbering_20_1" text:continue-numbering="false">
        <text:list-item>
          <text:p text:style-name="Numbering_20_1_Content_First"> Dateien zuerst umbenennen: Die Browser-Anzeige übersetzt jedes Vorkommen eines <text:span text:style-name="Source_20_Text">_</text:span> in ein Leerzeichen. Daher bitte die Dateien mit einem aussagekräftigen Titel versehen und die Leerzeichen dann durch ein <text:span text:style-name="Source_20_Text">_</text:span> ersetzen (z.B. <text:span text:style-name="Source_20_Text">Erste-Hilfe_bei_Schulunfällen.pdf</text:span> ergibt dann in der Anzeige <text:span text:style-name="Source_20_Text">Erste-Hilfe bei Schulunfällen</text:span>).</text:p>
        </text:list-item>
        <text:list-item>
          <text:p text:style-name="Numbering_20_1_Content"> Dateien wie oben beschrieben hochladen</text:p>
        </text:list-item>
        <text:list-item>
          <text:p text:style-name="Numbering_20_1_Content"> per SSh einloggen</text:p>
        </text:list-item>
        <text:list-item>
          <text:p text:style-name="Numbering_20_1_Content_Last"> Die Dateien in das Download-Verzeichnis kopieren:<text:line-break/>  </text:p>
        </text:list-item>
      </text:list>
      <text:p text:style-name="Preformatted_20_Text">cp Erste-Hilfe_bei_Schulunfällen.pdf /var/www/html/download/pdf</text:p>
      <text:p text:style-name="Text_20_body">Danach steht die Datei in der Abteilung „Nachschlagewerke“ bereit.</text:p>
      <text:h text:style-name="Heading_20_2" text:outline-level="2"><text:bookmark-start text:name="__RefHeading___kiwix_datenbanken_ergaenzen_und_zum_download_anbieten_5"/><text:bookmark-start text:name="kiwix_datenbanken_ergaenzen_und_zum_download_anbieten"/>KIWIX Datenbanken ergänzen und zum Download anbieten<text:bookmark-end text:name="__RefHeading___kiwix_datenbanken_ergaenzen_und_zum_download_anbieten_5"/><text:bookmark-end text:name="kiwix_datenbanken_ergaenzen_und_zum_download_anbieten"/></text:h>
      <text:list text:style-name="Numbering_20_1" text:continue-numbering="false">
        <text:list-item>
          <text:p text:style-name="Numbering_20_1_Content_First"> Datei wie oben beschrieben hochladen</text:p>
        </text:list-item>
        <text:list-item>
          <text:p text:style-name="Numbering_20_1_Content"> per SSH einloggen</text:p>
        </text:list-item>
        <text:list-item>
          <text:p text:style-name="Numbering_20_1_Content"> .ZIM-Dateien nach <text:span text:style-name="Source_20_Text">/var/www/html/kiwix</text:span> kopieren</text:p>
        </text:list-item>
        <text:list-item>
          <text:p text:style-name="Numbering_20_1_Content"> Eintrag in Download-Datei:</text:p>
          <text:list text:style-name="Numbering_20_1">
            <text:list-item>
              <text:p text:style-name="Numbering_20_1_Content"> <text:span text:style-name="Source_20_Text">sudo nano /var/www/html/kiwix/kiwix.csv</text:span><text:line-break/>  Format:<text:line-break/>  </text:p>
              <text:p text:style-name="Preformatted_20_Text">dateiname.zim,"Titel der Datenbank",kiwix,1,123456</text:p>
              <text:p text:style-name="Text_20_body">Die letzten beiden Einträge bedeuten folgendes:<text:line-break/>  0/1 Bilder vorhanden, Dateigröße in Bytes</text:p>
            </text:list-item>
            <text:list-item>
              <text:p text:style-name="Numbering_20_1_Content"> Eine Zeile pro Eintrag</text:p>
            </text:list-item>
            <text:list-item>
              <text:p text:style-name="Numbering_20_1_Content"> Speichern, Schliessen</text:p>
            </text:list-item>
            <text:list-item>
              <text:p text:style-name="Preformatted_20_Text">/var/www/html/kiwix/kiwix-manage /var/www/html/kiwix/bib.xml add /var/www/html/kiwix/*.zim;sudo systemctl restart kiwix</text:p>
            </text:list-item>
          </text:list>
        </text:list-item>
      </text:list>
      <text:h text:style-name="Heading_20_2" text:outline-level="2"><text:bookmark-start text:name="__RefHeading___osm-karten_ergaenzen_und_zum_download_anbieten_6"/><text:bookmark-start text:name="osm-karten_ergaenzen_und_zum_download_anbieten"/>OSM-Karten ergänzen und zum Download anbieten<text:bookmark-end text:name="__RefHeading___osm-karten_ergaenzen_und_zum_download_anbieten_6"/><text:bookmark-end text:name="osm-karten_ergaenzen_und_zum_download_anbieten"/></text:h>
      <text:list text:style-name="Numbering_20_1" text:continue-numbering="false">
        <text:list-item>
          <text:p text:style-name="Numbering_20_1_Content_First"> Datei wie oben beschrieben hochladen</text:p>
        </text:list-item>
        <text:list-item>
          <text:p text:style-name="Numbering_20_1_Content"> *.osm.pbf Dateien kopieren nach /var/www/html/download/osm</text:p>
          <text:list text:style-name="Numbering_20_1">
            <text:list-item>
              <text:p text:style-name="Numbering_20_1_Content_Last"> <text:span text:style-name="Source_20_Text">sudo nano /var/www/html/download/download_kiwix.csv</text:span><text:line-break/>  Format:<text:line-break/>  </text:p>
            </text:list-item>
          </text:list>
        </text:list-item>
      </text:list>
      <text:p text:style-name="Preformatted_20_Text">Karten,osm,dateiname.osm.pbf,OSM,"Name der Karte",0,12345678</text:p>
      <text:p text:style-name="Text_20_body">Der letzte Eintrag ist die Dateigröße in Bytes.</text:p>
      <text:h text:style-name="Heading_20_1" text:outline-level="1"><text:bookmark-start text:name="__RefHeading___jaaaaa_das_ist_kompliziert_7"/><text:bookmark-start text:name="jaaaaa_das_ist_kompliziert"/>JAAAAA, das ist kompliziert<text:bookmark-end text:name="__RefHeading___jaaaaa_das_ist_kompliziert_7"/><text:bookmark-end text:name="jaaaaa_das_ist_kompliziert"/></text:h>
      <text:p text:style-name="Text_20_body">Die Notfallbox M ist ganz bewusst eine preiswerte Lösung und kann daher nicht mit einer umfangreichen Konfigurationsoberfläche etc. daher kommen.</text:p>
      <text:p text:style-name="Text_20_body">Wer es etwas komfortabler mag, sollte sich mit der „großen“ <text:a xlink:type="simple" xlink:href="https://notfallbox.info/doku.php?id=nfb:szenarien:viele-nutzer" text:style-name="Internet_20_link" text:visited-style-name="Visited_20_Internet_20_Link">"Notfallbox: Für viele Benutzer"</text:a> beschäfti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2::23:10</meta:creation-date>
    <dc:creator>Generated</dc:creator>
    <dc:date>2026-09-08T12::23:10</dc:date>
    <dc:language>en-US</dc:language>
    <meta:editing-cycles>1</meta:editing-cycles>
    <meta:editing-duration>PT0S</meta:editing-duration>
    <dc:title>nfb:mini:verwaltung:tipps-tricks</dc:title>
  </office:meta>
</office:document-meta>
</file>