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svg+xml" manifest:full-path="Pictures/6114d5cebeab0b4d5617f9f6463ed85a.svg"/>
  <manifest:file-entry manifest:media-type="image/svg+xml" manifest:full-path="Pictures/f7187d5eecea3285d195305641f58f7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alle:neuigkeiten"/><text:bookmark-start text:name="__RefHeading___die_notfallbox_1"/><text:bookmark-start text:name="die_notfallbox"/>Die NOTFALLBOX<text:bookmark-end text:name="__RefHeading___die_notfallbox_1"/><text:bookmark-end text:name="die_notfallbox"/></text:h>
      <text:p text:style-name="Text_20_body"><text:span text:style-name="Strong_20_Emphasis">Ein Projekt der Initiative <text:a xlink:type="simple" xlink:href="https://deutschland-funkt.de" text:style-name="Internet_20_link" text:visited-style-name="Visited_20_Internet_20_Link">Deutschland funkt! Bürgernotfunk für JEDERMANN</text:a></text:span><text:line-break/></text:p>
      <text:p text:style-name="Text_20_body"><draw:frame draw:style-name="mediaright" draw:name="0" text:anchor-type="paragraph" draw:z-index="0" svg:width="2.38125cm" style:rel-width="100%" svg:height="2.7460372340426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Bisher haben wir uns gescheut, eine „News“-Abteilung einzurichten - aber wir sehen ein, dass wir „Neues zum Thema“ nicht immer nur in Messengern verbreiten können <draw:frame draw:style-name="media" draw:name="1" text:anchor-type="as-char" draw:z-index="1" svg:width="" svg:rel-width="100%" svg:height="0cm"><draw:image xlink:href="Pictures/6114d5cebeab0b4d5617f9f6463ed85a.svg" xlink:type="simple" xlink:show="embed" xlink:actuate="onLoad"/></draw:frame>
Übrigens: <text:a xlink:type="simple" xlink:href="https://t.me/Deutschland_funkt" text:style-name="Internet_20_link" text:visited-style-name="Visited_20_Internet_20_Link">Unsere Telegram-Gruppe</text:a></text:p>
          </table:table-cell>
        </table:table-row>
      </table:table>
      <text:h text:style-name="Heading_20_2" text:outline-level="2"><text:bookmark-start text:name="__RefHeading___neues_zur_notfallbox_2"/><text:bookmark-start text:name="neues_zur_notfallbox"/>Neues zur Notfallbox<text:bookmark-end text:name="__RefHeading___neues_zur_notfallbox_2"/><text:bookmark-end text:name="neues_zur_notfallbox"/></text:h>
      <table:table table:style-name="Table">
        <table:table-column/>
        <table:table-column/>
        <table:table-row>
          <table:table-cell office:value-type="string" table:style-name="tableheader">
            <text:p text:style-name="Table_20_Heading">Datum</text:p>
          </table:table-cell>
          <table:table-cell office:value-type="string" table:style-name="tableheader">
            <text:p text:style-name="Table_20_Heading">Was gibt's Neues?</text:p>
          </table:table-cell>
        </table:table-row>
        <table:table-row>
          <table:table-cell office:value-type="string" table:style-name="tablecell">
            <text:p text:style-name="tablealignleft">21.06.2026</text:p>
          </table:table-cell>
          <table:table-cell office:value-type="string" table:style-name="tablecell">
            <text:p text:style-name="tablealignleft">Heute haben wir ein paar Fehler in der Doku ausgebessert. Wir arbeiten aber immer noch an der Notfallbox - unter anderem an folgenden Themen: Einbindung von LoRa-Meshcore Nahverkehrsfunk, SSL-Zertifikat, Einem Netzwerk-Manager um die Netzwerk-Einstellungen komfortabel zu machen.</text:p>
          </table:table-cell>
        </table:table-row>
        <table:table-row>
          <table:table-cell office:value-type="string" table:style-name="tablecell">
            <text:p text:style-name="tablealignleft">02.12.2025</text:p>
          </table:table-cell>
          <table:table-cell office:value-type="string" table:style-name="tablecell">
            <text:p text:style-name="tablealignleft">Als vorzeitiges Weihnachtsgeschenk haben wir diese Dokumentation als Online-Hilfe in der Notfallbox eingebaut. Das bedeutet:<text:line-break/>  <text:line-break/>  Auf 4/5 aller Webseiten für Benutzer und Admin gibt es nun eine Hilfebutton. Klickt man hierauf öffnet sich ein neues Fenster/ein neuer Tab mit einer Hilfe zur Webseite selbst. Diese Hilfe entspricht derjenigen in diesem Dokuwiki.<text:line-break/>  <text:line-break/>  Allerdings: Die Hilfe ist nicht ab dem Update vorhanden, sondern wird über das <text:a xlink:type="simple" xlink:href="https://notfallbox.info/doku.php?id=nfb:x:verwaltung:setup:opt" text:style-name="Internet_20_link" text:visited-style-name="Visited_20_Internet_20_Link">Setup (OPT)</text:a> auf Wunsch als Option für den Benutzer und/oder den Admin nachinstalliert. Denn nicht jeder braucht dieses Hilfepaket tatsächlich.</text:p>
          </table:table-cell>
        </table:table-row>
        <table:table-row>
          <table:table-cell office:value-type="string" table:style-name="tablecell">
            <text:p text:style-name="tablealignleft">24.11.2025</text:p>
          </table:table-cell>
          <table:table-cell office:value-type="string" table:style-name="tablecell">
            <text:p text:style-name="tablealignleft">Wie das eben immer so ist: Da glaubt man, man habe beim Großreinemachen in allen Ecken gewischt - und hat dann doch in drei oder vier Ecken Staubflusen vergessen <draw:frame draw:style-name="media" draw:name="2" text:anchor-type="as-char" draw:z-index="2" svg:width="" svg:rel-width="100%" svg:height="0cm"><draw:image xlink:href="Pictures/f7187d5eecea3285d195305641f58f75.svg" xlink:type="simple" xlink:show="embed" xlink:actuate="onLoad"/></draw:frame> Daher gibt es schon jetzt das Update 141 für die Notfallbox. Hier wurden drei kleinere Fehler beseitigt. Und aus einem toten Link im Admin-Bereich sind die Grundzüge des neuen Hilfesystems entstanden. Hier sollen die Grundzüge dieser Dokumentation online in der Notfallbox als Hilfe abrufbar sein. Dazu muss ich natürlich die Dokumentation übertragen. Aber der Grundstock wurde gelegt mit einer Kurzanleitung, wie man den File-Transfer in der Notfallbox nutzen kann.</text:p>
          </table:table-cell>
        </table:table-row>
        <table:table-row>
          <table:table-cell office:value-type="string" table:style-name="tablecell">
            <text:p text:style-name="tablealignleft">03.11.2025</text:p>
          </table:table-cell>
          <table:table-cell office:value-type="string" table:style-name="tablecell">
            <text:p text:style-name="tablealignleft">Es ist geschafft: Wir haben die Notfallbox in der Version 140 aus der Taufe gehoben. Neben einer umfangreichen Fehlerbeseitigung haben wird ein paar wenige neue Funktionen eingeführt. Das Wichtigste: Sehr viele Seiten und Infos können als PDF-Datei heruntergeladen werden. Hier haben wir eine passende und unaufwändige Bibliothek nutzen können. Und es können nun endlich alle Passwörter geändert werden. Es waren hier leider noch einige wenige hartcodiert, das heisst im Programm selbst festgelegt. Passend dazu erhält der Admin beim PDF_Export des Notfallbox-Status eine Tabelle, in welcher er sich die Passwörter notieren kann - damit er keines vergessen muss.</text:p>
          </table:table-cell>
        </table:table-row>
        <table:table-row>
          <table:table-cell office:value-type="string" table:style-name="tablecell">
            <text:p text:style-name="tablealignleft">23.10.2025</text:p>
          </table:table-cell>
          <table:table-cell office:value-type="string" table:style-name="tablecell">
            <text:p text:style-name="tablealignleft">Wir sind durch mit der Fehlerbeseitigung und dem Einpflegen einiger neuer Funktionen, welche sich aus der Fehlersuche ergeben haben. Aktuell bauen wir für Euch eine neue Vollversion zusammen.</text:p>
          </table:table-cell>
        </table:table-row>
        <table:table-row>
          <table:table-cell office:value-type="string" table:style-name="tablecell">
            <text:p text:style-name="tablealignleft">16.10.2025</text:p>
          </table:table-cell>
          <table:table-cell office:value-type="string" table:style-name="tablecell">
            <text:p text:style-name="tablealignleft">Wir sind derzeit massiv auf Fehler-Jagd und im De-Bugging der Notfallbox Version 131 (<text:a xlink:type="simple" xlink:href="https://notfallbox.info/doku.php?id=nfb:alle:fehlerliste" text:style-name="Internet_20_link" text:visited-style-name="Visited_20_Internet_20_Link">siehe hier</text:a>). Bei dieser Gelegenheit werden auch ein paar neue Funktionen eingebaut. Danach bringen wir eine neue stabile Voll-Version heraus, um dem Update-Wahnsinn zu entgehen. Und dann werden wir uns an die Implementierung <text:a xlink:type="simple" xlink:href="https://notfallbox.info/doku.php?id=nfb:alle:wunschliste" text:style-name="Internet_20_link" text:visited-style-name="Visited_20_Internet_20_Link">großer neuer Features</text:a> setzen. Wir wollen nur zuerst eine stabile Basis haben.</text:p>
          </table:table-cell>
        </table:table-row>
        <table:table-row>
          <table:table-cell office:value-type="string" table:style-name="tablecell">
            <text:p text:style-name="tablealignleft">15.09.2025</text:p>
          </table:table-cell>
          <table:table-cell office:value-type="string" table:style-name="tablecell">
            <text:p text:style-name="tablealignleft">Im Setup Programm wurde der Passwortwechsel für CITADEL durch ein fehlendes NETCAT-Tool verhindert. Zudem werden nun endlich die Versionsnummern bei einem Update richtig gesetzt. Die falsche Anzeige hat in der Vergangenheit zur Verwirrung der Benutzer geführt.</text:p>
          </table:table-cell>
        </table:table-row>
        <table:table-row>
          <table:table-cell office:value-type="string" table:style-name="tablecell">
            <text:p text:style-name="tablealignleft">27.07.2025</text:p>
          </table:table-cell>
          <table:table-cell office:value-type="string" table:style-name="tablecell">
            <text:p text:style-name="tablealignleft">Die Notfallbox kann jetzt auch mit Sensoren über die GPIO-Eingänge oder den I²C-Bus arbeiten. Wir haben damit ausführlich experimentiert und drei Beispiele als Muster zur Verfügung gestellt: Deckelschalter über GPIO (ganz normaler Wechselschalter), Innenraum-Sensor zur Überwachung der Notfallbox (BME280 Sensor) und Außensensor als Wetterstation. Nach den Mustern können problemlos weitere Sensoren eingebunden werden.</text:p>
          </table:table-cell>
        </table:table-row>
        <table:table-row>
          <table:table-cell office:value-type="string" table:style-name="tablecell">
            <text:p text:style-name="tablealignleft">01.07.2025</text:p>
          </table:table-cell>
          <table:table-cell office:value-type="string" table:style-name="tablecell">
            <text:p text:style-name="tablealignleft">Das Update auf Version 125 bringt eine erweiterte Status-Seite für den Admin mit sich. Zudem kann er nun einen USB-Stick einstecken und bekommt dessen Dateien im Web-Browser (also in der Admin-Oberfläche) angezeigt. Auf Wunsch kann die Anzeige auch für den Standard-Benutzer freigegeben werden.</text:p>
          </table:table-cell>
        </table:table-row>
        <table:table-row>
          <table:table-cell office:value-type="string" table:style-name="tablecell">
            <text:p text:style-name="tablealignleft">22.06.2025</text:p>
          </table:table-cell>
          <table:table-cell office:value-type="string" table:style-name="tablecell">
            <text:p text:style-name="tablealignleft">Mit dem Update von 121 auf 124 wurden drei neue Funktionen eingeführt:<text:line-break/>  * Auf einer Status-Seite werden System-Parameter dargestellt. Hier gibt es derzeit nur die Start- und Laufzeit der Notfallbox. Diese Seite wird aber nach und nach ergänzt.<text:line-break/>  * Die Notfallbox kann ein Systemlog schreiben - auf Wunsch automatisch im Abstand von 1 bis 60 Minuten. So können zukünftig z.B. die Spannung der der notwendige Stromverbrauch bestimmt werden. Im Moment wird im Logbuch nur die Startzeit und die Laufzeit protokolliert. Es ist aber vorbereitet auf die Protokollierung der GPIO-Ports.<text:line-break/>  * Schlussendlich wurde auch das Datenbank-Backup automatisiert. Dieses kann zu einer gewünschten Tageszeit automatisch alle 24 Stunden ausgeführt werden.<text:line-break/>  * Wir haben die Notfallbox auf das Thema „Sensoren an den GPIO“ vorbereitet. Damit kann die NFB zum Beispiel mit passenden Sensoren zur Wetterstation ausgebaut werden. Wir arbeiten derzeit noch daran, wie die GPIO-Daten ausgelesen werden (mit Python). Die Darstellung in der Weboberfläche für Admin und Benutzer ist bereits eingebaut.<text:line-break/>  * Die Darstellung empfangener Notfallnachrichten ist in den Bereich „Kommunikation gewandert“. MQTT wurde bereits von einem Nutzer implementiert. Wir wollen hier eine mehr oder weniger allgemein Nutzbare Lösung bauen.<text:line-break/>  * Schlussendlich haben wir das Admin-Menü gestrafft und die System-Dienste mit dem System-Werkzeugen zu einer vollständigen Systemverwaltung zusammengeworfen.</text:p>
          </table:table-cell>
        </table:table-row>
        <table:table-row>
          <table:table-cell office:value-type="string" table:style-name="tablecell">
            <text:p text:style-name="tablealignleft">28.03.2025</text:p>
          </table:table-cell>
          <table:table-cell office:value-type="string" table:style-name="tablecell">
            <text:p text:style-name="tablealignleft">Mit dem Update von 120 auf 121 der Notfallbox haben wir das Thema „Datei-Upload“ überarbeitet, dabei den zentralen Upload-Pool entfernt, sowie das Handling der Kiwix-ZIM-Datenbanken komplett überarbeitet. Die ZIM-Datenbank wird nun über das Kiwix-Datenbank-File geführt und nicht mehr über die eingebaute Datenbank. Das erspart eine Menge Synchronisationsaufwand etc. - Die Dokumentation wurde dementsprechend angepasst.</text:p>
          </table:table-cell>
        </table:table-row>
        <table:table-row>
          <table:table-cell office:value-type="string" table:style-name="tablecell">
            <text:p text:style-name="tablealignleft">24.02.2025</text:p>
          </table:table-cell>
          <table:table-cell office:value-type="string" table:style-name="tablecell">
            <text:p text:style-name="tablealignleft">Endlich ist sie fertig: Die Anpassung der Dokumentation an die neue Situation (siehe 12. Februar 2025) und an den aktuellen Software-Stand. Somit entspricht die Dokumentation dem, was derzeit ausgeliefert wird.</text:p>
          </table:table-cell>
        </table:table-row>
        <table:table-row>
          <table:table-cell office:value-type="string" table:style-name="tablecell">
            <text:p text:style-name="tablealignleft">23.02.2025</text:p>
          </table:table-cell>
          <table:table-cell office:value-type="string" table:style-name="tablecell">
            <text:p text:style-name="tablealignleft">Wir haben den Umfang der Notfallbox-Images massiv aufgebohrt. So gibt es nun Images für jeweils mit einem USB-Wifi-Dongle, mit dem internen USB-Chip (nicht für PI Zero) und den Server-Mode (Ohne Wifi, nicht für PI Zero und Zero W). Damit soll Euch der Einsatz der Notfallbox erleichtert werden.</text:p>
          </table:table-cell>
        </table:table-row>
        <table:table-row>
          <table:table-cell office:value-type="string" table:style-name="tablecell">
            <text:p text:style-name="tablealignleft">12.02.2025</text:p>
          </table:table-cell>
          <table:table-cell office:value-type="string" table:style-name="tablecell">
            <text:p text:style-name="tablealignleft">Long time no see <draw:frame draw:style-name="media" draw:name="3" text:anchor-type="as-char" draw:z-index="3" svg:width="" svg:rel-width="100%" svg:height="0cm"><draw:image xlink:href="Pictures/f7187d5eecea3285d195305641f58f75.svg" xlink:type="simple" xlink:show="embed" xlink:actuate="onLoad"/></draw:frame> Nachdem wir über den Jahreswechsel hin ein paar Notfallboxen zum Selbstkostenpreis an „den Mann“ gebracht und auch mehrere <text:a xlink:type="simple" xlink:href="https://notfallbox.info/doku.php?id=nfb:alle:service:wir-bauen" text:style-name="Internet_20_link" text:visited-style-name="Visited_20_Internet_20_Link">Auftrags-Installationen</text:a> durchgeführt haben, wollen wir unser Konzept wieder einmal anpassen - aus Gründen von Zeit und Praxis.<text:line-break/>  <text:line-break/>  Zum einen werden wir die Notfallbox S einstampfen. Sie war sowieso nur noch eine abgespeckte Version der Notfallbox X(pi/pc). Ab sofort gibt es daher <text:span text:style-name="Strong_20_Emphasis">DIE NOTFALLBOX</text:span> (welche das Kürzel Xpi bzw. Xpc beibehält um Raspberry PI und PC voneinander zu unterscheiden). Diese Notfallbox wird unsererseits nach wie vor weiterentwickelt. Zudem lässt sie sich so individuell konfigurieren, dass man den Funktionsumfang der ehemaligen S jederzeit einrichten kann.<text:line-break/>  <text:line-break/>  Bestehen bleibt natürlich auch noch die <text:span text:style-name="Strong_20_Emphasis">Notfallbox Mini</text:span> (diesmal ausgeschrieben). Diese ist jedoch am Ende ihrer Entwicklungsreise angekommen. Es folgen allenfalls noch Fehlerbeseitigungen, so uns welche berichtet werden.</text:p>
          </table:table-cell>
        </table:table-row>
        <table:table-row>
          <table:table-cell office:value-type="string" table:style-name="tablecell">
            <text:p text:style-name="tablealignleft">17.10.2024</text:p>
          </table:table-cell>
          <table:table-cell office:value-type="string" table:style-name="tablecell">
            <text:p text:style-name="tablealignleft">Nun geht es los <draw:frame draw:style-name="media" draw:name="4" text:anchor-type="as-char" draw:z-index="4" svg:width="" svg:rel-width="100%" svg:height="0cm"><draw:image xlink:href="Pictures/6114d5cebeab0b4d5617f9f6463ed85a.svg" xlink:type="simple" xlink:show="embed" xlink:actuate="onLoad"/></draw:frame> Die Notfallbox ist jetzt mit einem guten Umfang, der neuen Installations- und Konfigurations-Routine sowie einem ordentlich Setup-Programm in allen vier Versionen am Start. Nun geht es daran, mit der <text:a xlink:type="simple" xlink:href="https://deutschland-funkt.de/bake" text:style-name="Internet_20_link" text:visited-style-name="Visited_20_Internet_20_Link">Notfall-Bake</text:a> einen Client zu schaffen, der sowohl sprachlich per Funk als auch beispielsweise über MQTT Notfallnachrichten absetzen kann - auf Knopfdruck.</text:p>
          </table:table-cell>
        </table:table-row>
        <table:table-row>
          <table:table-cell office:value-type="string" table:style-name="tablecell">
            <text:p text:style-name="tablealignleft">08.10.2024</text:p>
          </table:table-cell>
          <table:table-cell office:value-type="string" table:style-name="tablecell">
            <text:p text:style-name="tablealignleft">Auch die Version Xpc ist nun am Start. Sprich: Es ist gibt eine leicht zu installierende und frei konfigurierbare Notfallbox für die x86-Plattformen. Die Dokumentation wird gerade in dieser Richtung aktualisiert.<text:line-break/>  <text:line-break/>  <text:span text:style-name="Strong_20_Emphasis">Achtung:</text:span> Es wurde noch nicht getestet, ob eine portable Installation auf einem USB-Stick/einer SSD-Festplatte möglich ist.</text:p>
          </table:table-cell>
        </table:table-row>
        <table:table-row>
          <table:table-cell office:value-type="string" table:style-name="tablecell">
            <text:p text:style-name="tablealignleft">06.09.2024</text:p>
          </table:table-cell>
          <table:table-cell office:value-type="string" table:style-name="tablecell">
            <text:p text:style-name="tablealignleft">Nun ist es soweit: Die ersten neuen Releases stehen zur Verfügung und werden aktuell in die Doku eingepflegt. Hinzugekommen sind für alle Versionen zwei Meilensteine:<text:line-break/>  <text:line-break/> * EIN einziges, für alle Versionen verwendbares Installationsprogramm, so dass es dem Nutzer überlassen bleibt, welche Version er installieren möchte. Weiterhin muss der Nutzer keine Links mehr klicken etc. Der Download der Versionen geschieht von eine Cloud in der BRD und vor allem: Automatisch nach der entsprechenden Menü-Auswahl.<text:line-break/>    * Ein Versions-spezifisches Setup-Programm, welches gleich mitinstalliert wird und dem Nutzer sofort zur Verfügung steht. Das Ziel ist es, dass der Nutzer keine Linux-Kenntnisse mehr benötigt.<text:line-break/>  <text:line-break/>  Das Ziel war und ist: Die Installation so einfach und unkompliziert wie möglich zu machen und keine besonderen Kenntnisse vorauszusetzen. Die einzelnen Setup-Programme sind noch nicht zu 100% fertig, aber derzeit schon sehr weit gediehen und damit auf jeden Fall einsatzbereit.</text:p>
          </table:table-cell>
        </table:table-row>
        <table:table-row>
          <table:table-cell office:value-type="string" table:style-name="tablecell">
            <text:p text:style-name="tablealignleft">03.09.2024</text:p>
          </table:table-cell>
          <table:table-cell office:value-type="string" table:style-name="tablecell">
            <text:p text:style-name="tablealignleft">Nach langem Überlegen haben wir uns dafür entschieden, die „Versionsabhängigen Namen“ aufzugeben. Daher heissen die Notfallboxen ab sofort wie folgt:<text:line-break/>  <text:line-break/>  <text:span text:style-name="">Notfallbox V1</text:span> ⇒ <text:span text:style-name="">Notfallbox M</text:span> (wie Mini)<text:line-break/>  <text:span text:style-name="">Notfallbox V2</text:span> ⇒ <text:span text:style-name="">Notfallbox S</text:span> (wie Standard)<text:line-break/>  <text:span text:style-name="">Notfallbox V3a</text:span> ⇒ <text:span text:style-name="">Notfallbox Xpi</text:span> (wie Extra für Raspberry Pi)<text:line-break/>  <text:span text:style-name="">Notfallbox V3b</text:span> ⇒ <text:span text:style-name="">Notfallbox Xpc</text:span> (wie Extra für Intel/AMD-PC)<text:line-break/>  <text:line-break/>  Wir hoffen, damit das System etwas transparenter zur machen und zu verdeutlichen, dass die Notfallboxen im Funktionsumfang aufeinander aufbauen.</text:p>
          </table:table-cell>
        </table:table-row>
        <table:table-row>
          <table:table-cell office:value-type="string" table:style-name="tablecell">
            <text:p text:style-name="tablealignleft">03.09.2024</text:p>
          </table:table-cell>
          <table:table-cell office:value-type="string" table:style-name="tablecell">
            <text:p text:style-name="tablealignleft">Die Notfallbox S wird vorläufig aus der Dokumentation genommen. Sie war ein in letzter Zeit eigenständig gewachsenes Modell.<text:line-break/>  Wir werden stattdessen das Installationsprogramm und das System selbst so umstellen bzw. einrichten, dass bei der Installation einfach gefragt wird, welche Notfallbox-Variante installiert werden soll. Somit wird es dann quasi nur noch ein Installationsprogramm geben.<text:line-break/>  Das macht für Euch das Aufsetzen einer Notfallbox und für uns die Software-Pflege einfacher.</text:p>
          </table:table-cell>
        </table:table-row>
        <table:table-row>
          <table:table-cell office:value-type="string" table:style-name="tablecell">
            <text:p text:style-name="tablealignleft">31.08.2024</text:p>
          </table:table-cell>
          <table:table-cell office:value-type="string" table:style-name="tablecell">
            <text:p text:style-name="tablealignleft">Die Notfallbox V1 wurde in der Version 1.16 veröffentlicht. Damit wird eine vollständig menübasierte Installation UND Konfiguration per vorinstalliertem Setup-Programm eingeführt. Ab sofort werden absolut keine Linux-Kenntnisse mehr benötigt, um eine Notfallbox V1 zu installier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0T13::14:54</meta:creation-date>
    <dc:creator>Generated</dc:creator>
    <dc:date>2026-08-20T13::14:54</dc:date>
    <dc:language>en-US</dc:language>
    <meta:editing-cycles>1</meta:editing-cycles>
    <meta:editing-duration>PT0S</meta:editing-duration>
    <dc:title>nfb:alle:neuigkeiten</dc:title>
  </office:meta>
</office:document-meta>
</file>