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svg+xml" manifest:full-path="Pictures/6114d5cebeab0b4d5617f9f6463ed85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alle:historie"/><text:bookmark-start text:name="__RefHeading___historie_1"/><text:bookmark-start text:name="historie"/>Historie<text:bookmark-end text:name="__RefHeading___historie_1"/><text:bookmark-end text:name="historie"/></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u hast einen Bug entdeckt? Du hast einen Verbesserungsvorschlag? Du hast Ideen? nur her damit: <text:a xlink:type="simple" xlink:href="https://notfallbox.info/helpdesk" text:style-name="Internet_20_link" text:visited-style-name="Visited_20_Internet_20_Link">https://notfallbox.info/helpdesk</text:a></text:p>
          </table:table-cell>
        </table:table-row>
      </table:table>
      <text:h text:style-name="Heading_20_2" text:outline-level="2"><text:bookmark-start text:name="__RefHeading___notfallbox_2"/><text:bookmark-start text:name="notfallbox"/>Notfallbox<text:bookmark-end text:name="__RefHeading___notfallbox_2"/><text:bookmark-end text:name="notfallbox"/></text:h>
      <table:table table:style-name="Table">
        <table:table-column/>
        <table:table-column/>
        <table:table-column/>
        <table:table-row>
          <table:table-cell office:value-type="string" table:style-name="tableheader">
            <text:p text:style-name="Table_20_Heading">Datum </text:p>
          </table:table-cell>
          <table:table-cell office:value-type="string" table:style-name="tableheader">
            <text:p text:style-name="Table_20_Heading">Version </text:p>
          </table:table-cell>
          <table:table-cell office:value-type="string" table:style-name="tableheader">
            <text:p text:style-name="Table_20_Heading">Milestone</text:p>
          </table:table-cell>
        </table:table-row>
        <table:table-row>
          <table:table-cell office:value-type="string" table:style-name="tablecell">
            <text:p text:style-name="tablealignleft">18.07.2026</text:p>
          </table:table-cell>
          <table:table-cell office:value-type="string" table:style-name="tablecell">
            <text:p text:style-name="tablealignleft">143</text:p>
          </table:table-cell>
          <table:table-cell office:value-type="string" table:style-name="tablecell">
            <text:p text:style-name="tablealignleft">* Bugfix 000010 und 000011<text:line-break/>  * Einführung Kommandozeilen-Befehl „Netzwerk“<text:line-break/>  * Entfernen der WAP-verwaltung aus dem Setup<text:line-break/>  * Entfernen der Auswahl der WiFi-Schnittstelle bei der Installation<text:line-break/>  * Schaffung der Möglichkeit, einen externen WiFi-Hotspot zu nutzen, welcher per LAN an die Notfallbox angekoppelt ist</text:p>
          </table:table-cell>
        </table:table-row>
        <table:table-row>
          <table:table-cell office:value-type="string" table:style-name="tablecell">
            <text:p text:style-name="tablealignleft">02.12.2025</text:p>
          </table:table-cell>
          <table:table-cell office:value-type="string" table:style-name="tablecell">
            <text:p text:style-name="tablealignleft">142</text:p>
          </table:table-cell>
          <table:table-cell office:value-type="string" table:style-name="tablecell">
            <text:p text:style-name="tablealignleft">Bugfix für die 000005 bis 000009<text:line-break/>  <text:line-break/>  Das Online-Hilfe-System wurde komplett eingebaut - aber anders als ursprünglich geplant. Wir haben nahezu die ganze Online-Doku der Notfallbox in diese selbst als Hilfe eingebaut. Denn: Was hilft eine Online-Doku, wenn es kein „Online“ gibt? <draw:frame draw:style-name="media" draw:name="1" text:anchor-type="as-char" draw:z-index="1" svg:width="" svg:rel-width="100%" svg:height="0cm"><draw:image xlink:href="Pictures/6114d5cebeab0b4d5617f9f6463ed85a.svg" xlink:type="simple" xlink:show="embed" xlink:actuate="onLoad"/></draw:frame> Daher haben wir nun zu 4/5 aller Seiten (Benutzer &amp; Admin) eine Online-Hilfe eingebaut, welche über den entsprechenden Button auf der Seite erreichbar ist. Kein Button? Dann gibt es auch (noch) keine Hilfe-Seite. Die Hilfe kann über das Setup-Menü (OPT) nachinstalliert werden - wenn gewünscht!</text:p>
          </table:table-cell>
        </table:table-row>
        <table:table-row>
          <table:table-cell office:value-type="string" table:style-name="tablecell">
            <text:p text:style-name="tablealignleft">24.11.2025</text:p>
          </table:table-cell>
          <table:table-cell office:value-type="string" table:style-name="tablecell">
            <text:p text:style-name="tablealignleft">141</text:p>
          </table:table-cell>
          <table:table-cell office:value-type="string" table:style-name="tablecell">
            <text:p text:style-name="tablealignleft">Bugfix für Fehler 000001/000002/000004<text:line-break/>  Aus Fehler 000003 sind die Grundzüge eines Online-Hilfesystems entstanden, welches quasi diese Dokumentation in Kurzform in der Notfallbox selbst zur Verfügung stellt. Nach und nach sollen alle Funktionen um eine Hilfestellung ergänzt werden.</text:p>
          </table:table-cell>
        </table:table-row>
        <table:table-row>
          <table:table-cell office:value-type="string" table:style-name="tablecell">
            <text:p text:style-name="tablealignleft">03.11.2025</text:p>
          </table:table-cell>
          <table:table-cell office:value-type="string" table:style-name="tablecell">
            <text:p text:style-name="tablealignleft">140</text:p>
          </table:table-cell>
          <table:table-cell office:value-type="string" table:style-name="tablecell">
            <text:p text:style-name="tablealignleft">Neue Funktionen:<text:line-break/>  <text:line-break/>  <text:span text:style-name="underline"><text:span text:style-name="Strong_20_Emphasis">Setup:</text:span></text:span> Die Installation der Hilfsprogramme wurde auf die Installation verlegt. Es wird das Datenbank-Passwort auf Plausibilität geprüft.<text:line-break/>  <text:line-break/>  <text:span text:style-name="underline"><text:span text:style-name="Strong_20_Emphasis">User-Startseite:</text:span></text:span> In der „Ampel-Tabelle“ können nun die Katastrophenschutzfachdienste vollständig ausgeblendet werden.<text:line-break/>  <text:line-break/>  <text:span text:style-name="underline"><text:span text:style-name="Strong_20_Emphasis">Admin:</text:span></text:span> Das Passwort für den Kurznachrichtendienst kann endlich geändert werden. Die Status-Seite enthält nun auch die Netzwerkkonfiguration und kann als PDF ausgegeben werden. Diese PDF-Datei enthält dann auch eine Passwortliste, welche vom Admin selbst ausgefüllt werden kann, damit er eine „Hardcopy“ seiner Passwörter in der Hand halten kann. Die Konfiguration und die Modulliste kann nun als PDF heruntergeladen werden.<text:line-break/>  <text:line-break/>  <text:span text:style-name="underline"><text:span text:style-name="Strong_20_Emphasis">Personenregistrierung:</text:span></text:span> Die Nummern können behalten oder gelöscht werden beim Zurücksetzen. Zudem wurde die Verwaltung verbessert für den Admin. Eine Ausgabe als PDF ist nun möglich.<text:line-break/>  <text:line-break/>  <text:span text:style-name="underline"><text:span text:style-name="Strong_20_Emphasis">Einsatztagebuch:</text:span></text:span> Auch hier wurde die Verwaltung verbessert. Eine Ausgabe als PDF ist nun möglich.<text:line-break/>  <text:line-break/>  <text:span text:style-name="underline"><text:span text:style-name="Strong_20_Emphasis">Informationen</text:span></text:span> Die eigenen Informationen können nun als PDF heruntergeladen werden.<text:line-break/>  <text:line-break/>  <text:span text:style-name="underline"><text:span text:style-name="Strong_20_Emphasis">GPIO</text:span></text:span>: Die Konfiguration der GPIO kann als PDF heruntergeladen werden.</text:p>
          </table:table-cell>
        </table:table-row>
        <table:table-row>
          <table:table-cell office:value-type="string" table:style-name="tablecell">
            <text:p text:style-name="tablealignleft">03.11.2025</text:p>
          </table:table-cell>
          <table:table-cell office:value-type="string" table:style-name="tablecell">
            <text:p text:style-name="tablealignleft">140</text:p>
          </table:table-cell>
          <table:table-cell office:value-type="string" table:style-name="tablecell">
            <text:p text:style-name="tablealignleft">Folgende Fehler wurden behoben:<text:line-break/>  <text:line-break/>  * OSM-Dateien werden bei Download nicht in die Datenbank übernommen<text:line-break/>  * OSM-Karten liessen sich nicht namentlich ändern.<text:line-break/>  * Die Änderung des Startseitenhinweises auf die Offline-Verwendung der Notfallbox konnte nicht administriert werden.<text:line-break/>  * Das Cloud-Handling für Dateien größer 2 MB war fehlerhaft.<text:line-break/>  * Keine Footer-Anzeige in den Notfunk-Informationen<text:line-break/>  * Registrierung: Ohne Datum wurde der Datensatz nicht gespeichert.<text:line-break/>  * Registrierung: Fehlerhafter CSV-Export<text:line-break/>  * Einsatztagebuch: Detailanzeige der Einträge fehlerhaft.<text:line-break/>  * Admin/Nachschlagewerke, Sortierung fehlerhaft/nicht möglich</text:p>
          </table:table-cell>
        </table:table-row>
        <table:table-row>
          <table:table-cell office:value-type="string" table:style-name="tablecell">
            <text:p text:style-name="tablealignleft">15.09.2025</text:p>
          </table:table-cell>
          <table:table-cell office:value-type="string" table:style-name="tablecell">
            <text:p text:style-name="tablealignleft">131</text:p>
          </table:table-cell>
          <table:table-cell office:value-type="string" table:style-name="tablecell">
            <text:p text:style-name="tablealignleft">Endlich werden die Versionsnummern richtig gesetzt bei einem Update.</text:p>
          </table:table-cell>
        </table:table-row>
        <table:table-row>
          <table:table-cell office:value-type="string" table:style-name="tablecell">
            <text:p text:style-name="tablealignleft">27.07.2025</text:p>
          </table:table-cell>
          <table:table-cell office:value-type="string" table:style-name="tablecell">
            <text:p text:style-name="tablealignleft">130</text:p>
          </table:table-cell>
          <table:table-cell office:value-type="string" table:style-name="tablecell">
            <text:p text:style-name="tablealignleft">Nutzung GPIO-/I²C-Sensoren, Verbesserung Syslog</text:p>
          </table:table-cell>
        </table:table-row>
        <table:table-row>
          <table:table-cell office:value-type="string" table:style-name="tablecell">
            <text:p text:style-name="tablealignleft">01.07.2025</text:p>
          </table:table-cell>
          <table:table-cell office:value-type="string" table:style-name="tablecell">
            <text:p text:style-name="tablealignleft">125</text:p>
          </table:table-cell>
          <table:table-cell office:value-type="string" table:style-name="tablecell">
            <text:p text:style-name="tablealignleft">Die System-Status-Seite wurde erweitert um Auskünfte über die Computerplattform. Der USB-Automount wurde eingeführt. Das bedeutet: Am USB-Port eingesteckte USB-Sticks werden zum Download bereitgestellt für die Adminstratoren - auch Wunsch auch für den Benutzer.</text:p>
          </table:table-cell>
        </table:table-row>
        <table:table-row>
          <table:table-cell office:value-type="string" table:style-name="tablecell">
            <text:p text:style-name="tablealignleft">22.06.2025</text:p>
          </table:table-cell>
          <table:table-cell office:value-type="string" table:style-name="tablecell">
            <text:p text:style-name="tablealignleft">124</text:p>
          </table:table-cell>
          <table:table-cell office:value-type="string" table:style-name="tablecell">
            <text:p text:style-name="tablealignleft">Die Datenbank kann nun alle 24 Stunden automatisch gesichert werden. Die Uhrzeit hierfür lässt sich auswählen.</text:p>
          </table:table-cell>
        </table:table-row>
        <table:table-row>
          <table:table-cell office:value-type="string" table:style-name="tablecell">
            <text:p text:style-name="tablealignleft">22.06.2025</text:p>
          </table:table-cell>
          <table:table-cell office:value-type="string" table:style-name="tablecell">
            <text:p text:style-name="tablealignleft">123</text:p>
          </table:table-cell>
          <table:table-cell office:value-type="string" table:style-name="tablecell">
            <text:p text:style-name="tablealignleft">Die Notfallbox kann jetzt auf Wunsch Logfiles erzeugen im Abstand von 1 bis 60 Minuten</text:p>
          </table:table-cell>
        </table:table-row>
        <table:table-row>
          <table:table-cell office:value-type="string" table:style-name="tablecell">
            <text:p text:style-name="tablealignleft">22.06.2025</text:p>
          </table:table-cell>
          <table:table-cell office:value-type="string" table:style-name="tablecell">
            <text:p text:style-name="tablealignleft">122</text:p>
          </table:table-cell>
          <table:table-cell office:value-type="string" table:style-name="tablecell">
            <text:p text:style-name="tablealignleft">System-Status für Admin (vorläufig nur Startdatum und Uptime), Straffung Admin-Menü, MQTT wandert für den Benutzer in Kommunikation (weil Notfallnachrichten)</text:p>
          </table:table-cell>
        </table:table-row>
        <table:table-row>
          <table:table-cell office:value-type="string" table:style-name="tablecell">
            <text:p text:style-name="tablealignleft">28.03.2025</text:p>
          </table:table-cell>
          <table:table-cell office:value-type="string" table:style-name="tablecell">
            <text:p text:style-name="tablealignleft">121</text:p>
          </table:table-cell>
          <table:table-cell office:value-type="string" table:style-name="tablecell">
            <text:p text:style-name="tablealignleft">Diverse Bugfixes, neugeschriebenes Handling für ZIM-Dateien und Datei-Uploads</text:p>
          </table:table-cell>
        </table:table-row>
        <table:table-row>
          <table:table-cell office:value-type="string" table:style-name="tablecell" table:number-columns-spanned="3">
            <text:p text:style-name="tablealigncenter">  Ab sofort werden die Software-Releases immer gleichzeitig für Xpi und Xpc aufgeführt.  </text:p>
          </table:table-cell>
          <table:covered-table-cell/>
          <table:covered-table-cell/>
        </table:table-row>
        <table:table-row>
          <table:table-cell office:value-type="string" table:style-name="tablecell">
            <text:p text:style-name="tablealignleft">12.02.2025</text:p>
          </table:table-cell>
          <table:table-cell office:value-type="string" table:style-name="tablecell">
            <text:p text:style-name="tablealignleft">Xpi 120</text:p>
          </table:table-cell>
          <table:table-cell office:value-type="string" table:style-name="tablecell">
            <text:p text:style-name="tablealignleft">Diverse Bugfixes, Upload-Möglichkeit für PDF, APK, ZIM, OSM Dateien und Einbindung in der Web-Oberfläche, APK-Dateien aus dem empfohlenen Paket können nun einzeln über Setup installiert werden, Setup-Programm nur noch für die Ersteinrichtung - der Rest der Konfiguration erfolgt über die Web-Oberfläche</text:p>
          </table:table-cell>
        </table:table-row>
        <table:table-row>
          <table:table-cell office:value-type="string" table:style-name="tablecell">
            <text:p text:style-name="tablealignleft">16.10.2024</text:p>
          </table:table-cell>
          <table:table-cell office:value-type="string" table:style-name="tablecell">
            <text:p text:style-name="tablealignleft">Xpi 101</text:p>
          </table:table-cell>
          <table:table-cell office:value-type="string" table:style-name="tablecell">
            <text:p text:style-name="tablealignleft">Tool zur Versionsanzeige eingeführt</text:p>
          </table:table-cell>
        </table:table-row>
        <table:table-row>
          <table:table-cell office:value-type="string" table:style-name="tablecell">
            <text:p text:style-name="tablealignleft">06.10.2024</text:p>
          </table:table-cell>
          <table:table-cell office:value-type="string" table:style-name="tablecell">
            <text:p text:style-name="tablealignleft">Xpi 100</text:p>
          </table:table-cell>
          <table:table-cell office:value-type="string" table:style-name="tablecell">
            <text:p text:style-name="tablealignleft">Im Rahmen der Umfirmierung wurde aus der Notfallbox V3a die Notfallbox Xpi. Der Versionsstand wurde auf Xpi 100 geändert. Hinzugekommen ist ein MQTT-Broker zum Empfang und der Darstellung von Notfall-Nachrichten über MQTT-Kanäle.</text:p>
          </table:table-cell>
        </table:table-row>
        <table:table-row>
          <table:table-cell office:value-type="string" table:style-name="tablecell">
            <text:p text:style-name="tablealignleft">14.04.2024</text:p>
          </table:table-cell>
          <table:table-cell office:value-type="string" table:style-name="tablecell">
            <text:p text:style-name="tablealignleft">3.00</text:p>
          </table:table-cell>
          <table:table-cell office:value-type="string" table:style-name="tablecell">
            <text:p text:style-name="tablealignleft">Erster Release</text:p>
          </table:table-cell>
        </table:table-row>
      </table:table>
      <text:h text:style-name="Heading_20_2" text:outline-level="2"><text:bookmark-start text:name="__RefHeading___notfallbox_mini_3"/><text:bookmark-start text:name="notfallbox_mini"/>Notfallbox Mini<text:bookmark-end text:name="__RefHeading___notfallbox_mini_3"/><text:bookmark-end text:name="notfallbox_mini"/></text:h>
      <table:table table:style-name="Table">
        <table:table-column/>
        <table:table-column/>
        <table:table-column/>
        <table:table-row>
          <table:table-cell office:value-type="string" table:style-name="tableheader">
            <text:p text:style-name="Table_20_Heading">Datum </text:p>
          </table:table-cell>
          <table:table-cell office:value-type="string" table:style-name="tableheader">
            <text:p text:style-name="Table_20_Heading">Version </text:p>
          </table:table-cell>
          <table:table-cell office:value-type="string" table:style-name="tableheader">
            <text:p text:style-name="Table_20_Heading">Milestone</text:p>
          </table:table-cell>
        </table:table-row>
        <table:table-row>
          <table:table-cell office:value-type="string" table:style-name="tablecell">
            <text:p text:style-name="tablealignleft">06.10.2024</text:p>
          </table:table-cell>
          <table:table-cell office:value-type="string" table:style-name="tablecell">
            <text:p text:style-name="tablealignleft">M 116</text:p>
          </table:table-cell>
          <table:table-cell office:value-type="string" table:style-name="tablecell">
            <text:p text:style-name="tablealignleft">Im Rahmen der Änderung der Bezeichnungen wird die Version V1.16 ab sofort als M 116 geführt, um hier keinen Bruch einzufügen. Am Stand der Programmierung hat sich hier aber nichts geändert.</text:p>
          </table:table-cell>
        </table:table-row>
        <table:table-row>
          <table:table-cell office:value-type="string" table:style-name="tablecell">
            <text:p text:style-name="tablealignleft">27.08.2024</text:p>
          </table:table-cell>
          <table:table-cell office:value-type="string" table:style-name="tablecell">
            <text:p text:style-name="tablealignleft">V 1.16</text:p>
          </table:table-cell>
          <table:table-cell office:value-type="string" table:style-name="tablecell">
            <text:p text:style-name="tablealignleft">Die Voll-Installation beschränkt sich ab sofort auf die Grundfunktionen und eine Wiki-Med-Kiwix-Datenbank. Mittels eines Setup-Programms kann die Notfallbox nach der Installation an die eigenen Wünsche angepasst werden - natürlich ohne Linux-Kenntnisse!</text:p>
          </table:table-cell>
        </table:table-row>
        <table:table-row>
          <table:table-cell office:value-type="string" table:style-name="tablecell">
            <text:p text:style-name="tablealignleft">30.04.2024</text:p>
          </table:table-cell>
          <table:table-cell office:value-type="string" table:style-name="tablecell">
            <text:p text:style-name="tablealignleft">V 1.15</text:p>
          </table:table-cell>
          <table:table-cell office:value-type="string" table:style-name="tablecell">
            <text:p text:style-name="tablealignleft">Es wird eine Voll-Installation eingeführt, welche einem die händische Konfiguration abnimmt. In der Mini-Cloud wird angezeigt, wie groß die maximal Upload-Datei sein darf und welche Dateiendungen zugelassen sind.</text:p>
          </table:table-cell>
        </table:table-row>
        <table:table-row>
          <table:table-cell office:value-type="string" table:style-name="tablecell">
            <text:p text:style-name="tablealignleft">21.04.2024</text:p>
          </table:table-cell>
          <table:table-cell office:value-type="string" table:style-name="tablecell">
            <text:p text:style-name="tablealignleft">V 1.14</text:p>
          </table:table-cell>
          <table:table-cell office:value-type="string" table:style-name="tablecell">
            <text:p text:style-name="tablealignleft">iFixIt wird als Datenbank entfernt (zu groß), WikiMed-Datenbank wird erneuert, Erste-Hilfe-Anleitungen als PDF werden eingeführt</text:p>
          </table:table-cell>
        </table:table-row>
        <table:table-row>
          <table:table-cell office:value-type="string" table:style-name="tablecell">
            <text:p text:style-name="tablealignleft">30.03.2024</text:p>
          </table:table-cell>
          <table:table-cell office:value-type="string" table:style-name="tablecell">
            <text:p text:style-name="tablealignleft">V 1.13</text:p>
          </table:table-cell>
          <table:table-cell office:value-type="string" table:style-name="tablecell">
            <text:p text:style-name="tablealignleft">Der Kiwix-Server wird auf Wunsch der Meshtastic-Nutzer auf Port 8000 verlegt</text:p>
          </table:table-cell>
        </table:table-row>
        <table:table-row>
          <table:table-cell office:value-type="string" table:style-name="tablecell">
            <text:p text:style-name="tablealignleft">03.02.2024</text:p>
          </table:table-cell>
          <table:table-cell office:value-type="string" table:style-name="tablecell">
            <text:p text:style-name="tablealignleft">V 1.12</text:p>
          </table:table-cell>
          <table:table-cell office:value-type="string" table:style-name="tablecell">
            <text:p text:style-name="tablealignleft">Die OSM-karten werden als separate Funktion geführt und die Karten kommen nicht mehr aus der Cloud, sondern (wie bei der V2) vom deutschen Downloadserver der <text:a xlink:type="simple" xlink:href="https://www.geofabrik.de" text:style-name="Internet_20_link" text:visited-style-name="Visited_20_Internet_20_Link">Geofabrik</text:a></text:p>
          </table:table-cell>
        </table:table-row>
        <table:table-row>
          <table:table-cell office:value-type="string" table:style-name="tablecell"/>
          <table:table-cell office:value-type="string" table:style-name="tablecell">
            <text:p text:style-name="tablealignleft">V 1.11</text:p>
          </table:table-cell>
          <table:table-cell office:value-type="string" table:style-name="tablecell">
            <text:p text:style-name="tablealignleft">Bei der Installation wird nun der passende Kiwix-Server automatisch verwendet. Die Kiwix-Datenbanken laufen daher immer sofort.</text:p>
          </table:table-cell>
        </table:table-row>
        <table:table-row>
          <table:table-cell office:value-type="string" table:style-name="tablecell">
            <text:p text:style-name="tablealignleft">26.12.2023</text:p>
          </table:table-cell>
          <table:table-cell office:value-type="string" table:style-name="tablecell">
            <text:p text:style-name="tablealignleft">V 1.10</text:p>
          </table:table-cell>
          <table:table-cell office:value-type="string" table:style-name="tablecell">
            <text:p text:style-name="tablealignleft">Erstes Release der Notfallbox V1</text:p>
          </table:table-cell>
        </table:table-row>
      </table:table>
      <text:h text:style-name="Heading_20_2" text:outline-level="2"><text:bookmark-start text:name="__RefHeading___nfb_installation_-_installationsprogramm_fuer_alle_versionen_4"/><text:bookmark-start text:name="nfb_installation_-_installationsprogramm_fuer_alle_versionen"/>NFB_Installation - Installationsprogramm für alle Versionen<text:bookmark-end text:name="__RefHeading___nfb_installation_-_installationsprogramm_fuer_alle_versionen_4"/><text:bookmark-end text:name="nfb_installation_-_installationsprogramm_fuer_alle_versionen"/></text:h>
      <table:table table:style-name="Table">
        <table:table-column/>
        <table:table-column/>
        <table:table-column/>
        <table:table-row>
          <table:table-cell office:value-type="string" table:style-name="tableheader">
            <text:p text:style-name="Table_20_Heading">Datum </text:p>
          </table:table-cell>
          <table:table-cell office:value-type="string" table:style-name="tableheader">
            <text:p text:style-name="Table_20_Heading">Version </text:p>
          </table:table-cell>
          <table:table-cell office:value-type="string" table:style-name="tableheader">
            <text:p text:style-name="Table_20_Heading">Milestone</text:p>
          </table:table-cell>
        </table:table-row>
        <table:table-row>
          <table:table-cell office:value-type="string" table:style-name="tablecell">
            <text:p text:style-name="tablealignleft">03.11.2025</text:p>
          </table:table-cell>
          <table:table-cell office:value-type="string" table:style-name="tablecell">
            <text:p text:style-name="tablealignleft">116</text:p>
          </table:table-cell>
          <table:table-cell office:value-type="string" table:style-name="tablecell">
            <text:p text:style-name="tablealignleft">Im Setup-Programm wurden bei erstmaliger Ausführung noch Hilfsprogramme geladen. Dies' haben wir nun auf die Installation verschoben. Jetzt muss das Setup-Programm nicht mehr zwangsweise ausgeführt werden.</text:p>
          </table:table-cell>
        </table:table-row>
        <table:table-row>
          <table:table-cell office:value-type="string" table:style-name="tablecell">
            <text:p text:style-name="tablealignleft">17.09.2025</text:p>
          </table:table-cell>
          <table:table-cell office:value-type="string" table:style-name="tablecell">
            <text:p text:style-name="tablealignleft">115</text:p>
          </table:table-cell>
          <table:table-cell office:value-type="string" table:style-name="tablecell">
            <text:p text:style-name="tablealignleft">Bei der Installation wird jetzt dafür gesorgt, dass der Webbrowser ausreichend Rechte hat, die GPIO-Nutzung ein- und auszuschalten.</text:p>
          </table:table-cell>
        </table:table-row>
        <table:table-row>
          <table:table-cell office:value-type="string" table:style-name="tablecell">
            <text:p text:style-name="tablealignleft">15.09.2025</text:p>
          </table:table-cell>
          <table:table-cell office:value-type="string" table:style-name="tablecell">
            <text:p text:style-name="tablealignleft">114</text:p>
          </table:table-cell>
          <table:table-cell office:value-type="string" table:style-name="tablecell">
            <text:p text:style-name="tablealignleft">Das Tool „Netcat“ wird für das Setup benötigt, wurde aber nicht installiert.</text:p>
          </table:table-cell>
        </table:table-row>
        <table:table-row>
          <table:table-cell office:value-type="string" table:style-name="tablecell">
            <text:p text:style-name="tablealignleft">%</text:p>
          </table:table-cell>
          <table:table-cell office:value-type="string" table:style-name="tablecell">
            <text:p text:style-name="tablealignleft">113</text:p>
          </table:table-cell>
          <table:table-cell office:value-type="string" table:style-name="tablecell">
            <text:p text:style-name="tablealignleft">Fehlerkorrektur für Xpc</text:p>
          </table:table-cell>
        </table:table-row>
        <table:table-row>
          <table:table-cell office:value-type="string" table:style-name="tablecell">
            <text:p text:style-name="tablealignleft">23.02.2025</text:p>
          </table:table-cell>
          <table:table-cell office:value-type="string" table:style-name="tablecell">
            <text:p text:style-name="tablealignleft">112</text:p>
          </table:table-cell>
          <table:table-cell office:value-type="string" table:style-name="tablecell">
            <text:p text:style-name="tablealignleft">Fehlende Verzeichnisrechte haben den File-Transfer verhindert</text:p>
          </table:table-cell>
        </table:table-row>
        <table:table-row>
          <table:table-cell office:value-type="string" table:style-name="tablecell">
            <text:p text:style-name="tablealignleft">12.02.2025</text:p>
          </table:table-cell>
          <table:table-cell office:value-type="string" table:style-name="tablecell">
            <text:p text:style-name="tablealignleft">111</text:p>
          </table:table-cell>
          <table:table-cell office:value-type="string" table:style-name="tablecell">
            <text:p text:style-name="tablealignleft">Diverse Fehlervorbeugungsmaßnahme, Notfallbox S entfernt, Xpi jetzt auch mit Pi Zero 2W &amp; 3 möglich, Server-Modus (kein WAP) eingeführt</text:p>
          </table:table-cell>
        </table:table-row>
        <table:table-row>
          <table:table-cell office:value-type="string" table:style-name="tablecell">
            <text:p text:style-name="tablealignleft">14.11.2024</text:p>
          </table:table-cell>
          <table:table-cell office:value-type="string" table:style-name="tablecell">
            <text:p text:style-name="tablealignleft">106</text:p>
          </table:table-cell>
          <table:table-cell office:value-type="string" table:style-name="tablecell">
            <text:p text:style-name="tablealignleft">Bugfix, weil Debian 12 und Raspberry OS den „iw“ Befehl unterschiedlich behandeln</text:p>
          </table:table-cell>
        </table:table-row>
        <table:table-row>
          <table:table-cell office:value-type="string" table:style-name="tablecell">
            <text:p text:style-name="tablealignleft">%</text:p>
          </table:table-cell>
          <table:table-cell office:value-type="string" table:style-name="tablecell">
            <text:p text:style-name="tablealignleft">105</text:p>
          </table:table-cell>
          <table:table-cell office:value-type="string" table:style-name="tablecell">
            <text:p text:style-name="tablealignleft">Wenn der Installations-Computer eine ARM-CPU hat, wird das Model Xpc nicht mehr angeboten. Ebenso werden bei einer x86-CPU die Modelle für ARM-CPU nicht mehr angeboten.</text:p>
          </table:table-cell>
        </table:table-row>
        <table:table-row>
          <table:table-cell office:value-type="string" table:style-name="tablecell">
            <text:p text:style-name="tablealignleft">%</text:p>
          </table:table-cell>
          <table:table-cell office:value-type="string" table:style-name="tablecell">
            <text:p text:style-name="tablealignleft">104</text:p>
          </table:table-cell>
          <table:table-cell office:value-type="string" table:style-name="tablecell">
            <text:p text:style-name="tablealignleft">Globale Umgebungsvariablen nfbSetup, nfbUpdate, nfbSetup wird gesetzt (für den Befehl „nfbVersion“)</text:p>
          </table:table-cell>
        </table:table-row>
        <table:table-row>
          <table:table-cell office:value-type="string" table:style-name="tablecell">
            <text:p text:style-name="tablealignleft">%</text:p>
          </table:table-cell>
          <table:table-cell office:value-type="string" table:style-name="tablecell">
            <text:p text:style-name="tablealignleft">1.13</text:p>
          </table:table-cell>
          <table:table-cell office:value-type="string" table:style-name="tablecell">
            <text:p text:style-name="tablealignleft">Globale Umgebungsvariable nfbModel wird mit dem Notfallbox-Model gesetzt</text:p>
          </table:table-cell>
        </table:table-row>
        <table:table-row>
          <table:table-cell office:value-type="string" table:style-name="tablecell">
            <text:p text:style-name="tablealignleft">%</text:p>
          </table:table-cell>
          <table:table-cell office:value-type="string" table:style-name="tablecell">
            <text:p text:style-name="tablealignleft">1.12</text:p>
          </table:table-cell>
          <table:table-cell office:value-type="string" table:style-name="tablecell">
            <text:p text:style-name="tablealignleft">Installation des Update-Programms unter /usr/bin, ,damit der Befehl jederzeit und von Überall aufgerufen werden kann</text:p>
          </table:table-cell>
        </table:table-row>
        <table:table-row>
          <table:table-cell office:value-type="string" table:style-name="tablecell">
            <text:p text:style-name="tablealignleft">%</text:p>
          </table:table-cell>
          <table:table-cell office:value-type="string" table:style-name="tablecell">
            <text:p text:style-name="tablealignleft">1.11</text:p>
          </table:table-cell>
          <table:table-cell office:value-type="string" table:style-name="tablecell">
            <text:p text:style-name="tablealignleft">Anpassungen für Xpc</text:p>
          </table:table-cell>
        </table:table-row>
        <table:table-row>
          <table:table-cell office:value-type="string" table:style-name="tablecell">
            <text:p text:style-name="tablealignleft">%</text:p>
          </table:table-cell>
          <table:table-cell office:value-type="string" table:style-name="tablecell">
            <text:p text:style-name="tablealignleft">1.00</text:p>
          </table:table-cell>
          <table:table-cell office:value-type="string" table:style-name="tablecell">
            <text:p text:style-name="tablealignleft">Erste Setup-Programm für ALLE Modellvarianten</text:p>
          </table:table-cell>
        </table:table-row>
      </table:table>
      <text:h text:style-name="Heading_20_2" text:outline-level="2"><text:bookmark-start text:name="__RefHeading___notfallbox_s_5"/><text:bookmark-start text:name="notfallbox_s"/>Notfallbox S<text:bookmark-end text:name="__RefHeading___notfallbox_s_5"/><text:bookmark-end text:name="notfallbox_s"/></text:h>
      <text:p text:style-name="Text_20_body"><text:span text:style-name="Strong_20_Emphasis">Entwicklung beendet - Bitte auf Notfallbox ausweichen!</text:span></text:p>
      <table:table table:style-name="Table">
        <table:table-column/>
        <table:table-column/>
        <table:table-column/>
        <table:table-row>
          <table:table-cell office:value-type="string" table:style-name="tableheader">
            <text:p text:style-name="Table_20_Heading">Datum </text:p>
          </table:table-cell>
          <table:table-cell office:value-type="string" table:style-name="tableheader">
            <text:p text:style-name="Table_20_Heading">Version </text:p>
          </table:table-cell>
          <table:table-cell office:value-type="string" table:style-name="tableheader">
            <text:p text:style-name="Table_20_Heading">Milestone</text:p>
          </table:table-cell>
        </table:table-row>
        <table:table-row>
          <table:table-cell office:value-type="string" table:style-name="tablecell">
            <text:p text:style-name="tablealignleft">16.10.2024</text:p>
          </table:table-cell>
          <table:table-cell office:value-type="string" table:style-name="tablecell">
            <text:p text:style-name="tablealignleft">S 101</text:p>
          </table:table-cell>
          <table:table-cell office:value-type="string" table:style-name="tablecell">
            <text:p text:style-name="tablealignleft">Tool zur Versionsanzeige eingeführt</text:p>
          </table:table-cell>
        </table:table-row>
        <table:table-row>
          <table:table-cell office:value-type="string" table:style-name="tablecell">
            <text:p text:style-name="tablealignleft">06.10.2024</text:p>
          </table:table-cell>
          <table:table-cell office:value-type="string" table:style-name="tablecell">
            <text:p text:style-name="tablealignleft">S 100</text:p>
          </table:table-cell>
          <table:table-cell office:value-type="string" table:style-name="tablecell">
            <text:p text:style-name="tablealignleft">Die ehemalige Notfallbox V2 wurde neu aufgelegt und ist nun unter der Bezeichnung S (wie Standard) verfügbar. Sie beinhaltet alle Features der Notfallbox M, aber auf Apache2 &amp; MariaDB basierend. Hinzugekommen ist ein Austausch-Forum, sowie eine Administrations-Oberfläche und das Setup-Programm.</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00::40:28</meta:creation-date>
    <dc:creator>Generated</dc:creator>
    <dc:date>2026-09-15T00::40:28</dc:date>
    <dc:language>en-US</dc:language>
    <meta:editing-cycles>1</meta:editing-cycles>
    <meta:editing-duration>PT0S</meta:editing-duration>
    <dc:title>nfb:alle:historie</dc:title>
  </office:meta>
</office:document-meta>
</file>