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7ded2ff5c68afef4eb4c277438cec1.jpg"/>
  <manifest:file-entry manifest:media-type="image/png" manifest:full-path="Pictures/87ff1d25f6fefaeebeb1b50522baa68f.png"/>
  <manifest:file-entry manifest:media-type="image/jpeg" manifest:full-path="Pictures/a68ef2b08f3870db1b3718a9425fcc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ie_notfallbox_1"/><text:bookmark-start text:name="die_notfallbox"/>Die NOTFALLBOX<text:bookmark-end text:name="__RefHeading___die_notfallbox_1"/><text:bookmark-end text:name="die_notfallbox"/></text:h>
      <text:p text:style-name="Text_20_body"><text:span text:style-name="Strong_20_Emphasis">Ein Projekt der Initiative <text:a xlink:type="simple" xlink:href="https://deutschland-funkt.de" text:style-name="Internet_20_link" text:visited-style-name="Visited_20_Internet_20_Link">Deutschland funkt! Bürgernotfunk für JEDERMANN</text:a></text:span><text:line-break/></text:p>
      <text:p text:style-name="Text_20_body"><draw:frame draw:style-name="medialeft" draw:name="0" text:anchor-type="paragraph" draw:z-index="0" svg:width="2.6458333333333cm" style:rel-width="100%" svg:height="3.0511524822695cm" style:rel-height="scale"><draw:image xlink:href="Pictures/5e7ded2ff5c68afef4eb4c277438cec1.jp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<text:a xlink:type="simple" xlink:href="https://notfallbox.info/helpdesk/" text:style-name="Internet_20_link" text:visited-style-name="Visited_20_Internet_20_Link">Helpdesk</text:a> <text:a xlink:type="simple" xlink:href="https://notfallbox.info/helpdesk/kb/index.php" text:style-name="Internet_20_link" text:visited-style-name="Visited_20_Internet_20_Link">Wissensdatenbank (FAQ)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alle:historie" text:style-name="Internet_20_link" text:visited-style-name="Visited_20_Internet_20_Link">Aktuelle Versionen</text:a>: Notfallbox 143 - Notfallbox Mini 116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STELL DIR VOR</text:span>…<text:line-break/>…„“
</text:p>
          </table:table-cell>
        </table:table-row>
      </table:table>
      <text:p text:style-name="Text_20_body"><draw:frame draw:style-name="mediacenter" draw:name="1" text:anchor-type="paragraph" draw:z-index="1" svg:width="7.9375cm" style:rel-width="100%" svg:height="11.226464105793cm" style:rel-height="scale"><draw:image xlink:href="Pictures/87ff1d25f6fefaeebeb1b50522baa68f.png" xlink:type="simple" xlink:show="embed" xlink:actuate="onLoad"/></draw:frame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ann gehst Du einfach</text:span> …<text:line-break/>
… zum Feuerwehrhaus Deines Dorfes, Deines Stadtteils. Dort entdeckst Du ein offenes WLAN-Netz. Du verbindest Dich mit diesem Netz - und erfährst zuerst, was genau los ist, und dann, dass Du in diesem WLAN-Netz ein paar Android-Apps findest - z.B. mit der Wikipedia und Offline-Karten!</text:p>
          </table:table-cell>
        </table:table-row>
      </table:table>
      <text:p text:style-name="Text_20_body"> . </text:p>
      <text:p text:style-name="Text_20_body"><draw:frame draw:style-name="mediacenter" draw:name="2" text:anchor-type="paragraph" draw:z-index="2" svg:width="15.875cm" svg:height="11.90625cm"><draw:image xlink:href="Pictures/a68ef2b08f3870db1b3718a9425fcc2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10::07:15</meta:creation-date>
    <dc:creator>Generated</dc:creator>
    <dc:date>2026-09-09T10::07:15</dc:date>
    <dc:language>en-US</dc:language>
    <meta:editing-cycles>1</meta:editing-cycles>
    <meta:editing-duration>PT0S</meta:editing-duration>
    <dc:title>start</dc:title>
  </office:meta>
</office:document-meta>
</file>