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svg+xml" manifest:full-path="Pictures/6114d5cebeab0b4d5617f9f6463ed85a.svg"/>
  <manifest:file-entry manifest:media-type="image/png" manifest:full-path="Pictures/e2ecd49f37cd9209b27cbf964962b0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szenarien:wissensspeicher"/><text:bookmark-start text:name="__RefHeading___notfallbox_minider_wissensspeicher_1"/><text:bookmark-start text:name="notfallbox_minider_wissensspeicher"/>Notfallbox Mini: Der Wissensspeicher<text:bookmark-end text:name="__RefHeading___notfallbox_minider_wissensspeicher_1"/><text:bookmark-end text:name="notfallbox_minider_wissensspeicher"/></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oll die Notfallbox als reiner Wissenspeicher zur Verfügung stehen, so sind die Anforderungen an die Hardware relativ gering und daher auch kostengünstig. Es muss sich schliesslich auch lohnen, mehrere dieser kleinen Gerätchen aufzustellen, ohne dabei gleich einen Kredit aufnehmen zu müssen <draw:frame draw:style-name="media" draw:name="1" text:anchor-type="as-char" draw:z-index="1" svg:width="" svg:rel-width="100%" svg:height="0cm"><draw:image xlink:href="Pictures/6114d5cebeab0b4d5617f9f6463ed85a.svg" xlink:type="simple" xlink:show="embed" xlink:actuate="onLoad"/></draw:frame></text:p>
          </table:table-cell>
        </table:table-row>
      </table:table>
      <text:p text:style-name="Text_20_body"><draw:frame draw:style-name="mediacenter" draw:name="2" text:anchor-type="paragraph" draw:z-index="2" svg:width="15.875cm" svg:height="9.6165865384615cm"><draw:image xlink:href="Pictures/e2ecd49f37cd9209b27cbf964962b072.png" xlink:type="simple" xlink:show="embed" xlink:actuate="onLoad"/></draw:frame></text:p>
      <text:h text:style-name="Heading_20_2" text:outline-level="2"><text:bookmark-start text:name="__RefHeading___typischer_anwendungsfall_2"/><text:bookmark-start text:name="typischer_anwendungsfall"/>Typischer Anwendungsfall<text:bookmark-end text:name="__RefHeading___typischer_anwendungsfall_2"/><text:bookmark-end text:name="typischer_anwendungsfall"/></text:h>
      <text:list text:style-name="List_20_1" text:continue-numbering="false">
        <text:list-item>
          <text:p text:style-name="List_20_1_Content_First"> Ausfall des Internet</text:p>
        </text:list-item>
        <text:list-item>
          <text:p text:style-name="List_20_1_Content"> Ausfall der bekannten Kommunikation (Mobilfunk, LTE, GSM etc.)</text:p>
        </text:list-item>
        <text:list-item>
          <text:p text:style-name="List_20_1_Content_Last"> Blackout (Stromausfall im eigenen Wohngebiet)</text:p>
        </text:list-item>
      </text:list>
      <text:h text:style-name="Heading_20_2" text:outline-level="2"><text:bookmark-start text:name="__RefHeading___einsatz-beschreibung_3"/><text:bookmark-start text:name="einsatz-beschreibung"/>Einsatz-Beschreibung<text:bookmark-end text:name="__RefHeading___einsatz-beschreibung_3"/><text:bookmark-end text:name="einsatz-beschreibung"/></text:h>
      <text:p text:style-name="Text_20_body">In einem Dorf, einem Ortsteil, einem Stadtteil werden im Einsatzfall (egal welchem) an speziellen Orten Notfallboxen aufgestellt werden, um möglichst viele Hotspots für die Menschen bieten zu können. Je mehr solche Notfallboxen auf der Fläche existieren, um so besser - da zum einen mit einer gewissen Ausfallrate beim Aufstellen gerechnet werden muss und zum anderen die Akkus ja auch irgendwann zur Neige gehen.</text:p>
      <text:h text:style-name="Heading_20_2" text:outline-level="2"><text:bookmark-start text:name="__RefHeading___geeignete_oertlichkeiten_4"/><text:bookmark-start text:name="geeignete_oertlichkeiten"/>Geeignete Örtlichkeiten<text:bookmark-end text:name="__RefHeading___geeignete_oertlichkeiten_4"/><text:bookmark-end text:name="geeignete_oertlichkeiten"/></text:h>
      <text:list text:style-name="List_20_1" text:continue-numbering="false">
        <text:list-item>
          <text:p text:style-name="List_20_1_Content_First"> Katastrophenschutz-Leuchttürme</text:p>
        </text:list-item>
        <text:list-item>
          <text:p text:style-name="List_20_1_Content"> Supermärkte</text:p>
        </text:list-item>
        <text:list-item>
          <text:p text:style-name="List_20_1_Content"> Einkaufszentren</text:p>
        </text:list-item>
        <text:list-item>
          <text:p text:style-name="List_20_1_Content"> Rathaus, Feuerwache</text:p>
        </text:list-item>
        <text:list-item>
          <text:p text:style-name="List_20_1_Content"> Rettungswachen</text:p>
        </text:list-item>
        <text:list-item>
          <text:p text:style-name="List_20_1_Content"> Polizeireviere</text:p>
        </text:list-item>
        <text:list-item>
          <text:p text:style-name="List_20_1_Content"> Büchereien</text:p>
        </text:list-item>
        <text:list-item>
          <text:p text:style-name="List_20_1_Content"> Ärztehäuser</text:p>
        </text:list-item>
        <text:list-item>
          <text:p text:style-name="List_20_1_Content"> Apotheken</text:p>
        </text:list-item>
        <text:list-item>
          <text:p text:style-name="List_20_1_Content"> Bahnhof</text:p>
        </text:list-item>
        <text:list-item>
          <text:p text:style-name="List_20_1_Content"> Bus-Bahnhof</text:p>
        </text:list-item>
        <text:list-item>
          <text:p text:style-name="List_20_1_Content"> Kirchen</text:p>
        </text:list-item>
        <text:list-item>
          <text:p text:style-name="List_20_1_Content"> Kindergärten</text:p>
        </text:list-item>
        <text:list-item>
          <text:p text:style-name="List_20_1_Content_Last"> Schulen</text:p>
        </text:list-item>
      </text:list>
      <text:p text:style-name="Text_20_body">… eben überall dort, wo sich im Falle eines Falles Menschen aufhalten oder versammeln werden.</text:p>
      <text:p text:style-name="Text_20_body">Daher heisst es in diesem Fall tatsächlich: „Viel hilft viel(en)“. Sprich: Je mehr Notfallboxen im Not- oder Katastrophenfall aufgestellt werden, desto besser!</text:p>
      <text:h text:style-name="Heading_20_2" text:outline-level="2"><text:bookmark-start text:name="__RefHeading___geeignete_hardware_5"/><text:bookmark-start text:name="geeignete_hardware"/>Geeignete Hardware<text:bookmark-end text:name="__RefHeading___geeignete_hardware_5"/><text:bookmark-end text:name="geeignete_hardware"/></text:h>
      <text:p text:style-name="Text_20_body">Siehe hierzu bitte unsere „<text:a xlink:type="simple" xlink:href="https://notfallbox.info/doku.php?id=nfb:alle:service:liste:amazon" text:style-name="Internet_20_link" text:visited-style-name="Visited_20_Internet_20_Link">Amazon-Einkaufslisten</text:a>“ oder die „<text:a xlink:type="simple" xlink:href="https://notfallbox.info/doku.php?id=nfb:alle:service:liste:neutral" text:style-name="Internet_20_link" text:visited-style-name="Visited_20_Internet_20_Link">neutrale Einkaufsliste</text:a>“.<text:line-break/>
Die nachfolgende Skalierung bezieht sich auf die Anzahl potentieller Nutzer, für welche die jeweilige Computer-Plattform geeignet ist.</text:p>
      <table:table table:style-name="Table">
        <table:table-column/>
        <table:table-column/>
        <table:table-column/>
        <table:table-row>
          <table:table-cell office:value-type="string" table:style-name="tableheader">
            <text:p text:style-name="Table_20_Heading">Plattform</text:p>
          </table:table-cell>
          <table:table-cell office:value-type="string" table:style-name="tableheader">
            <text:p text:style-name="Table_20_Heading">Modell</text:p>
          </table:table-cell>
          <table:table-cell office:value-type="string" table:style-name="tableheader">
            <text:p text:style-name="Table_20_Heading">Benutzer</text:p>
          </table:table-cell>
        </table:table-row>
        <table:table-row>
          <table:table-cell office:value-type="string" table:style-name="tablecell">
            <text:p text:style-name="tablealignleft">Raspberry PI</text:p>
          </table:table-cell>
          <table:table-cell office:value-type="string" table:style-name="tablecell">
            <text:p text:style-name="tablealignleft">Zero</text:p>
          </table:table-cell>
          <table:table-cell office:value-type="string" table:style-name="tablecell">
            <text:p text:style-name="tablealignleft"><text:span text:style-name="Strong_20_Emphasis"><text:span text:style-name="">⊕ ⊕</text:span></text:span></text:p>
          </table:table-cell>
        </table:table-row>
        <table:table-row>
          <table:table-cell office:value-type="string" table:style-name="tablecell">
            <text:p text:style-name="tablealignleft">Raspberry PI</text:p>
          </table:table-cell>
          <table:table-cell office:value-type="string" table:style-name="tablecell">
            <text:p text:style-name="tablealignleft">Zero W</text:p>
          </table:table-cell>
          <table:table-cell office:value-type="string" table:style-name="tablecell">
            <text:p text:style-name="tablealignleft"><text:span text:style-name="Strong_20_Emphasis"><text:span text:style-name="">⊕ ⊕</text:span></text:span></text:p>
          </table:table-cell>
        </table:table-row>
        <table:table-row>
          <table:table-cell office:value-type="string" table:style-name="tablecell">
            <text:p text:style-name="tablealignleft">Raspberry PI</text:p>
          </table:table-cell>
          <table:table-cell office:value-type="string" table:style-name="tablecell">
            <text:p text:style-name="tablealignleft">Zero 2W</text:p>
          </table:table-cell>
          <table:table-cell office:value-type="string" table:style-name="tablecell">
            <text:p text:style-name="tablealignleft"><text:span text:style-name="Strong_20_Emphasis"><text:span text:style-name="">⊕ ⊕ ⊕</text:span></text:span></text:p>
          </table:table-cell>
        </table:table-row>
        <table:table-row>
          <table:table-cell office:value-type="string" table:style-name="tablecell">
            <text:p text:style-name="tablealignleft">Raspberry PI</text:p>
          </table:table-cell>
          <table:table-cell office:value-type="string" table:style-name="tablecell">
            <text:p text:style-name="tablealignleft">3B+</text:p>
          </table:table-cell>
          <table:table-cell office:value-type="string" table:style-name="tablecell">
            <text:p text:style-name="tablealignleft"><text:span text:style-name="Strong_20_Emphasis"><text:span text:style-name="">⊕ ⊕</text:span></text:span></text:p>
          </table:table-cell>
        </table:table-row>
        <table:table-row>
          <table:table-cell office:value-type="string" table:style-name="tablecell">
            <text:p text:style-name="tablealignleft">Raspberry PI</text:p>
          </table:table-cell>
          <table:table-cell office:value-type="string" table:style-name="tablecell">
            <text:p text:style-name="tablealignleft">4</text:p>
          </table:table-cell>
          <table:table-cell office:value-type="string" table:style-name="tablecell">
            <text:p text:style-name="tablealignleft"><text:span text:style-name="Strong_20_Emphasis"><text:span text:style-name="">⊕ ⊕ ⊕ ⊕</text:span></text:span></text:p>
          </table:table-cell>
        </table:table-row>
        <table:table-row>
          <table:table-cell office:value-type="string" table:style-name="tablecell">
            <text:p text:style-name="tablealignleft">Raspberry PI</text:p>
          </table:table-cell>
          <table:table-cell office:value-type="string" table:style-name="tablecell">
            <text:p text:style-name="tablealignleft">5</text:p>
          </table:table-cell>
          <table:table-cell office:value-type="string" table:style-name="tablecell">
            <text:p text:style-name="tablealignleft"><text:span text:style-name="Strong_20_Emphasis"><text:span text:style-name="">⊕ ⊕ ⊕ ⊕ ⊕</text:span></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0T11::37:56</meta:creation-date>
    <dc:creator>Generated</dc:creator>
    <dc:date>2026-08-20T11::37:56</dc:date>
    <dc:language>en-US</dc:language>
    <meta:editing-cycles>1</meta:editing-cycles>
    <meta:editing-duration>PT0S</meta:editing-duration>
    <dc:title>nfb:szenarien:wissensspeicher</dc:title>
  </office:meta>
</office:document-meta>
</file>