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352eb4073f76ff954e10a97434e6af9.jpg"/>
  <manifest:file-entry manifest:media-type="image/svg+xml" manifest:full-path="Pictures/6114d5cebeab0b4d5617f9f6463ed85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software:installation:pi:1:os"/><text:bookmark-start text:name="__RefHeading___v1betriebssystem_1"/><text:bookmark-start text:name="v1betriebssystem"/>V1: Betriebssystem<text:bookmark-end text:name="__RefHeading___v1betriebssystem_1"/><text:bookmark-end text:name="v1betriebssystem"/></text:h>
      <text:p text:style-name="Text_20_body"><draw:frame draw:style-name="mediaright" draw:name="0" text:anchor-type="paragraph" draw:z-index="0" svg:width="2.6458333333333cm" style:rel-width="100%" svg:height="3.8393629407851cm" style:rel-height="scale"><draw:image xlink:href="Pictures/c352eb4073f76ff954e10a97434e6af9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CHTUNG: Wir empfehlen grundsätzlich, die Befehle aus dieser Dokumentation (grau hinterlegt) zu KOPIEREN und in SSH wieder einzufügen! Das erspart nicht nur eine Menge Tipp-Arbeit sondern verhindert auch Fehler <draw:frame draw:style-name="media" draw:name="1" text:anchor-type="as-char" draw:z-index="1" svg:width="" svg:rel-width="100%" svg:height="0cm"><draw:image xlink:href="Pictures/6114d5cebeab0b4d5617f9f6463ed85a.svg" xlink:type="simple" xlink:show="embed" xlink:actuate="onLoad"/></draw:frame></text:span></text:p>
          </table:table-cell>
        </table:table-row>
      </table:table>
      <text:h text:style-name="Heading_20_3" text:outline-level="3"><text:bookmark-start text:name="__RefHeading___vorbereiten_des_betriebssystemes_2"/><text:bookmark-start text:name="vorbereiten_des_betriebssystemes"/>Vorbereiten des Betriebssystemes<text:bookmark-end text:name="__RefHeading___vorbereiten_des_betriebssystemes_2"/><text:bookmark-end text:name="vorbereiten_des_betriebssystemes"/></text:h>
      <text:list text:style-name="Numbering_20_1" text:continue-numbering="false">
        <text:list-item>
          <text:p text:style-name="Numbering_20_1_Content_First"> Den <text:a xlink:type="simple" xlink:href="https://www.raspberrypi.com/software/" text:style-name="Internet_20_link" text:visited-style-name="Visited_20_Internet_20_Link">Raspberry PI Imager</text:a> für das eigene Betriebssystem herunterladen, installieren und starten.</text:p>
        </text:list-item>
        <text:list-item>
          <text:p text:style-name="Numbering_20_1_Content"> Folgende Auswahlen treffen</text:p>
        </text:list-item>
        <text:list-item>
          <text:p text:style-name="Numbering_20_1_Content"> <text:span text:style-name="Strong_20_Emphasis">Raspberry PI Modell</text:span>: z.B. <text:span text:style-name="Source_20_Text">Raspberry PI Zero</text:span></text:p>
        </text:list-item>
        <text:list-item>
          <text:p text:style-name="Numbering_20_1_Content"> <text:span text:style-name="Strong_20_Emphasis">Betriebssystem (OS)</text:span>: <text:span text:style-name="Source_20_Text">Raspberry PI Os (other)</text:span> → <text:span text:style-name="Source_20_Text">Raspberry PI OS … <text:span text:style-name="Strong_20_Emphasis">LITE</text:span></text:span> - wenn in der Liste zwischen 32 und 64 bit unterschieden wird, dann bitte die 64 bit Version nehmen (schneller). Der PI Zero und Zero W arbeitet nur mit 32bit.</text:p>
        </text:list-item>
        <text:list-item>
          <text:p text:style-name="Numbering_20_1_Content"> <text:span text:style-name="Strong_20_Emphasis">SD-Karte</text:span>: Eine im System vorhandene SD-Karte oder USB-Stick (erst ab PI 3B+) auswählen</text:p>
        </text:list-item>
        <text:list-item>
          <text:p text:style-name="Numbering_20_1_Content"> <text:span text:style-name="Strong_20_Emphasis">WEITER</text:span></text:p>
        </text:list-item>
        <text:list-item>
          <text:p text:style-name="Numbering_20_1_Content"> <text:span text:style-name="Strong_20_Emphasis">EINSTELLUNGEN BEARBEITEN</text:span></text:p>
        </text:list-item>
        <text:list-item>
          <text:p text:style-name="Numbering_20_1_Content"> TAB <text:span text:style-name="Strong_20_Emphasis">ALLGEMEIN</text:span> wählen<text:line-break/>  Hostname: <text:span text:style-name="Source_20_Text">notfallbox</text:span><text:line-break/>  Benutzername: <text:span text:style-name="Source_20_Text">notfallbox</text:span><text:line-break/>  Passwort: <text:span text:style-name="Source_20_Text">notfallbox</text:span><text:line-break/>  Spracheinstellungen festlegen: Zeitzone: <text:span text:style-name="Source_20_Text">Europe/Berlin</text:span> / Tastaturlayout: <text:span text:style-name="Source_20_Text">de</text:span></text:p>
        </text:list-item>
        <text:list-item>
          <text:p text:style-name="Numbering_20_1_Content"> TAB <text:span text:style-name="Strong_20_Emphasis">DIENSTE</text:span> wählen:<text:line-break/>  SSH aktivieren<text:line-break/>   <text:span text:style-name="Source_20_Text">Passwort zur Authentifizierung verwenden</text:span></text:p>
        </text:list-item>
        <text:list-item>
          <text:p text:style-name="Numbering_20_1_Content"> <text:span text:style-name="Strong_20_Emphasis">SPEICHERN</text:span></text:p>
        </text:list-item>
        <text:list-item>
          <text:p text:style-name="Numbering_20_1_Content"> <text:span text:style-name="Strong_20_Emphasis">Möchten Sie die vorher festgelegten OS Anpassungen verwenden?</text:span> <text:span text:style-name="Source_20_Text">JA</text:span></text:p>
        </text:list-item>
        <text:list-item>
          <text:p text:style-name="Numbering_20_1_Content"> Nun wird das OS-Image aus dem Netz frisch heruntergeladen und auf die Speicherkarte / den USB-Stick geschrieben.</text:p>
        </text:list-item>
        <text:list-item>
          <text:p text:style-name="Numbering_20_1_Content_Last"> Nach dem Ende die Speicherkarte / den USB-Stick vom Programmiercomputer entfernen (wurde automatisch ausgeworfen) und in den PI einsetzen.</text:p>
        </text:list-item>
      </text:list>
      <text:h text:style-name="Heading_20_3" text:outline-level="3"><text:bookmark-start text:name="__RefHeading___erster_start_3"/><text:bookmark-start text:name="erster_start"/>Erster Start<text:bookmark-end text:name="__RefHeading___erster_start_3"/><text:bookmark-end text:name="erster_start"/></text:h>
      <text:list text:style-name="Numbering_20_1" text:continue-numbering="false">
        <text:list-item>
          <text:p text:style-name="Numbering_20_1_Content_First"> Raspberry PI mit dem USB/RJ45 verbinden und verschrauben</text:p>
        </text:list-item>
        <text:list-item>
          <text:p text:style-name="Numbering_20_1_Content"> RJ45-Kabel mit Verbindung zum eigenen LAN einstecken</text:p>
        </text:list-item>
        <text:list-item>
          <text:p text:style-name="Numbering_20_1_Content"> Wenn Verwendet: USB-WLAN-Dongle am USB-Port einstecken (<text:span text:style-name="Strong_20_Emphasis">Wichtig</text:span>, sonst kann dieser nicht erkannt werden).</text:p>
        </text:list-item>
        <text:list-item>
          <text:p text:style-name="Numbering_20_1_Content"> Strom am dafür vorgesehenen Micro-USB-Port anstecken</text:p>
        </text:list-item>
        <text:list-item>
          <text:p text:style-name="Numbering_20_1_Content_Last"> Beobachten, ob und wie auf dem PI die grüne LED reagiert: PI Zero x &amp; 5: LED leuchtet kontinuierlich / PI 1-4: LED leuchtet nicht mehr bzw. blinkt wenn auf dem Medium gelesen/geschrieben wird.</text:p>
        </text:list-item>
      </text:list>
      <text:h text:style-name="Heading_20_3" text:outline-level="3"><text:bookmark-start text:name="__RefHeading___weiterer_start_4"/><text:bookmark-start text:name="weiterer_start"/>Weiterer Start<text:bookmark-end text:name="__RefHeading___weiterer_start_4"/><text:bookmark-end text:name="weiterer_start"/></text:h>
      <text:list text:style-name="Numbering_20_1" text:continue-numbering="false">
        <text:list-item>
          <text:p text:style-name="Numbering_20_1_Content_First"> Am hauseigenen Router einen Blick auf das Netzwerk werfen. Sobald dort eine „notfallbox“ auftaucht, die IP-Adresse notieren (z.B. 192.168.42.23). Beim ersten Start dem PI bitte schon 5 Minuten Zeit geben! Er muss noch einiges erkennen und einrichten. Bei allen späteren Starts/Restarts geht es dann wesentlich schneller.</text:p>
        </text:list-item>
        <text:list-item>
          <text:p text:style-name="Numbering_20_1_Content"> In der Zwischenzeit: SSH-Client für Windows <text:a xlink:type="simple" xlink:href="https://putty.org/" text:style-name="Internet_20_link" text:visited-style-name="Visited_20_Internet_20_Link">puTTY</text:a> herunterladen, installieren und starten - Allerdings hat Windows seit Version 7 einen SSH-Client an Board. puTTY ist nur komfortabler. Unter jedem Linux ist ein SSH-Client ebenfalls mit an Board. </text:p>
        </text:list-item>
        <text:list-item>
          <text:p text:style-name="Numbering_20_1_Content"> Auf die zuvor herausgefundene IP-Adresse des PI eine SSH-Verbindung herstellen - Dabei eine Fehlermeldung bezüglich des SSH-Zertifikates ignorieren bzw. akzeptieren</text:p>
        </text:list-item>
        <text:list-item>
          <text:p text:style-name="Numbering_20_1_Content"> login: <text:span text:style-name="Source_20_Text">notfallbox</text:span></text:p>
        </text:list-item>
        <text:list-item>
          <text:p text:style-name="Numbering_20_1_Content_Last"> password: <text:span text:style-name="Source_20_Text">notfallbox</text:span></text:p>
        </text:list-item>
      </text:list>
      <text:h text:style-name="Heading_20_3" text:outline-level="3"><text:bookmark-start text:name="__RefHeading___konfiguration_mit_raspi-config_5"/><text:bookmark-start text:name="konfiguration_mit_raspi-config"/>Konfiguration mit raspi-config<text:bookmark-end text:name="__RefHeading___konfiguration_mit_raspi-config_5"/><text:bookmark-end text:name="konfiguration_mit_raspi-config"/></text:h>
      <text:list text:style-name="List_20_1" text:continue-numbering="false">
        <text:list-item>
          <text:p text:style-name="List_20_1_Content_First"> <text:span text:style-name="Source_20_Text">sudo raspi-config</text:span></text:p>
        </text:list-item>
        <text:list-item>
          <text:p text:style-name="List_20_1_Content"> <text:span text:style-name="Strong_20_Emphasis">5 Localisation Options</text:span></text:p>
        </text:list-item>
        <text:list-item>
          <text:p text:style-name="List_20_1_Content"> <text:span text:style-name="Strong_20_Emphasis">L1 Locale</text:span></text:p>
        </text:list-item>
        <text:list-item>
          <text:p text:style-name="List_20_1_Content"> <text:span text:style-name="Source_20_Text">de_DE.UTF-8 UTF-8 - de_DE.UTF-8 als Standard</text:span></text:p>
        </text:list-item>
        <text:list-item>
          <text:p text:style-name="List_20_1_Content"> <text:span text:style-name="Strong_20_Emphasis">L4 WLAN-Country:</text:span> <text:span text:style-name="Source_20_Text">DE</text:span></text:p>
        </text:list-item>
        <text:list-item>
          <text:p text:style-name="List_20_1_Content"> <text:span text:style-name="Strong_20_Emphasis">6 Advanced Options</text:span></text:p>
        </text:list-item>
        <text:list-item>
          <text:p text:style-name="List_20_1_Content"> <text:span text:style-name="Strong_20_Emphasis">A1 Epand Filesystem</text:span></text:p>
        </text:list-item>
        <text:list-item>
          <text:p text:style-name="List_20_1_Content"> <text:span text:style-name="Strong_20_Emphasis">Finish</text:span></text:p>
        </text:list-item>
        <text:list-item>
          <text:p text:style-name="List_20_1_Content_Last"> <text:span text:style-name="Strong_20_Emphasis">Would you like to reboot now?</text:span> <text:span text:style-name="Source_20_Text">YES</text:span></text:p>
        </text:list-item>
      </text:list>
      <text:h text:style-name="Heading_20_3" text:outline-level="3"><text:bookmark-start text:name="__RefHeading___update_und_programminstallation_6"/><text:bookmark-start text:name="update_und_programminstallation"/>Update und Programminstallation<text:bookmark-end text:name="__RefHeading___update_und_programminstallation_6"/><text:bookmark-end text:name="update_und_programminstallation"/></text:h>
      <text:list text:style-name="List_20_1" text:continue-numbering="false">
        <text:list-item>
          <text:p text:style-name="List_20_1_Content_First"> Über ssh anmelden</text:p>
        </text:list-item>
        <text:list-item>
          <text:p text:style-name="List_20_1_Content"> Indexe aktualisieren und neueste Programmversionen laden:<text:line-break/> <text:span text:style-name="Source_20_Text">sudo apt -y update &amp;&amp; sudo apt -y upgrade</text:span> </text:p>
        </text:list-item>
        <text:list-item>
          <text:p text:style-name="List_20_1_Content"> Ausführliches Kaffee-Trinken gehen ist nur beim Pi Zero / Zero W notwendig, denn wir laden ja immer schon die neueste Betriebssystemversion aus dem Netz herunter. Aber bitte dennoch nicht vergessen.</text:p>
        </text:list-item>
        <text:list-item>
          <text:p text:style-name="List_20_1_Content_Last"> Einfach nochmal, weil es so schön war: <text:span text:style-name="Source_20_Text">sudo reboot</text:span></text:p>
        </text:list-item>
      </text:list>
      <text:p text:style-name="Text_20_body">… nun geht es weiter mit der <text:a xlink:type="simple" xlink:href="https://notfallbox.info/doku.php?id=nfb:software:installation:pi:1:ap" text:style-name="Internet_20_link" text:visited-style-name="Visited_20_Internet_20_Link">Konfiguration des WAP (Wireless Access Point)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3T00::17:17</meta:creation-date>
    <dc:creator>Generated</dc:creator>
    <dc:date>2026-08-13T00::17:17</dc:date>
    <dc:language>en-US</dc:language>
    <meta:editing-cycles>1</meta:editing-cycles>
    <meta:editing-duration>PT0S</meta:editing-duration>
    <dc:title>nfb:software:installation:pi:1:os</dc:title>
  </office:meta>
</office:document-meta>
</file>