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352eb4073f76ff954e10a97434e6af9.jpg"/>
  <manifest:file-entry manifest:media-type="image/svg+xml" manifest:full-path="Pictures/6114d5cebeab0b4d5617f9f6463ed85a.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fb:software:installation:pi:1:inhalte"/><text:bookmark-start text:name="__RefHeading___v1inhalte_fuer_den_web-server_1"/><text:bookmark-start text:name="v1inhalte_fuer_den_web-server"/>V1: Inhalte für den Web-Server<text:bookmark-end text:name="__RefHeading___v1inhalte_fuer_den_web-server_1"/><text:bookmark-end text:name="v1inhalte_fuer_den_web-server"/></text:h>
      <text:p text:style-name="Text_20_body"><draw:frame draw:style-name="mediaright" draw:name="0" text:anchor-type="paragraph" draw:z-index="0" svg:width="2.6458333333333cm" style:rel-width="100%" svg:height="3.8393629407851cm" style:rel-height="scale"><draw:image xlink:href="Pictures/c352eb4073f76ff954e10a97434e6af9.jpg" xlink:type="simple" xlink:show="embed" xlink:actuate="onLoad"/></draw:frame></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Was wäre ein Web-Server ohne entsprechende Inhalte? <draw:frame draw:style-name="media" draw:name="1" text:anchor-type="as-char" draw:z-index="1" svg:width="" svg:rel-width="100%" svg:height="0cm"><draw:image xlink:href="Pictures/6114d5cebeab0b4d5617f9f6463ed85a.svg" xlink:type="simple" xlink:show="embed" xlink:actuate="onLoad"/></draw:frame> Daher wollen wir diese nun der Notfallbox V1 hinzufügen. Natürlich darf und kann der Inhalt nach Belieben angepasst werden und soll nur aufzeigen, welche Möglichkeiten zur Verfügung stehen. Möchte man dynamisch veränderbare Inhalte, sollte man aber lieber zur <text:a xlink:type="simple" xlink:href="https://notfallbox.info/doku.php?id=nfb:x:xpi:hardware" text:style-name="Internet_20_link" text:visited-style-name="Visited_20_Internet_20_Link">Notfallbox "Gerdi"</text:a> greifen.</text:p>
          </table:table-cell>
        </table:table-row>
      </table:table>
      <text:p text:style-name="Text_20_body">Die Installation besteht aus folgenden Teilbereichen. Nur der erste ist UNBEDINGT notwendig.</text:p>
      <table:table table:style-name="Table">
        <table:table-column/>
        <table:table-column/>
        <table:table-row>
          <table:table-cell office:value-type="string" table:style-name="tableheader">
            <text:p text:style-name="Table_20_Heading">Bereich</text:p>
          </table:table-cell>
          <table:table-cell office:value-type="string" table:style-name="tableheader">
            <text:p text:style-name="Table_20_Heading">Inhalt</text:p>
          </table:table-cell>
        </table:table-row>
        <table:table-row>
          <table:table-cell office:value-type="string" table:style-name="tablecell">
            <text:p text:style-name="tablealignleft">Grundgerüst</text:p>
          </table:table-cell>
          <table:table-cell office:value-type="string" table:style-name="tablecell">
            <text:p text:style-name="tablealignleft">Alle für die grundlegenden Funktionen der Notfallbox V1 notwendigen Dateien</text:p>
          </table:table-cell>
        </table:table-row>
        <table:table-row>
          <table:table-cell office:value-type="string" table:style-name="tablecell">
            <text:p text:style-name="tablealignleft">Option</text:p>
          </table:table-cell>
          <table:table-cell office:value-type="string" table:style-name="tablecell">
            <text:p text:style-name="tablealignleft">Kurznachrichten: öffentlich absetzen und lesen</text:p>
          </table:table-cell>
        </table:table-row>
        <table:table-row>
          <table:table-cell office:value-type="string" table:style-name="tablecell">
            <text:p text:style-name="tablealignleft">Option</text:p>
          </table:table-cell>
          <table:table-cell office:value-type="string" table:style-name="tablecell">
            <text:p text:style-name="tablealignleft">Mini-Cloud: Up- und Download von Bildern und Dokumenten</text:p>
          </table:table-cell>
        </table:table-row>
        <table:table-row>
          <table:table-cell office:value-type="string" table:style-name="tablecell">
            <text:p text:style-name="tablealignleft">Option</text:p>
          </table:table-cell>
          <table:table-cell office:value-type="string" table:style-name="tablecell">
            <text:p text:style-name="tablealignleft">Download: Download von Android-Apps und Karten-Material</text:p>
          </table:table-cell>
        </table:table-row>
      </table:table>
      <text:h text:style-name="Heading_20_2" text:outline-level="2"><text:bookmark-start text:name="__RefHeading___installation_per_script_2"/><text:bookmark-start text:name="installation_per_script"/>Installation per Script<text:bookmark-end text:name="__RefHeading___installation_per_script_2"/><text:bookmark-end text:name="installation_per_script"/></text:h>
      <text:p text:style-name="Text_20_body">Inzwischen haben wir uns das ganze Getippe und Kopieren gespart und für jedes Inhalts-Paket ein eigenes Installations-Script erstellt. Vor allem ändern sich auch die Cloud-Links bei jedem Update. So müssen wir tatsächlich nur noch jeweils eine Datei anpassen.</text:p>
      <text:p text:style-name="Text_20_body">Diese Scricpte selbst kommen von unserem eigenen Server, die großen Dateien aus der Cloud.</text:p>
      <text:list text:style-name="Numbering_20_1" text:continue-numbering="false">
        <text:list-item>
          <text:p text:style-name="Numbering_20_1_Content_First"> Über SSH anmelden</text:p>
        </text:list-item>
        <text:list-item>
          <text:p text:style-name="Numbering_20_1_Content"> Befehlszeile kopieren, einfügen und ausführen</text:p>
        </text:list-item>
        <text:list-item>
          <text:p text:style-name="Numbering_20_1_Content_Last"> Fertig ist der Inhalt <draw:frame draw:style-name="media" draw:name="2" text:anchor-type="as-char" draw:z-index="2" svg:width="" svg:rel-width="100%" svg:height="0cm"><draw:image xlink:href="Pictures/6114d5cebeab0b4d5617f9f6463ed85a.svg" xlink:type="simple" xlink:show="embed" xlink:actuate="onLoad"/></draw:frame></text:p>
        </text:list-item>
      </text:list>
      <table:table table:style-name="Table">
        <table:table-column/>
        <table:table-column/>
        <table:table-row>
          <table:table-cell office:value-type="string" table:style-name="tableheader">
            <text:p text:style-name="Table_20_Heading">Bereich</text:p>
          </table:table-cell>
          <table:table-cell office:value-type="string" table:style-name="tableheader">
            <text:p text:style-name="Table_20_Heading">Script</text:p>
          </table:table-cell>
        </table:table-row>
        <table:table-row>
          <table:table-cell office:value-type="string" table:style-name="tablecell">
            <text:p text:style-name="tablealignleft">Grundfunktionen</text:p>
          </table:table-cell>
          <table:table-cell office:value-type="string" table:style-name="tablecell">
            <text:p text:style-name="tablealignleft">wget <text:a xlink:type="simple" xlink:href="https://notfallbox.info/download/Install_V1" text:style-name="Internet_20_link" text:visited-style-name="Visited_20_Internet_20_Link">https://notfallbox.info/download/Install_V1</text:a> &amp;&amp; chmod 777 Install_V1 &amp;&amp; sudo ./Install_V1</text:p>
          </table:table-cell>
        </table:table-row>
        <table:table-row>
          <table:table-cell office:value-type="string" table:style-name="tablecell">
            <text:p text:style-name="tablealignleft">Option Kurznachrichten</text:p>
          </table:table-cell>
          <table:table-cell office:value-type="string" table:style-name="tablecell">
            <text:p text:style-name="tablealignleft">wget <text:a xlink:type="simple" xlink:href="https://notfallbox.info/download/Install_V1_Optionen" text:style-name="Internet_20_link" text:visited-style-name="Visited_20_Internet_20_Link">https://notfallbox.info/download/Install_V1_Optionen</text:a> &amp;&amp; chmod 777 Install_V1_Optionen &amp;&amp; sudo ./Install_V1_Optionen 1</text:p>
          </table:table-cell>
        </table:table-row>
        <table:table-row>
          <table:table-cell office:value-type="string" table:style-name="tablecell">
            <text:p text:style-name="tablealignleft">Option Mini-Cloud</text:p>
          </table:table-cell>
          <table:table-cell office:value-type="string" table:style-name="tablecell">
            <text:p text:style-name="tablealignleft">wget <text:a xlink:type="simple" xlink:href="https://notfallbox.info/download/Install_V1_Optionen" text:style-name="Internet_20_link" text:visited-style-name="Visited_20_Internet_20_Link">https://notfallbox.info/download/Install_V1_Optionen</text:a> &amp;&amp; chmod 777 Install_V1_Optionen &amp;&amp; sudo ./Install_V1_Optionen 2</text:p>
          </table:table-cell>
        </table:table-row>
        <table:table-row>
          <table:table-cell office:value-type="string" table:style-name="tablecell">
            <text:p text:style-name="tablealignleft">OSM-Karten (nur Funktion, keine Karten)</text:p>
          </table:table-cell>
          <table:table-cell office:value-type="string" table:style-name="tablecell">
            <text:p text:style-name="tablealignleft">wget <text:a xlink:type="simple" xlink:href="https://notfallbox.info/download/Install_V1_Optionen" text:style-name="Internet_20_link" text:visited-style-name="Visited_20_Internet_20_Link">https://notfallbox.info/download/Install_V1_Optionen</text:a> &amp;&amp; chmod 777 Install_V1_Optionen &amp;&amp; sudo ./Install_V1_Optionen 3</text:p>
          </table:table-cell>
        </table:table-row>
        <table:table-row>
          <table:table-cell office:value-type="string" table:style-name="tablecell">
            <text:p text:style-name="tablealignleft">Option Download - APPS</text:p>
          </table:table-cell>
          <table:table-cell office:value-type="string" table:style-name="tablecell">
            <text:p text:style-name="tablealignleft">wget <text:a xlink:type="simple" xlink:href="https://notfallbox.info/download/Install_V1_Optionen" text:style-name="Internet_20_link" text:visited-style-name="Visited_20_Internet_20_Link">https://notfallbox.info/download/Install_V1_Optionen</text:a> &amp;&amp; chmod 777 Install_V1_Optionen &amp;&amp; sudo ./Install_V1_Optionen 4</text:p>
          </table:table-cell>
        </table:table-row>
        <table:table-row>
          <table:table-cell office:value-type="string" table:style-name="tablecell">
            <text:p text:style-name="tablealignleft">Option Download - KIWIX</text:p>
          </table:table-cell>
          <table:table-cell office:value-type="string" table:style-name="tablecell">
            <text:p text:style-name="tablealignleft">wget <text:a xlink:type="simple" xlink:href="https://notfallbox.info/download/Install_V1_Optionen" text:style-name="Internet_20_link" text:visited-style-name="Visited_20_Internet_20_Link">https://notfallbox.info/download/Install_V1_Optionen</text:a> &amp;&amp; chmod 777 Install_V1_Optionen &amp;&amp; sudo ./Install_V1_Optionen 5</text:p>
          </table:table-cell>
        </table:table-row>
      </table:table>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Achtung: Das Bearbeiten der Downloads (herunterladen und entpacken) können gerade auf einem Raspberry PI Zero (W) sehr lange dauern. Bitte immer die grüne Aktivitäts-LED auf dem Board beobachten (flackert) um nicht auf den Gedanken zu kommen, der PI sei abgestürtzt <draw:frame draw:style-name="media" draw:name="3" text:anchor-type="as-char" draw:z-index="3" svg:width="" svg:rel-width="100%" svg:height="0cm"><draw:image xlink:href="Pictures/6114d5cebeab0b4d5617f9f6463ed85a.svg" xlink:type="simple" xlink:show="embed" xlink:actuate="onLoad"/></draw:frame></text:p>
          </table:table-cell>
        </table:table-row>
      </table:table>
      <text:p text:style-name="Text_20_body">Natürlich kann man auch alles „von Hand“ machen. Die jeweiligen Befehle dazu findet ihr in der Script-Datei.</text:p>
      <text:h text:style-name="Heading_20_2" text:outline-level="2"><text:bookmark-start text:name="__RefHeading___osm-kartenmaterial_3"/><text:bookmark-start text:name="osm-kartenmaterial"/>OSM-Kartenmaterial<text:bookmark-end text:name="__RefHeading___osm-kartenmaterial_3"/><text:bookmark-end text:name="osm-kartenmaterial"/></text:h>
      <text:p text:style-name="Text_20_body">Es kann sehr umfangreich sein und viel Speicherplatz verbrauchen, wenn man Kartenmaterial bereitstellen und -halten will. Daher gibt es in der Notfallbox V1 eine Option, in welcher man Kartenmaterial undabhängig von den Box-Funktionen bereitstellen kann.</text:p>
      <text:p text:style-name="Text_20_body">Der Download erfolgt nicht mehr aus einer Cloud, sondern direkt vom Hersteller zuverlässiger OSM-Karten. In unserem Fall ist dies die <text:a xlink:type="simple" xlink:href="https://www.geofabrik.de" text:style-name="Internet_20_link" text:visited-style-name="Visited_20_Internet_20_Link">Geofabrik</text:a> mit Sitz in der BRD. Dies garantiert a) dass bei der Installation der Karten keine verschimmelten Versionen aus der Cloud verwendet werden und dass man selbst auswählen kann, welche Karten man vorhalten möchte.</text:p>
      <text:p text:style-name="Text_20_body">Wir haben mittels Shell-Scripts den Download aller Karten der Bundesrepublik Deutschland sowie der EU-Anrainer-Staaten ermöglicht. Diese Scripts wurden zusammen mit der Option 3 installiert und befinden sich im Verzeichnis /var/www/html - also dem Webroot des Servers.</text:p>
      <text:p text:style-name="Text_20_body">Beispiel-Aufruf:<text:line-break/>
<text:span text:style-name="Source_20_Text">/var/www/html/Install_V1_OSM DE-BY</text:span><text:line-break/>
⇒ installiert die Karte des Freistaat Bayern</text:p>
      <table:table table:style-name="Table">
        <table:table-column/>
        <table:table-column/>
        <table:table-row>
          <table:table-cell office:value-type="string" table:style-name="tableheader">
            <text:p text:style-name="Table_20_Heading">Script</text:p>
          </table:table-cell>
          <table:table-cell office:value-type="string" table:style-name="tableheader">
            <text:p text:style-name="Table_20_Heading">Was macht's?</text:p>
          </table:table-cell>
        </table:table-row>
        <table:table-row>
          <table:table-cell office:value-type="string" table:style-name="tablecell">
            <text:p text:style-name="tablealignleft">Install_V1_OSM</text:p>
          </table:table-cell>
          <table:table-cell office:value-type="string" table:style-name="tablecell">
            <text:p text:style-name="tablealignleft">Hiermit können Gesamtkarten folgender Staaten einzeln geladen werden: Deutschland, Luxembourg, Belgien, Niederlande, Dänmark, Polen, Tschechische Republik, Österreich, Schweiz und Frankreich. Für Deutschland, Frankreich und Polen stehen noch Detail-Karten der Bundesländer (Deutschland) und der Grenzregionen zur BRD (Frankreich und Polen) zur Verfügung.</text:p>
          </table:table-cell>
        </table:table-row>
        <table:table-row>
          <table:table-cell office:value-type="string" table:style-name="tablecell">
            <text:p text:style-name="tablealignleft">Install_V1_OSM-DE</text:p>
          </table:table-cell>
          <table:table-cell office:value-type="string" table:style-name="tablecell">
            <text:p text:style-name="tablealignleft">Dieses Script setzt auf Install_V1_OSM auf und lädt in einem Rutsch alle Karten der Bundesrepublik Deutschland.</text:p>
          </table:table-cell>
        </table:table-row>
        <table:table-row>
          <table:table-cell office:value-type="string" table:style-name="tablecell">
            <text:p text:style-name="tablealignleft">Install_V1_OSM-EU</text:p>
          </table:table-cell>
          <table:table-cell office:value-type="string" table:style-name="tablecell">
            <text:p text:style-name="tablealignleft">Dieses Script setzt auf INstall_V1_OSM auf und lädt die Gesamtkarten aller Grenzstaaten.</text:p>
          </table:table-cell>
        </table:table-row>
      </table:table>
      <text:p text:style-name="Text_20_body">Um die Notfallbox zu individualisieren, müssen wir noch ein paar <text:a xlink:type="simple" xlink:href="https://notfallbox.info/doku.php?id=nfb:inhalte:config" text:style-name="Internet_20_link" text:visited-style-name="Visited_20_Internet_20_Link">Konfigurationseinstellungen anpass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0T20::56:02</meta:creation-date>
    <dc:creator>Generated</dc:creator>
    <dc:date>2026-09-10T20::56:02</dc:date>
    <dc:language>en-US</dc:language>
    <meta:editing-cycles>1</meta:editing-cycles>
    <meta:editing-duration>PT0S</meta:editing-duration>
    <dc:title>nfb:software:installation:pi:1:inhalte</dc:title>
  </office:meta>
</office:document-meta>
</file>