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352eb4073f76ff954e10a97434e6af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software:installation:pi:1:ap"/><text:bookmark-start text:name="__RefHeading___v1wireless_access_point_wap_1"/><text:bookmark-start text:name="v1wireless_access_point_wap"/>V1: Wireless Access Point (WAP)<text:bookmark-end text:name="__RefHeading___v1wireless_access_point_wap_1"/><text:bookmark-end text:name="v1wireless_access_point_wap"/></text:h>
      <text:p text:style-name="Text_20_body"><draw:frame draw:style-name="mediaright" draw:name="0" text:anchor-type="paragraph" draw:z-index="0" svg:width="2.6458333333333cm" style:rel-width="100%" svg:height="3.8393629407851cm" style:rel-height="scale"><draw:image xlink:href="Pictures/c352eb4073f76ff954e10a97434e6af9.jp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Ganz wichtig: Wir schalten den Stromspar-Modus des WiFi-Chips aus, bevor wir das vergessen. Sonst muss man als Benutzer alle Nase lang die WiFi-/WLAN-Verbindung neu starten und sich neu anmelden.</text:p>
          </table:table-cell>
        </table:table-row>
      </table:table>
      <text:list text:style-name="List_20_1" text:continue-numbering="false">
        <text:list-item>
          <text:p text:style-name="List_20_1_Content_First"> <text:span text:style-name="Source_20_Text">sudo iw dev wlan0 set power_save off</text:span></text:p>
        </text:list-item>
        <text:list-item>
          <text:p text:style-name="List_20_1_Content_Last"> <text:span text:style-name="Source_20_Text">sudo nano /boot/config.txt</text:span><text:line-break/>  Am ENDE hinzufügen:</text:p>
        </text:list-item>
      </text:list>
      <text:p text:style-name="Preformatted_20_Text">### Internen WLAN-Chip abschalten (z.B. Pi Zero W / Zero 2 W / 3 / 4 / 5)<text:line-break/>dtoverlay=disable-wifi<text:line-break/>### Bluetooth abschalten<text:line-break/>dtoverlay=disable-bt</text:p>
      <text:list text:style-name="List_20_1" text:continue-numbering="false">
        <text:list-item>
          <text:p text:style-name="LastListParagraph_List_20_1_Content_First"> Speichern, Schließen und neu booten.</text:p>
        </text:list-item>
      </text:list>
      <text:h text:style-name="Heading_20_2" text:outline-level="2"><text:bookmark-start text:name="__RefHeading___installation_notwendiger_software_2"/><text:bookmark-start text:name="installation_notwendiger_software"/>Installation notwendiger Software<text:bookmark-end text:name="__RefHeading___installation_notwendiger_software_2"/><text:bookmark-end text:name="installation_notwendiger_software"/></text:h>
      <text:list text:style-name="List_20_1" text:continue-numbering="false">
        <text:list-item>
          <text:p text:style-name="List_20_1_Content_First"> <text:span text:style-name="Source_20_Text">sudo apt -y install dnsmasq hostapd dhcpcd5</text:span></text:p>
        </text:list-item>
        <text:list-item>
          <text:p text:style-name="List_20_1_Content"> hostapd → Software für den Access-Point selbst</text:p>
        </text:list-item>
        <text:list-item>
          <text:p text:style-name="List_20_1_Content"> dnsmasq → kleiner und leichter DHCP- &amp; DNS-Server</text:p>
        </text:list-item>
        <text:list-item>
          <text:p text:style-name="List_20_1_Content_Last"> iptables → Nur notwendig, wenn eine Verbindung in ein anderes Netz geplant ist. In unserem Fall nicht, aber für eine potentielle Vernetzung wäre die Notfallbox dann bereits gerüstet.</text:p>
        </text:list-item>
      </text:list>
      <text:h text:style-name="Heading_20_2" text:outline-level="2"><text:bookmark-start text:name="__RefHeading___wlan_konfigurieren_3"/><text:bookmark-start text:name="wlan_konfigurieren"/>WLAN konfigurieren<text:bookmark-end text:name="__RefHeading___wlan_konfigurieren_3"/><text:bookmark-end text:name="wlan_konfigurieren"/></text:h>
      <text:list text:style-name="List_20_1" text:continue-numbering="false">
        <text:list-item>
          <text:p text:style-name="LastListParagraph_List_20_1_Content_First"> <text:span text:style-name="Source_20_Text">sudo nano /etc/dhcpcd.conf</text:span><text:line-break/>  Am ENDE hinzufügen:</text:p>
        </text:list-item>
      </text:list>
      <text:p text:style-name="Preformatted_20_Text">interface wlan0<text:line-break/>static ip_address=10.0.0.1/8<text:line-break/>nohook wpa_supplicant</text:p>
      <text:list text:style-name="List_20_1" text:continue-numbering="false">
        <text:list-item>
          <text:p text:style-name="List_20_1_Content_First"> <text:span text:style-name="Source_20_Text">sudo systemctl restart dhcpcd</text:span></text:p>
        </text:list-item>
        <text:list-item>
          <text:p text:style-name="List_20_1_Content_Last"> Mit <text:span text:style-name="Source_20_Text">ip l</text:span> stellen wir fest, dass eth0 und wlan0 als Interface vorhanden sind.</text:p>
        </text:list-item>
      </text:list>
      <text:h text:style-name="Heading_20_2" text:outline-level="2"><text:bookmark-start text:name="__RefHeading___dhcp-server_und_dns_einrichten_4"/><text:bookmark-start text:name="dhcp-server_und_dns_einrichten"/>DHCP-Server und DNS einrichten<text:bookmark-end text:name="__RefHeading___dhcp-server_und_dns_einrichten_4"/><text:bookmark-end text:name="dhcp-server_und_dns_einrichten"/></text:h>
      <text:list text:style-name="List_20_1" text:continue-numbering="false">
        <text:list-item>
          <text:p text:style-name="LastListParagraph_List_20_1_Content_First"> <text:span text:style-name="Source_20_Text">sudo mv /etc/dnsmasq.conf /etc/dnsmasq.conf_alt &amp;&amp; sudo nano /etc/dnsmasq.conf</text:span><text:line-break/>  Inhalt der Datei:</text:p>
        </text:list-item>
      </text:list>
      <text:p text:style-name="Preformatted_20_Text">interface=wlan0<text:line-break/>no-dhcp-interface=eth0<text:line-break/>dhcp-range=10.0.1.1,10.254.254.254,255.0.0.0,24h<text:line-break/>dhcp-option=option:dns-server,10.0.0.1<text:line-break/>#<text:line-break/>### Nachfolgende Zeile auskommentieren wenn "Captive Portal" gewünscht<text:line-break/>### und KEIN Betrieb an einem anderen Netz gewünscht<text:line-break/>### Bitte während der Installation nicht auskommentieren<text:line-break/>#address=/#/10.0.0.1</text:p>
      <text:h text:style-name="Heading_20_2" text:outline-level="2"><text:bookmark-start text:name="__RefHeading___dhcp-server_dns-cache_in_betrieb_nehmen_5"/><text:bookmark-start text:name="dhcp-server_dns-cache_in_betrieb_nehmen"/>DHCP-Server/DNS-Cache in Betrieb nehmen<text:bookmark-end text:name="__RefHeading___dhcp-server_dns-cache_in_betrieb_nehmen_5"/><text:bookmark-end text:name="dhcp-server_dns-cache_in_betrieb_nehmen"/></text:h>
      <text:list text:style-name="List_20_1" text:continue-numbering="false">
        <text:list-item>
          <text:p text:style-name="List_20_1_Content_First"> <text:span text:style-name="Source_20_Text">sudo systemctl restart dnsmasq &amp;&amp; sudo systemctl enable dnsmasq</text:span></text:p>
        </text:list-item>
        <text:list-item>
          <text:p text:style-name="List_20_1_Content"> <text:span text:style-name="Source_20_Text">systemctl is-active dnsmasq</text:span></text:p>
        </text:list-item>
        <text:list-item>
          <text:p text:style-name="List_20_1_Content_Last"> Ausgabe <text:span text:style-name="Source_20_Text">active</text:span></text:p>
        </text:list-item>
      </text:list>
      <text:h text:style-name="Heading_20_2" text:outline-level="2"><text:bookmark-start text:name="__RefHeading___access-point_einrichten_6"/><text:bookmark-start text:name="access-point_einrichten"/>Access-Point einrichten<text:bookmark-end text:name="__RefHeading___access-point_einrichten_6"/><text:bookmark-end text:name="access-point_einrichten"/></text:h>
      <text:list text:style-name="List_20_1" text:continue-numbering="false">
        <text:list-item>
          <text:p text:style-name="LastListParagraph_List_20_1_Content_First"> <text:span text:style-name="Source_20_Text">sudo nano /etc/hostapd/hostapd.conf</text:span><text:line-break/>  Inhalt der Datei:</text:p>
        </text:list-item>
      </text:list>
      <text:p text:style-name="Preformatted_20_Text">ssid=NotfallboxTEST<text:line-break/>interface=wlan0<text:line-break/>channel=10<text:line-break/>hw_mode=g<text:line-break/>ieee80211n=1<text:line-break/>ieee80211d=1<text:line-break/>country_code=DE</text:p>
      <text:list text:style-name="List_20_1" text:continue-numbering="false">
        <text:list-item>
          <text:p text:style-name="List_20_1_Content_First"> Der Name (ssid) sollte den Standort beinhalten.</text:p>
        </text:list-item>
        <text:list-item>
          <text:p text:style-name="List_20_1_Content_Last"> Der Kanal 10 ist frei gewählt (1-13). Kommen mehrere Notfallboxen im gleichen Ortsbereich zum Einsatz, bitte unterschiedliche Kanäle wählen, damit diese sich nicht gegenseitig stören!</text:p>
        </text:list-item>
      </text:list>
      <text:h text:style-name="Heading_20_2" text:outline-level="2"><text:bookmark-start text:name="__RefHeading___access-point_in_betrieb_nehmen_7"/><text:bookmark-start text:name="access-point_in_betrieb_nehmen"/>Access-Point in Betrieb nehmen<text:bookmark-end text:name="__RefHeading___access-point_in_betrieb_nehmen_7"/><text:bookmark-end text:name="access-point_in_betrieb_nehmen"/></text:h>
      <text:list text:style-name="List_20_1" text:continue-numbering="false">
        <text:list-item>
          <text:p text:style-name="List_20_1_Content_First"> <text:span text:style-name="Source_20_Text">sudo hostapd -dd /etc/hostapd/hostapd.conf</text:span></text:p>
        </text:list-item>
        <text:list-item>
          <text:p text:style-name="List_20_1_Content"> Damit wird der WAP im Debug-Modus gestartet und meldet unter anderem, ob sich ein Client mit diesem verbindet, oder nicht. Bitte jetzt einen Verbindungsversuch mit einem Smart-Device unternehmen. </text:p>
        </text:list-item>
        <text:list-item>
          <text:p text:style-name="List_20_1_Content"> Hat alles geklappt und wurde eine Verbindung hergestellt, kann der hostapd mit <text:span text:style-name="Strong_20_Emphasis">CTRL-C</text:span> abgebrochen werden.</text:p>
        </text:list-item>
        <text:list-item>
          <text:p text:style-name="List_20_1_Content_Last"> <text:span text:style-name="Source_20_Text">sudo nano /etc/default/hostapd</text:span><text:line-break/>  Ans ENDE anhängen:</text:p>
        </text:list-item>
      </text:list>
      <text:p text:style-name="Preformatted_20_Text">RUN_DAEMON=yes<text:line-break/>DAEMON_CONF="/etc/hostapd/hostapd.conf"</text:p>
      <text:list text:style-name="List_20_1" text:continue-numbering="false">
        <text:list-item>
          <text:p text:style-name="List_20_1_Content_First"> <text:span text:style-name="Source_20_Text">sudo systemctl unmask hostapd</text:span></text:p>
        </text:list-item>
        <text:list-item>
          <text:p text:style-name="List_20_1_Content"> Ergebnis: … Removed …</text:p>
        </text:list-item>
        <text:list-item>
          <text:p text:style-name="List_20_1_Content"> <text:span text:style-name="Source_20_Text">sudo systemctl start hostapd &amp;&amp; sudo systemctl enable hostapd</text:span></text:p>
        </text:list-item>
        <text:list-item>
          <text:p text:style-name="List_20_1_Content"> Ab sofort ist das WiFi-Netz „NotfallboxTEST“ auf Smart-Devices wieder zu sehen.</text:p>
        </text:list-item>
        <text:list-item>
          <text:p text:style-name="List_20_1_Content"> <text:span text:style-name="Source_20_Text">systemctl is-active hostapd.service</text:span></text:p>
        </text:list-item>
        <text:list-item>
          <text:p text:style-name="List_20_1_Content"> Ausgabe: <text:span text:style-name="Source_20_Text">active</text:span></text:p>
        </text:list-item>
        <text:list-item>
          <text:p text:style-name="List_20_1_Content_Last"> <text:span text:style-name="Source_20_Text">sudo reboot</text:span></text:p>
        </text:list-item>
      </text:list>
      <text:p text:style-name="Text_20_body">Zum Testen der Konfiguration einfach noch einmal mit dem Netzwerk „NotfallboxTEST“ verbinden. Natürlich kann man dann nichts tuen, aber die Verbindung sollte dann schon klappen.</text:p>
      <text:p text:style-name="Text_20_body">Weiter geht es ab hier nun mit der <text:a xlink:type="simple" xlink:href="https://notfallbox.info/doku.php?id=nfb:software:installation:pi:1:web" text:style-name="Internet_20_link" text:visited-style-name="Visited_20_Internet_20_Link">Installation des Web-Server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7T02::47:23</meta:creation-date>
    <dc:creator>Generated</dc:creator>
    <dc:date>2026-08-17T02::47:23</dc:date>
    <dc:language>en-US</dc:language>
    <meta:editing-cycles>1</meta:editing-cycles>
    <meta:editing-duration>PT0S</meta:editing-duration>
    <dc:title>nfb:software:installation:pi:1:ap</dc:title>
  </office:meta>
</office:document-meta>
</file>