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svg+xml" manifest:full-path="Pictures/6114d5cebeab0b4d5617f9f6463ed85a.svg"/>
  <manifest:file-entry manifest:media-type="image/png" manifest:full-path="Pictures/2be1823f14b3e0d6bc70a2c93cbb27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verwaltung:zugang"/><text:bookmark-start text:name="__RefHeading___notfallbox_miniverwaltungs-zugang_1"/><text:bookmark-start text:name="notfallbox_miniverwaltungs-zugang"/>Notfallbox Mini: Verwaltungs-Zugang<text:bookmark-end text:name="__RefHeading___notfallbox_miniverwaltungs-zugang_1"/><text:bookmark-end text:name="notfallbox_miniverwaltungs-zugang"/></text:h>
      <text:p text:style-name="Text_20_body"><draw:frame draw:style-name="mediaright" draw:name="0" text:anchor-type="paragraph" draw:z-index="0" svg:width="2.38125cm" style:rel-width="100%" svg:height="2.7460372340426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Jetzt haben wir ganz frisch eine Notfallbox Mini installiert - und wie können wir diese nun als Administrator erreichen und verwalten? Sprich: Wie kommen wir an die Notfallbox Mini „dran“ um diese korrekt für den Notfall-Einsatz vorbereiten zu können?</text:p>
          </table:table-cell>
        </table:table-row>
      </table:table>
      <text:list text:style-name="List_20_1" text:continue-numbering="false">
        <text:list-item>
          <text:p text:style-name="List_20_1_Content_First"> Verbindung per WLAN: <text:a xlink:type="simple" xlink:href="https://notfallbox.info/doku.php?id=nfb:alle:benutzer:zugang" text:style-name="Internet_20_link" text:visited-style-name="Visited_20_Internet_20_Link">Siehe hier</text:a></text:p>
        </text:list-item>
        <text:list-item>
          <text:p text:style-name="List_20_1_Content"> Verbindung per LAN: Wenn vorhanden kann die Notfallbox Mini auch über einen LAN-Port angesprochen. Dazu bitte diese mit einem CAT.5 Kabel (oder besser) mit dem eigenen Router verbinden und dort die IP-Adresse herausfinden (funktioniert in jedem Router anders). Bitte die IP-Adresse merken. Wir verwenden in der Doku als Beispiel 192.168.42.42</text:p>
        </text:list-item>
        <text:list-item>
          <text:p text:style-name="List_20_1_Content"> Nun benötigen wir auf dem Gerät, mit welchem wir die Notfallbox Mini fernsteuern wollen einen <text:span text:style-name="Strong_20_Emphasis">ssh-Client</text:span>. SSH steht für <text:span text:style-name="Strong_20_Emphasis">Secure SHell</text:span> und ist eine über ein Sicherheits-Zertifikat abgesicherte Methode, sich auf einem Computer anzumelden. Folgende SSH-Clients können wir empfehlen:</text:p>
          <text:list text:style-name="List_20_1">
            <text:list-item>
              <text:p text:style-name="List_20_1_Content"> Linux: Sollte auf jedem Linux-Befehl im Grundsystem installiert sein.<text:line-break/>  Auf der Kommandozeile bitte eingeben:<text:line-break/>  </text:p>
              <text:p text:style-name="Preformatted_20_Text">ssh 192.168.42.42 -l notfallbox</text:p>
            </text:list-item>
            <text:list-item>
              <text:p text:style-name="List_20_1_Content"> MacOS: Ist im Grundsystem installiert.<text:line-break/>  Terminal starten und eingeben:<text:line-break/>  </text:p>
              <text:p text:style-name="Preformatted_20_Text">ssh 192.168.42.42 -l notfallbox</text:p>
            </text:list-item>
            <text:list-item>
              <text:p text:style-name="List_20_1_Content"> Windows: Auch hier gehört inzwischen ein IP-Client zum Standard-Umfang. Wir empfehlen dennoch unter Windows die App <text:a xlink:type="simple" xlink:href="https://putty.org" text:style-name="Internet_20_link" text:visited-style-name="Visited_20_Internet_20_Link">puTTY</text:a>, denn diese kann verschiedenste Einstellungen speichern, so dass speziell Passwörter nicht mehr gemerkt werden müssen. Wenn man beispielsweise mehrere Notfallboxen betreibt, erleichtert dies die Sache massiv.</text:p>
            </text:list-item>
            <text:list-item>
              <text:p text:style-name="List_20_1_Content"> Android: Im PlayStore findet man die App <text:a xlink:type="simple" xlink:href="https://play.google.com/store/apps/details?id=org.connectbot" text:style-name="Internet_20_link" text:visited-style-name="Visited_20_Internet_20_Link">ConnectBot</text:a>. Diese funktioniert ähnlich wie puTTY, sieht nur anders aus und kann auch Verbindungen speichern. Läuft im Endeffekt auf JEDEM Android-Gerät.</text:p>
            </text:list-item>
            <text:list-item>
              <text:p text:style-name="List_20_1_Content"> iOS (iPhone): Selbstverständlich gibt es für iOS auch Apps - wie beispielsweise <text:a xlink:type="simple" xlink:href="https://apps.apple.com/us/app/a-shell/id1473805438" text:style-name="Internet_20_link" text:visited-style-name="Visited_20_Internet_20_Link">a-shell</text:a> oder <text:a xlink:type="simple" xlink:href="https://apps.apple.com/us/app/ish-shell/id1436902243" text:style-name="Internet_20_link" text:visited-style-name="Visited_20_Internet_20_Link">iSH-Shell</text:a>. Beide kosten nichts und könnend aher kostenlos aus dem App-Store geladen werden.</text:p>
            </text:list-item>
          </text:list>
        </text:list-item>
        <text:list-item>
          <text:p text:style-name="List_20_1_Content_Last"> Bitte SSH-verbindung herstellen:<text:line-break/>  login: notfallbox<text:line-break/>  password: notfallbox<text:line-break/>  Das Passwort sollte dann unbedingt geändert werden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anche Browser bemerken ein angebliches Sicherheitsrisiko, weil der SSH-Zugriff hier mit einem „selbst-signiertem SSL-Zertifikat“ durchgeführt werden soll. Daran stören wir uns NICHT! <draw:frame draw:style-name="media" draw:name="1" text:anchor-type="as-char" draw:z-index="1" svg:width="" svg:rel-width="100%" svg:height="0cm"><draw:image xlink:href="Pictures/6114d5cebeab0b4d5617f9f6463ed85a.svg" xlink:type="simple" xlink:show="embed" xlink:actuate="onLoad"/></draw:frame></text:p>
          </table:table-cell>
        </table:table-row>
      </table:table>
      <text:p text:style-name="Text_20_body"><draw:frame draw:style-name="media" draw:name="2" text:anchor-type="as-char" draw:z-index="2" svg:width="10.583333333333cm" svg:height="7.4176784400294cm"><draw:image xlink:href="Pictures/2be1823f14b3e0d6bc70a2c93cbb2704.png" xlink:type="simple" xlink:show="embed" xlink:actuate="onLoad"/></draw:frame></text:p>
      <text:p text:style-name="Text_20_body">Nachdem nun die Notfallbox Mini im Zugriff für den Administrator liegt, kann man mit dem <text:a xlink:type="simple" xlink:href="https://notfallbox.info/doku.php?id=nfb:mini:verwaltung:setup" text:style-name="Internet_20_link" text:visited-style-name="Visited_20_Internet_20_Link">Setup-Programm</text:a> arbeiten - die einzige Möglichkeit, die Notfallbox mini zu parametrisieren und auf die persönlichen Wünsche und Bedürfnisse einzustellen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Auf diese Art erhält man <text:span text:style-name="Strong_20_Emphasis">VOLLZUGRIFF</text:span> auf die Notfallbox. Der Benutzer „notfallbox“ hat **sudo-Rechte*. Daher bitte keine Experimente, wenn man keine Linux-Kenntnisse besitzt!!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0T05::23:24</meta:creation-date>
    <dc:creator>Generated</dc:creator>
    <dc:date>2026-08-10T05::23:24</dc:date>
    <dc:language>en-US</dc:language>
    <meta:editing-cycles>1</meta:editing-cycles>
    <meta:editing-duration>PT0S</meta:editing-duration>
    <dc:title>nfb:mini:verwaltung:zugang</dc:title>
  </office:meta>
</office:document-meta>
</file>