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1928a40cd0ea2d6c0a624a350a1291.jpg"/>
  <manifest:file-entry manifest:media-type="image/png" manifest:full-path="Pictures/c0b83828d316c513d8068f652b2de18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mini:verwaltung:setup"/><text:bookmark-start text:name="__RefHeading___notfallbox_minisetup_1"/><text:bookmark-start text:name="notfallbox_minisetup"/>Notfallbox Mini: Setup<text:bookmark-end text:name="__RefHeading___notfallbox_minisetup_1"/><text:bookmark-end text:name="notfallbox_minisetup"/></text:h>
      <text:p text:style-name="Text_20_body"><draw:frame draw:style-name="mediaright" draw:name="0" text:anchor-type="paragraph" draw:z-index="0" svg:width="2.38125cm" style:rel-width="100%" svg:height="2.7460372340426cm" style:rel-height="scale"><draw:image xlink:href="Pictures/1f1928a40cd0ea2d6c0a624a350a1291.jp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der Notfallbox Mini ist das Setup-Programm die <text:span text:style-name="Strong_20_Emphasis">einzige Möglichkeit</text:span>, diese zu verwalten. Bitte beachten, dass ein Internet-Zugang <text:span text:style-name="Strong_20_Emphasis">unbedingt notwendig</text:span>, sollte man Funktionsumfang oder Datei-Auswahl ergänzen oder ändern.</text:p>
          </table:table-cell>
        </table:table-row>
      </table:table>
      <text:h text:style-name="Heading_20_2" text:outline-level="2"><text:bookmark-start text:name="__RefHeading___hauptmenue_2"/><text:bookmark-start text:name="hauptmenue"/>Hauptmenü<text:bookmark-end text:name="__RefHeading___hauptmenue_2"/><text:bookmark-end text:name="hauptmenue"/></text:h>
      <text:list text:style-name="Numbering_20_1" text:continue-numbering="false">
        <text:list-item>
          <text:p text:style-name="Numbering_20_1_Content_First"> Login per ssh (notfallbox/notfallbox)</text:p>
        </text:list-item>
        <text:list-item>
          <text:p text:style-name="Preformatted_20_Text">setup</text:p>
          <text:p text:style-name="Text_20_body"><text:line-break/>  <draw:frame draw:style-name="mediacenter" draw:name="1" text:anchor-type="paragraph" draw:z-index="1" svg:width="15.875cm" svg:height="8.1917259786477cm"><draw:image xlink:href="Pictures/c0b83828d316c513d8068f652b2de183.png" xlink:type="simple" xlink:show="embed" xlink:actuate="onLoad"/></draw:frame></text:p>
        </text:list-item>
        <text:list-item>
          <text:p text:style-name="Numbering_20_1_Content"> <text:span text:style-name="Strong_20_Emphasis">ENDE</text:span><text:line-break/>  Hiermit wird das Setup-Programm ohne jegliche weitere Aktion beendet.</text:p>
        </text:list-item>
        <text:list-item>
          <text:p text:style-name="Numbering_20_1_Content"> <text:span text:style-name="Strong_20_Emphasis">Status</text:span><text:line-break/>  Anzeige der aktuellen Einstellungen und Betriebsparameter.</text:p>
        </text:list-item>
        <text:list-item>
          <text:p text:style-name="Numbering_20_1_Content"> <text:span text:style-name="Strong_20_Emphasis">Update</text:span> (ACHTUNG: Nur mit vorhander Internet-Verbindung möglich!)<text:line-break/>  Das Betriebssystem wird auf den neuesten Stand gebracht. Natürlich ist hierzu eine LAN-Verbindung notwendig und daher im Offline-Betrieb nicht durchführbar.</text:p>
        </text:list-item>
        <text:list-item>
          <text:p text:style-name="Numbering_20_1_Content"> <text:span text:style-name="Strong_20_Emphasis">Standort</text:span><text:line-break/>  Setzen des Systemnamens und Standortes für die Web-Oberfläche. Dies soll den Benutzer darüber informieren, wo die Notfallbox steht und wie sie heisst. Es könnte ja mehrere Notfallboxen in seinem Einzugsbereich geben.</text:p>
        </text:list-item>
        <text:list-item>
          <text:p text:style-name="Numbering_20_1_Content"> <text:span text:style-name="Strong_20_Emphasis">WAP</text:span><text:line-break/>  Wireless Access Point. Das ist der drahtlose Zugang zur Notfallbox für alle Benutzer. Dieser kann aus- und eingeschaltet werden. Zudem kann hier die SSID (Der öffentlich sichtbare Name des WAP) konfiguriert werden. Der WAP ist offen - d.h. er benötigt KEIN Passwort!<text:line-break/>  <text:span text:style-name="Strong_20_Emphasis">ACHTUNG: Wird der WAP ausgeschaltet und besteht KEIN zusätzlicher Netzwerkanschluss (LAN), dann kann man nie wieder auf die Notfallbox zugreifen!</text:span></text:p>
        </text:list-item>
        <text:list-item>
          <text:p text:style-name="Numbering_20_1_Content"> <text:span text:style-name="Strong_20_Emphasis">SMS</text:span><text:line-break/>  Ein- und Ausschalten des Kurznachrichten-Dienstes. Es gibt keine weiteren Parameter hierfür.</text:p>
        </text:list-item>
        <text:list-item>
          <text:p text:style-name="Numbering_20_1_Content"> <text:span text:style-name="Strong_20_Emphasis">Cloud</text:span><text:line-break/>  Ein- und Ausschalten des Mini-Cloud-Dienstes. Zudem können hier noch die maximale Dateigröße einer Einzeldatei sowie die gültigen (also nutzbaren) Datei-Endungen konfiguriert werden.</text:p>
        </text:list-item>
        <text:list-item>
          <text:p text:style-name="Numbering_20_1_Content"> <text:span text:style-name="Strong_20_Emphasis">APK</text:span> (ACHTUNG: Nur mit vorhandener Internet-Verbindung möglich!)<text:line-break/>  Download und Aktivierung des Paketes mit auch für die Offline-Verwendung sinnvollen Android-Tools. Diese kann man dann auf das Handy laden und weiternutzen. In der Notfallbox Mini können die APK nur als Paket installiert werden.</text:p>
        </text:list-item>
        <text:list-item>
          <text:p text:style-name="Numbering_20_1_Content"> <text:span text:style-name="Strong_20_Emphasis">OSM</text:span> (ACHTUNG: Nur mit vorhander Internet-Verbindung möglich!)<text:line-break/>  Auswahl und Download der Open-Streetmaps-Karten. Diese werden in jedem Fall ganz frisch von einem Server in Karlsruhe geladen und sind daher tatsächlich tagesaktuell. Sie können auch jederzeit mittels Setup bei einer vorhandenen Internetverbindung erneuert werden.</text:p>
        </text:list-item>
        <text:list-item>
          <text:p text:style-name="Numbering_20_1_Content"> <text:span text:style-name="Strong_20_Emphasis">ZIM</text:span> (ACHTUNG: Nur mit vorhander Internet-Verbindung möglich!)<text:line-break/>  Auswahl und Download der Kiwix-Datenbanken. Nach dem Download auf die Notfallbox können diese sowohl vom Benutzer direkt heruntergeladen oder Online zur Datenabfrage genutzt werden. Die Datenbanken sind mehrheitlich deutschsprachig und für den Notfalleinsatz sinnvoll.</text:p>
        </text:list-item>
        <text:list-item>
          <text:p text:style-name="Numbering_20_1_Content"> <text:span text:style-name="Strong_20_Emphasis">SEC</text:span><text:line-break/>  Änderung der Passwörter für den Linux-Benutzer <text:span text:style-name="Strong_20_Emphasis">notfallbox</text:span> und den Admin-Account des Kurznachrichten-Dienstes (zum Löschen von Beiträgen)</text:p>
        </text:list-item>
        <text:list-item>
          <text:p text:style-name="Numbering_20_1_Content_Last"> <text:span text:style-name="Strong_20_Emphasis">SAV</text:span><text:line-break/>  Mittels dieser Menü-Auswahl wird die gesamte Konfiguration der Notfallbox M ein einer Datei namens <text:span text:style-name="Source_20_Text">Konfiguration.nfb</text:span> abgespeicher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0T11::38:45</meta:creation-date>
    <dc:creator>Generated</dc:creator>
    <dc:date>2026-08-20T11::38:45</dc:date>
    <dc:language>en-US</dc:language>
    <meta:editing-cycles>1</meta:editing-cycles>
    <meta:editing-duration>PT0S</meta:editing-duration>
    <dc:title>nfb:mini:verwaltung:setup</dc:title>
  </office:meta>
</office:document-meta>
</file>