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1928a40cd0ea2d6c0a624a350a1291.jpg"/>
  <manifest:file-entry manifest:media-type="image/png" manifest:full-path="Pictures/6a170238caf176ef87911168e8436157.png"/>
  <manifest:file-entry manifest:media-type="image/png" manifest:full-path="Pictures/8359f021e3a3c3d9c0efedeeadd17f4c.png"/>
  <manifest:file-entry manifest:media-type="image/png" manifest:full-path="Pictures/f26d663552c5776701fd08333b65abef.png"/>
  <manifest:file-entry manifest:media-type="image/png" manifest:full-path="Pictures/fcd614ee27d7cfc2fef986e304f3bab5.png"/>
  <manifest:file-entry manifest:media-type="image/png" manifest:full-path="Pictures/9c8c8ab899fac8da09204da0092413e5.png"/>
  <manifest:file-entry manifest:media-type="image/png" manifest:full-path="Pictures/2f62ec723fed1474b4bf9e7a4e648a7d.png"/>
  <manifest:file-entry manifest:media-type="image/png" manifest:full-path="Pictures/0243e1b16f5e571ea19ec7e964592c37.png"/>
  <manifest:file-entry manifest:media-type="image/png" manifest:full-path="Pictures/0e35757549be111a783774b95d1e4d99.png"/>
  <manifest:file-entry manifest:media-type="image/png" manifest:full-path="Pictures/73063ade28b56b1ac760f32c07e1faad.png"/>
  <manifest:file-entry manifest:media-type="image/png" manifest:full-path="Pictures/4d78173d01617c78e1f45e3069bf82ec.png"/>
  <manifest:file-entry manifest:media-type="image/png" manifest:full-path="Pictures/23886156027d80df4a0c97189bda3c6b.png"/>
  <manifest:file-entry manifest:media-type="image/png" manifest:full-path="Pictures/af4e561ce97c227e4b7d6b7d6802b06d.png"/>
  <manifest:file-entry manifest:media-type="image/png" manifest:full-path="Pictures/19b39fec5cfa5776d6b44b78bfaab93b.png"/>
  <manifest:file-entry manifest:media-type="image/png" manifest:full-path="Pictures/73c0369065044bfb906917b13d204024.png"/>
  <manifest:file-entry manifest:media-type="image/png" manifest:full-path="Pictures/31b8770b84a12e1ea9479df0771fce1e.png"/>
  <manifest:file-entry manifest:media-type="image/png" manifest:full-path="Pictures/c9c034db9de62557bc0dae9e6b524c97.png"/>
  <manifest:file-entry manifest:media-type="image/png" manifest:full-path="Pictures/4c0cc72a7990929929352d0ace6c4cb9.png"/>
  <manifest:file-entry manifest:media-type="image/png" manifest:full-path="Pictures/bd2de12eae220bc77a63ce80fe427a42.png"/>
  <manifest:file-entry manifest:media-type="image/png" manifest:full-path="Pictures/dc7a8fd304fde0184f76211c4ae3cb9a.png"/>
  <manifest:file-entry manifest:media-type="image/png" manifest:full-path="Pictures/61af01867cfb997abda2766caeccef15.png"/>
  <manifest:file-entry manifest:media-type="image/png" manifest:full-path="Pictures/f7fecef3cc70094b0740110f885abdaa.png"/>
  <manifest:file-entry manifest:media-type="image/png" manifest:full-path="Pictures/b099b2eb6fb3a7f0671a1718b3c86e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installation:menue"/><text:bookmark-start text:name="__RefHeading___notfallbox_minimenuegefuehrte_installation_1"/><text:bookmark-start text:name="notfallbox_minimenuegefuehrte_installation"/>Notfallbox Mini: Menügeführte Installation<text:bookmark-end text:name="__RefHeading___notfallbox_minimenuegefuehrte_installation_1"/><text:bookmark-end text:name="notfallbox_minimenuegefuehrte_installation"/></text:h>
      <text:p text:style-name="Text_20_body"><draw:frame draw:style-name="mediaright" draw:name="0" text:anchor-type="paragraph" draw:z-index="0" svg:width="2.6458333333333cm" style:rel-width="100%" svg:height="3.0511524822695cm" style:rel-height="scale"><draw:image xlink:href="Pictures/1f1928a40cd0ea2d6c0a624a350a1291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ür die Installation müssen Raspberry PI Zero/Zero W/Zero 2W in irgend einer Art und Weise mit einem LAN verbunden werden! Wir empfehlen hierzu eine Aufsatzplatine (HAT) mit zusätzlichen USB- und RJ45-Anschlüssen (<text:a xlink:type="simple" xlink:href="https://www.amazon.de/dp/B07T3D5MQ6?ref_=ppx_hzsearch_conn_dt_b_fed_asin_title_2" text:style-name="Internet_20_link" text:visited-style-name="Visited_20_Internet_20_Link">siehe beispielsweise hier</text:a>)!</text:span></text:p>
          </table:table-cell>
        </table:table-row>
      </table:table>
      <text:h text:style-name="Heading_20_3" text:outline-level="3"><text:bookmark-start text:name="__RefHeading___vorbereiten_des_betriebssystemes_2"/><text:bookmark-start text:name="vorbereiten_des_betriebssystemes"/>Vorbereiten des Betriebssystemes<text:bookmark-end text:name="__RefHeading___vorbereiten_des_betriebssystemes_2"/><text:bookmark-end text:name="vorbereiten_des_betriebssystemes"/></text:h>
      <text:list text:style-name="Numbering_20_1" text:continue-numbering="false">
        <text:list-item>
          <text:p text:style-name="Numbering_20_1_Content_First"> Den <text:a xlink:type="simple" xlink:href="https://www.raspberrypi.com/software/" text:style-name="Internet_20_link" text:visited-style-name="Visited_20_Internet_20_Link">Raspberry PI Imager</text:a> für das eigene Betriebssystem herunterladen, installieren und starten.</text:p>
        </text:list-item>
        <text:list-item>
          <text:p text:style-name="Numbering_20_1_Content"> Den Typ des Raspberry PI auswählen: Bitte unbedingt auf den richtigen Typ achten!</text:p>
        </text:list-item>
        <text:list-item>
          <text:p text:style-name="Numbering_20_1_Content"> Das OS wie folgt auswählen:<text:line-break/>  Raspberry PI OS (Other)<text:line-break/>  <draw:frame draw:style-name="media" draw:name="1" text:anchor-type="as-char" draw:z-index="1" svg:width="10.583333333333cm" svg:height="7.9570987654321cm"><draw:image xlink:href="Pictures/6a170238caf176ef87911168e8436157.png" xlink:type="simple" xlink:show="embed" xlink:actuate="onLoad"/></draw:frame><text:line-break/>  Für Raspberry PI Zero / Zero W bitte die 32bit LITE Wählen<text:line-break/>  <draw:frame draw:style-name="media" draw:name="2" text:anchor-type="as-char" draw:z-index="2" svg:width="10.583333333333cm" svg:height="7.9570987654321cm"><draw:image xlink:href="Pictures/8359f021e3a3c3d9c0efedeeadd17f4c.png" xlink:type="simple" xlink:show="embed" xlink:actuate="onLoad"/></draw:frame><text:line-break/>  Für alle anderen Raspberry PI bitte die 64bit LITE Version wählen!<text:line-break/>  <draw:frame draw:style-name="media" draw:name="3" text:anchor-type="as-char" draw:z-index="3" svg:width="10.583333333333cm" svg:height="7.9570987654321cm"><draw:image xlink:href="Pictures/f26d663552c5776701fd08333b65abef.png" xlink:type="simple" xlink:show="embed" xlink:actuate="onLoad"/></draw:frame><text:line-break/>  Auf WEITER klicken<text:line-break/>  <draw:frame draw:style-name="media" draw:name="4" text:anchor-type="as-char" draw:z-index="4" svg:width="10.583333333333cm" svg:height="7.9570987654321cm"><draw:image xlink:href="Pictures/fcd614ee27d7cfc2fef986e304f3bab5.png" xlink:type="simple" xlink:show="embed" xlink:actuate="onLoad"/></draw:frame></text:p>
        </text:list-item>
        <text:list-item>
          <text:p text:style-name="Numbering_20_1_Content"> Einstellungen bearbeiten: Reiter Allgemein<text:line-break/>  <draw:frame draw:style-name="media" draw:name="5" text:anchor-type="as-char" draw:z-index="5" svg:width="10.583333333333cm" svg:height="7.9570987654321cm"><draw:image xlink:href="Pictures/9c8c8ab899fac8da09204da0092413e5.png" xlink:type="simple" xlink:show="embed" xlink:actuate="onLoad"/></draw:frame><text:line-break/>  Hostname: <text:span text:style-name="Strong_20_Emphasis">notfallbox</text:span><text:line-break/>  Benutzername: <text:span text:style-name="Strong_20_Emphasis">notfallbox</text:span><text:line-break/>  Passwort: <text:span text:style-name="Strong_20_Emphasis">notfallbox</text:span><text:line-break/>  KEIN WIFI!!!!<text:line-break/>  Spracheinstellungen: <text:span text:style-name="Strong_20_Emphasis">Europe/Berlin</text:span> und Tastaturlayout: <text:span text:style-name="Strong_20_Emphasis">de</text:span><text:line-break/>  <draw:frame draw:style-name="media" draw:name="6" text:anchor-type="as-char" draw:z-index="6" svg:width="10.583333333333cm" svg:height="12.418410563029cm"><draw:image xlink:href="Pictures/2f62ec723fed1474b4bf9e7a4e648a7d.png" xlink:type="simple" xlink:show="embed" xlink:actuate="onLoad"/></draw:frame><text:line-break/>  Reiter Dienste<text:line-break/>  SSH aktivieren &amp; Passwort zur Authentifizierung verwenden, SPEICHERN!!!<text:line-break/>  <draw:frame draw:style-name="media" draw:name="7" text:anchor-type="as-char" draw:z-index="7" svg:width="10.583333333333cm" svg:height="12.418410563029cm"><draw:image xlink:href="Pictures/0243e1b16f5e571ea19ec7e964592c37.png" xlink:type="simple" xlink:show="embed" xlink:actuate="onLoad"/></draw:frame><text:line-break/>  Sicherheitswarnung mit JA beantworten, bei Linux-Systemen Root-Passwort eingeben<text:line-break/>  <draw:frame draw:style-name="media" draw:name="8" text:anchor-type="as-char" draw:z-index="8" svg:width="10.583333333333cm" svg:height="7.9570987654321cm"><draw:image xlink:href="Pictures/0e35757549be111a783774b95d1e4d99.png" xlink:type="simple" xlink:show="embed" xlink:actuate="onLoad"/></draw:frame><text:line-break/>  <draw:frame draw:style-name="media" draw:name="9" text:anchor-type="as-char" draw:z-index="9" svg:width="10.583333333333cm" svg:height="6.9179667186687cm"><draw:image xlink:href="Pictures/73063ade28b56b1ac760f32c07e1faad.png" xlink:type="simple" xlink:show="embed" xlink:actuate="onLoad"/></draw:frame></text:p>
        </text:list-item>
        <text:list-item>
          <text:p text:style-name="Numbering_20_1_Content"> Nun wird das OS-Image aus dem Netz frisch heruntergeladen und auf die Speicherkarte / den USB-Stick geschrieben.<text:line-break/>  <draw:frame draw:style-name="media" draw:name="10" text:anchor-type="as-char" draw:z-index="10" svg:width="10.583333333333cm" svg:height="7.9570987654321cm"><draw:image xlink:href="Pictures/4d78173d01617c78e1f45e3069bf82ec.png" xlink:type="simple" xlink:show="embed" xlink:actuate="onLoad"/></draw:frame><text:line-break/>  <draw:frame draw:style-name="media" draw:name="11" text:anchor-type="as-char" draw:z-index="11" svg:width="10.583333333333cm" svg:height="7.9570987654321cm"><draw:image xlink:href="Pictures/23886156027d80df4a0c97189bda3c6b.png" xlink:type="simple" xlink:show="embed" xlink:actuate="onLoad"/></draw:frame></text:p>
        </text:list-item>
        <text:list-item>
          <text:p text:style-name="Numbering_20_1_Content_Last"> Nach dem Ende die Speicherkarte / den USB-Stick vom Programmiercomputer entfernen (wurde automatisch ausgeworfen) und in den PI einsetzen.<text:line-break/>  <draw:frame draw:style-name="media" draw:name="12" text:anchor-type="as-char" draw:z-index="12" svg:width="10.583333333333cm" svg:height="7.9570987654321cm"><draw:image xlink:href="Pictures/af4e561ce97c227e4b7d6b7d6802b06d.png" xlink:type="simple" xlink:show="embed" xlink:actuate="onLoad"/></draw:frame></text:p>
        </text:list-item>
      </text:list>
      <text:h text:style-name="Heading_20_3" text:outline-level="3"><text:bookmark-start text:name="__RefHeading___erster_start_3"/><text:bookmark-start text:name="erster_start"/>Erster Start<text:bookmark-end text:name="__RefHeading___erster_start_3"/><text:bookmark-end text:name="erster_start"/></text:h>
      <text:list text:style-name="Numbering_20_1" text:continue-numbering="false">
        <text:list-item>
          <text:p text:style-name="Numbering_20_1_Content_First"> Raspberry PI mit dem USB/RJ45 verbinden und verschrauben</text:p>
        </text:list-item>
        <text:list-item>
          <text:p text:style-name="Numbering_20_1_Content"> RJ45-Kabel mit Verbindung zum eigenen LAN einstecken</text:p>
        </text:list-item>
        <text:list-item>
          <text:p text:style-name="Numbering_20_1_Content"> Wenn Verwendet: USB-WLAN-Dongle am USB-Port einstecken (<text:span text:style-name="Strong_20_Emphasis">Wichtig</text:span>, sonst kann dieser nicht erkannt werden).</text:p>
        </text:list-item>
        <text:list-item>
          <text:p text:style-name="Numbering_20_1_Content"> Strom am dafür vorgesehenen Micro-USB-Port anstecken</text:p>
        </text:list-item>
        <text:list-item>
          <text:p text:style-name="Numbering_20_1_Content_Last"> Beobachten, ob und wie auf dem PI die grüne LED reagiert: PI Zero x &amp; 5: LED leuchtet kontinuierlich / PI 1-4: LED leuchtet nicht mehr bzw. blinkt wenn auf dem Medium gelesen/geschrieben wird.</text:p>
        </text:list-item>
      </text:list>
      <text:h text:style-name="Heading_20_3" text:outline-level="3"><text:bookmark-start text:name="__RefHeading___weiterer_start_4"/><text:bookmark-start text:name="weiterer_start"/>Weiterer Start<text:bookmark-end text:name="__RefHeading___weiterer_start_4"/><text:bookmark-end text:name="weiterer_start"/></text:h>
      <text:list text:style-name="Numbering_20_1" text:continue-numbering="false">
        <text:list-item>
          <text:p text:style-name="Numbering_20_1_Content_First"> Am hauseigenen Router einen Blick auf das Netzwerk werfen. Sobald dort eine „notfallbox“ auftaucht, die IP-Adresse notieren (z.B. 192.168.42.23). Beim ersten Start dem PI (je nach Modell) bitte schon 5 Minuten Zeit geben! Er muss noch einiges erkennen und einrichten. Bei allen späteren Starts/Restarts geht es dann wesentlich schneller.</text:p>
        </text:list-item>
        <text:list-item>
          <text:p text:style-name="Numbering_20_1_Content"> In der Zwischenzeit: SSH-Client für Windows <text:a xlink:type="simple" xlink:href="https://putty.org/" text:style-name="Internet_20_link" text:visited-style-name="Visited_20_Internet_20_Link">puTTY</text:a> herunterladen, installieren und starten - Allerdings hat Windows seit Version 7 einen SSH-Client an Board. puTTY ist nur komfortabler. Unter jedem Linux ist ein SSH-Client ebenfalls mit an Board. </text:p>
        </text:list-item>
        <text:list-item>
          <text:p text:style-name="Numbering_20_1_Content"> Auf die zuvor herausgefundene IP-Adresse des PI eine SSH-Verbindung herstellen. Hierzu kann ein extrener SSH-Client - oder der Notfallbox-eigene SSH-Client im Browser unter <text:a xlink:type="simple" xlink:href="https://10.0.0.1:666" text:style-name="Internet_20_link" text:visited-style-name="Visited_20_Internet_20_Link">https://10.0.0.1:666</text:a> verwendet werden. Es kann auch die IP-Adresse des LAN-Ports (soweit vorhanden) benutzt werden. </text:p>
        </text:list-item>
        <text:list-item>
          <text:p text:style-name="Numbering_20_1_Content"> Dabei eine Fehlermeldung bezüglich des SSH-Zertifikates ignorieren bzw. akzeptieren</text:p>
        </text:list-item>
        <text:list-item>
          <text:p text:style-name="Numbering_20_1_Content"> login: <text:span text:style-name="Source_20_Text">notfallbox</text:span></text:p>
        </text:list-item>
        <text:list-item>
          <text:p text:style-name="Numbering_20_1_Content_Last"> password: <text:span text:style-name="Source_20_Text">notfallbox</text:span></text:p>
        </text:list-item>
      </text:list>
      <text:h text:style-name="Heading_20_3" text:outline-level="3"><text:bookmark-start text:name="__RefHeading___installationsprogramm_laden_und_starten_5"/><text:bookmark-start text:name="installationsprogramm_laden_und_starten"/>Installationsprogramm laden und starten<text:bookmark-end text:name="__RefHeading___installationsprogramm_laden_und_starten_5"/><text:bookmark-end text:name="installationsprogramm_laden_und_starten"/></text:h>
      <text:list text:style-name="Numbering_20_1" text:continue-numbering="false">
        <text:list-item>
          <text:p text:style-name="Preformatted_20_Text">wget https://notfallbox.info/download/NFB_Installation &amp;&amp; chmod 777 NFB_Installation &amp;&amp; ./NFB_Installation</text:p>
        </text:list-item>
        <text:list-item>
          <text:p text:style-name="Numbering_20_1_Content"> Das Installationsprogramm startet.<text:line-break/>  <draw:frame draw:style-name="media" draw:name="13" text:anchor-type="as-char" draw:z-index="13" svg:width="10.583333333333cm" svg:height="4.0025135344161cm"><draw:image xlink:href="Pictures/19b39fec5cfa5776d6b44b78bfaab93b.png" xlink:type="simple" xlink:show="embed" xlink:actuate="onLoad"/></draw:frame></text:p>
        </text:list-item>
        <text:list-item>
          <text:p text:style-name="Numbering_20_1_Content"> Notfallbox M bzw. Mini auswählen<text:line-break/>  <draw:frame draw:style-name="media" draw:name="14" text:anchor-type="as-char" draw:z-index="14" svg:width="10.583333333333cm" svg:height="3.2426618415762cm"><draw:image xlink:href="Pictures/73c0369065044bfb906917b13d204024.png" xlink:type="simple" xlink:show="embed" xlink:actuate="onLoad"/></draw:frame></text:p>
        </text:list-item>
        <text:list-item>
          <text:p text:style-name="Numbering_20_1_Content"> Typ des Computers, mit welchem man arbeitet auswählen:<text:line-break/>  <draw:frame draw:style-name="media" draw:name="15" text:anchor-type="as-char" draw:z-index="15" svg:width="10.583333333333cm" svg:height="4.6475161167994cm"><draw:image xlink:href="Pictures/31b8770b84a12e1ea9479df0771fce1e.png" xlink:type="simple" xlink:show="embed" xlink:actuate="onLoad"/></draw:frame></text:p>
        </text:list-item>
        <text:list-item>
          <text:p text:style-name="Numbering_20_1_Content"> An dieser Stelle kann die Installation gestartet oder noch „schadenfrei“ abgebrochen werden.<text:line-break/>  <draw:frame draw:style-name="media" draw:name="16" text:anchor-type="as-char" draw:z-index="16" svg:width="10.583333333333cm" svg:height="2.8547995139733cm"><draw:image xlink:href="Pictures/c9c034db9de62557bc0dae9e6b524c97.png" xlink:type="simple" xlink:show="embed" xlink:actuate="onLoad"/></draw:frame></text:p>
        </text:list-item>
        <text:list-item>
          <text:p text:style-name="Numbering_20_1_Content"> Nun erfolgen die ersten Installationsschritte:<text:line-break/>  <draw:frame draw:style-name="media" draw:name="17" text:anchor-type="as-char" draw:z-index="17" svg:width="10.583333333333cm" svg:height="5.3061643835616cm"><draw:image xlink:href="Pictures/4c0cc72a7990929929352d0ace6c4cb9.png" xlink:type="simple" xlink:show="embed" xlink:actuate="onLoad"/></draw:frame><text:line-break/>  Nach dem Betriebsystemupdate und der Installation des WLAN-Hotspot muss der Raspberry neu gestartet werden. Das macht die Software selbst.<text:line-break/>  <draw:frame draw:style-name="media" draw:name="18" text:anchor-type="as-char" draw:z-index="18" svg:width="10.583333333333cm" svg:height="3.1029668411867cm"><draw:image xlink:href="Pictures/bd2de12eae220bc77a63ce80fe427a42.png" xlink:type="simple" xlink:show="embed" xlink:actuate="onLoad"/></draw:frame></text:p>
        </text:list-item>
        <text:list-item>
          <text:p text:style-name="Numbering_20_1_Content"> Nun bitte wieder per SSH einloggen und die Installation forsetzen mit </text:p>
          <text:p text:style-name="Preformatted_20_Text">./NFB_Installation</text:p>
        </text:list-item>
        <text:list-item>
          <text:p text:style-name="Numbering_20_1_Content"> Die Installation des Hotspot wird fortgesetzt.<text:line-break/>  <draw:frame draw:style-name="media" draw:name="19" text:anchor-type="as-char" draw:z-index="19" svg:width="10.583333333333cm" svg:height="4.2424568965517cm"><draw:image xlink:href="Pictures/dc7a8fd304fde0184f76211c4ae3cb9a.png" xlink:type="simple" xlink:show="embed" xlink:actuate="onLoad"/></draw:frame><text:line-break/>  Der Webserver wird heruntergeladen und installiert.<text:line-break/>  <draw:frame draw:style-name="media" draw:name="20" text:anchor-type="as-char" draw:z-index="20" svg:width="10.583333333333cm" svg:height="4.2424568965517cm"><draw:image xlink:href="Pictures/61af01867cfb997abda2766caeccef15.png" xlink:type="simple" xlink:show="embed" xlink:actuate="onLoad"/></draw:frame><text:line-break/>  Die Inhalte (die Notfallbox-Software) wird heruntergeladen und installiert.<text:line-break/>  <draw:frame draw:style-name="media" draw:name="21" text:anchor-type="as-char" draw:z-index="21" svg:width="10.583333333333cm" svg:height="3.066199376947cm"><draw:image xlink:href="Pictures/f7fecef3cc70094b0740110f885abdaa.png" xlink:type="simple" xlink:show="embed" xlink:actuate="onLoad"/></draw:frame></text:p>
        </text:list-item>
        <text:list-item>
          <text:p text:style-name="Numbering_20_1_Content_Last"> Mit der Schlussmeldung ist die Notfallbox fertig installiert. Diese wird - nach dem Klicken auf „OK“ noch einmal final neu gestartet.<text:line-break/>  <draw:frame draw:style-name="media" draw:name="22" text:anchor-type="as-char" draw:z-index="22" svg:width="10.583333333333cm" svg:height="4.1485639158576cm"><draw:image xlink:href="Pictures/b099b2eb6fb3a7f0671a1718b3c86e2c.png" xlink:type="simple" xlink:show="embed" xlink:actuate="onLoad"/></draw:frame></text:p>
        </text:list-item>
      </text:list>
      <text:h text:style-name="Heading_20_3" text:outline-level="3"><text:bookmark-start text:name="__RefHeading___standard-einstellungen_nach_der_installation_6"/><text:bookmark-start text:name="standard-einstellungen_nach_der_installation"/>Standard-Einstellungen nach der Installation<text:bookmark-end text:name="__RefHeading___standard-einstellungen_nach_der_installation_6"/><text:bookmark-end text:name="standard-einstellungen_nach_der_installation"/></text:h>
      <text:p text:style-name="Text_20_body">Die Notfallbox Mini weisst nach der Installation immer folgende Standard-Einstellungen auf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Grund-Einstellung</text:p>
          </table:table-cell>
          <table:table-cell office:value-type="string" table:style-name="tableheader">
            <text:p text:style-name="Table_20_Heading">Erklärung</text:p>
          </table:table-cell>
        </table:table-row>
        <table:table-row>
          <table:table-cell office:value-type="string" table:style-name="tablecell">
            <text:p text:style-name="tablealignleft">Name in der Web-Oberfläche</text:p>
          </table:table-cell>
          <table:table-cell office:value-type="string" table:style-name="tablecell" table:number-columns-spanned="2">
            <text:p text:style-name="tablealignleft">Testbetrieb</text:p>
          </table:table-cell>
          <table:covered-table-cell/>
        </table:table-row>
        <table:table-row>
          <table:table-cell office:value-type="string" table:style-name="tablecell">
            <text:p text:style-name="tablealignleft">Angezeigter Standort in der Web-Oberfläche</text:p>
          </table:table-cell>
          <table:table-cell office:value-type="string" table:style-name="tablecell" table:number-columns-spanned="2">
            <text:p text:style-name="tablealignleft">Teststandort</text:p>
          </table:table-cell>
          <table:covered-table-cell/>
        </table:table-row>
        <table:table-row>
          <table:table-cell office:value-type="string" table:style-name="tablecell">
            <text:p text:style-name="tablealignleft">Wireless Access Point (WAP)</text:p>
          </table:table-cell>
          <table:table-cell office:value-type="string" table:style-name="tablecell" table:number-columns-spanned="2">
            <text:p text:style-name="tablealignleft">aktiviert</text:p>
          </table:table-cell>
          <table:covered-table-cell/>
        </table:table-row>
        <table:table-row>
          <table:table-cell office:value-type="string" table:style-name="tablecell">
            <text:p text:style-name="tablealignleft">SSID des WAP</text:p>
          </table:table-cell>
          <table:table-cell office:value-type="string" table:style-name="tablecell">
            <text:p text:style-name="tablealignleft">Notfallbox-xxyyzz</text:p>
          </table:table-cell>
          <table:table-cell office:value-type="string" table:style-name="tablecell">
            <text:p text:style-name="tablealignleft">xxyyzz = automatisch vergebener 6-stelliger Hex-Code (<text:span text:style-name="">1</text:span>)</text:p>
          </table:table-cell>
        </table:table-row>
        <table:table-row>
          <table:table-cell office:value-type="string" table:style-name="tablecell">
            <text:p text:style-name="tablealignleft">Name des verwendeten Wlan-Interfaces</text:p>
          </table:table-cell>
          <table:table-cell office:value-type="string" table:style-name="tablecell" table:number-columns-spanned="2">
            <text:p text:style-name="tablealignleft">wlan0</text:p>
          </table:table-cell>
          <table:covered-table-cell/>
        </table:table-row>
        <table:table-row>
          <table:table-cell office:value-type="string" table:style-name="tablecell">
            <text:p text:style-name="tablealignleft">Kurznachrichten-Dienst</text:p>
          </table:table-cell>
          <table:table-cell office:value-type="string" table:style-name="tablecell" table:number-columns-spanned="2">
            <text:p text:style-name="tablealignleft">Nicht aktiviert</text:p>
          </table:table-cell>
          <table:covered-table-cell/>
        </table:table-row>
        <table:table-row>
          <table:table-cell office:value-type="string" table:style-name="tablecell">
            <text:p text:style-name="tablealignleft">Cloud-Dienst</text:p>
          </table:table-cell>
          <table:table-cell office:value-type="string" table:style-name="tablecell" table:number-columns-spanned="2">
            <text:p text:style-name="tablealignleft">Nicht aktiviert</text:p>
          </table:table-cell>
          <table:covered-table-cell/>
        </table:table-row>
        <table:table-row>
          <table:table-cell office:value-type="string" table:style-name="tablecell">
            <text:p text:style-name="tablealignleft">Android-APK</text:p>
          </table:table-cell>
          <table:table-cell office:value-type="string" table:style-name="tablecell" table:number-columns-spanned="2">
            <text:p text:style-name="tablealignleft">0 Dateien (Nicht aktiv)</text:p>
          </table:table-cell>
          <table:covered-table-cell/>
        </table:table-row>
        <table:table-row>
          <table:table-cell office:value-type="string" table:style-name="tablecell">
            <text:p text:style-name="tablealignleft">OSM-Karten</text:p>
          </table:table-cell>
          <table:table-cell office:value-type="string" table:style-name="tablecell" table:number-columns-spanned="2">
            <text:p text:style-name="tablealignleft">0 Dateien (Nicht aktiv)</text:p>
          </table:table-cell>
          <table:covered-table-cell/>
        </table:table-row>
        <table:table-row>
          <table:table-cell office:value-type="string" table:style-name="tablecell">
            <text:p text:style-name="tablealignleft">Kiwix-Datenbanken</text:p>
          </table:table-cell>
          <table:table-cell office:value-type="string" table:style-name="tablecell" table:number-columns-spanned="2">
            <text:p text:style-name="tablealignleft">WikiMed</text:p>
          </table:table-cell>
          <table:covered-table-cell/>
        </table:table-row>
        <table:table-row>
          <table:table-cell office:value-type="string" table:style-name="tablecell">
            <text:p text:style-name="tablealignleft">PDF-Dateien</text:p>
          </table:table-cell>
          <table:table-cell office:value-type="string" table:style-name="tablecell" table:number-columns-spanned="2">
            <text:p text:style-name="tablealignleft">mehrer Erste-Hilfe Anleitungen sowie eine Liste von Trinkwasserquellen in der BRD</text:p>
          </table:table-cell>
          <table:covered-table-cell/>
        </table:table-row>
        <table:table-row>
          <table:table-cell office:value-type="string" table:style-name="tablecell">
            <text:p text:style-name="tablealignleft">Passwort Linux-Benutzer <text:span text:style-name="Strong_20_Emphasis">notfallbox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  <table:table-row>
          <table:table-cell office:value-type="string" table:style-name="tablecell">
            <text:p text:style-name="tablealignleft">Passwort für den Admin des <text:span text:style-name="Strong_20_Emphasis">Kurznachrichten-Dienstes</text:span></text:p>
          </table:table-cell>
          <table:table-cell office:value-type="string" table:style-name="tablecell" table:number-columns-spanned="2">
            <text:p text:style-name="tablealignleft">notfallbox</text:p>
          </table:table-cell>
          <table:covered-table-cell/>
        </table:table-row>
      </table:table>
      <text:p text:style-name="Text_20_body">Fußnoten:<text:line-break/>
<text:span text:style-name="">1</text:span></text:p>
      <text:h text:style-name="Heading_20_3" text:outline-level="3"><text:bookmark-start text:name="__RefHeading___anpassung_der_einstellungen_auf_persoenliche_beduerfnisse_7"/><text:bookmark-start text:name="anpassung_der_einstellungen_auf_persoenliche_beduerfnisse"/>Anpassung der Einstellungen auf persönliche Bedürfnisse<text:bookmark-end text:name="__RefHeading___anpassung_der_einstellungen_auf_persoenliche_beduerfnisse_7"/><text:bookmark-end text:name="anpassung_der_einstellungen_auf_persoenliche_beduerfnisse"/></text:h>
      <text:p text:style-name="Text_20_body">Des geschieht über das <text:span text:style-name="Source_20_Text">Setup</text:span>, welches <text:a xlink:type="simple" xlink:href="https://notfallbox.info/doku.php?id=nfb:mini:verwaltung:setup" text:style-name="Internet_20_link" text:visited-style-name="Visited_20_Internet_20_Link">HIER</text:a> beschrieben wi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1T22::29:13</meta:creation-date>
    <dc:creator>Generated</dc:creator>
    <dc:date>2026-08-21T22::29:13</dc:date>
    <dc:language>en-US</dc:language>
    <meta:editing-cycles>1</meta:editing-cycles>
    <meta:editing-duration>PT0S</meta:editing-duration>
    <dc:title>nfb:mini:installation:menue</dc:title>
  </office:meta>
</office:document-meta>
</file>