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1928a40cd0ea2d6c0a624a350a1291.jpg"/>
  <manifest:file-entry manifest:media-type="image/png" manifest:full-path="Pictures/cb4740244b12674d5045b366eb37559f.png"/>
  <manifest:file-entry manifest:media-type="image/png" manifest:full-path="Pictures/5100efca4a6120e1f2a813a6aea33161.png"/>
  <manifest:file-entry manifest:media-type="image/png" manifest:full-path="Pictures/f0b206cfedb6d68860339e7dec996906.png"/>
  <manifest:file-entry manifest:media-type="image/png" manifest:full-path="Pictures/8c055d39ac96f650ccfe4f2869e69374.png"/>
  <manifest:file-entry manifest:media-type="image/png" manifest:full-path="Pictures/9cf9fb9c254a81a7e6ab86537b8eafeb.png"/>
  <manifest:file-entry manifest:media-type="image/png" manifest:full-path="Pictures/e9ed34fa87c12e83f039760a21e15a12.png"/>
  <manifest:file-entry manifest:media-type="image/png" manifest:full-path="Pictures/ede59f2a338769e976336af0f0c3cccd.png"/>
  <manifest:file-entry manifest:media-type="image/png" manifest:full-path="Pictures/7fa3ceb4d180251dc55daea80ed55750.png"/>
  <manifest:file-entry manifest:media-type="image/png" manifest:full-path="Pictures/af4e561ce97c227e4b7d6b7d6802b06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mini:installation:image"/><text:bookmark-start text:name="__RefHeading___notfallbox_miniinstallation_per_image_1"/><text:bookmark-start text:name="notfallbox_miniinstallation_per_image"/>Notfallbox Mini: Installation per Image<text:bookmark-end text:name="__RefHeading___notfallbox_miniinstallation_per_image_1"/><text:bookmark-end text:name="notfallbox_miniinstallation_per_image"/></text:h>
      <text:p text:style-name="Text_20_body"><draw:frame draw:style-name="mediaright" draw:name="0" text:anchor-type="paragraph" draw:z-index="0" svg:width="2.6458333333333cm" style:rel-width="100%" svg:height="3.0511524822695cm" style:rel-height="scale"><draw:image xlink:href="Pictures/1f1928a40cd0ea2d6c0a624a350a1291.jp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u hast keine Erfahrung mit Linux? Du hast keine Lust auf langes Herumgetippere? Du möchtest schnell Ergebnisse erzielen? Dann bist Du in der Installation über ein komplettes Image vollkommen richtig. Hier erhältst Du nach kurzer Wartezeit ein voll-funktionsfähiges System.</text:p>
          </table:table-cell>
        </table:table-row>
      </table:table>
      <text:h text:style-name="Heading_20_3" text:outline-level="3"><text:bookmark-start text:name="__RefHeading___schreiben_des_images_2"/><text:bookmark-start text:name="schreiben_des_images"/>Schreiben des Images<text:bookmark-end text:name="__RefHeading___schreiben_des_images_2"/><text:bookmark-end text:name="schreiben_des_images"/></text:h>
      <text:list text:style-name="Numbering_20_1" text:continue-numbering="false">
        <text:list-item>
          <text:p text:style-name="Numbering_20_1_Content_First"> Das gewünschte Image herunterladen - <text:a xlink:type="simple" xlink:href="https://notfallbox.info/doku.php?id=nfb:alle:download" text:style-name="Internet_20_link" text:visited-style-name="Visited_20_Internet_20_Link">siehe hier!</text:a></text:p>
        </text:list-item>
        <text:list-item>
          <text:p text:style-name="Numbering_20_1_Content"> Den <text:a xlink:type="simple" xlink:href="https://www.raspberrypi.com/software/" text:style-name="Internet_20_link" text:visited-style-name="Visited_20_Internet_20_Link">Raspberry PI Imager</text:a> für das eigene Betriebssystem herunterladen, installieren und starten.</text:p>
        </text:list-item>
        <text:list-item>
          <text:p text:style-name="Numbering_20_1_Content"> Raspberry PI-Typ auswählen, OS auswählen:<text:line-break/>  <draw:frame draw:style-name="media" draw:name="1" text:anchor-type="as-char" draw:z-index="1" svg:width="10.583333333333cm" svg:height="7.9570987654321cm"><draw:image xlink:href="Pictures/cb4740244b12674d5045b366eb37559f.png" xlink:type="simple" xlink:show="embed" xlink:actuate="onLoad"/></draw:frame><text:line-break/>  <text:span text:style-name="Source_20_Text">Use custom</text:span> auswählen<text:line-break/>  <draw:frame draw:style-name="media" draw:name="2" text:anchor-type="as-char" draw:z-index="2" svg:width="10.583333333333cm" svg:height="7.9570987654321cm"><draw:image xlink:href="Pictures/5100efca4a6120e1f2a813a6aea33161.png" xlink:type="simple" xlink:show="embed" xlink:actuate="onLoad"/></draw:frame><text:line-break/>  Image-Datei von der Festplatte auswählen:<text:line-break/>  <draw:frame draw:style-name="media" draw:name="3" text:anchor-type="as-char" draw:z-index="3" svg:width="10.583333333333cm" svg:height="7.2367117117117cm"><draw:image xlink:href="Pictures/f0b206cfedb6d68860339e7dec996906.png" xlink:type="simple" xlink:show="embed" xlink:actuate="onLoad"/></draw:frame><text:line-break/>  SD-Karte oder USB-Speicher auswählen und WEITER klicken:<text:line-break/>  <draw:frame draw:style-name="media" draw:name="4" text:anchor-type="as-char" draw:z-index="4" svg:width="10.583333333333cm" svg:height="7.9570987654321cm"><draw:image xlink:href="Pictures/8c055d39ac96f650ccfe4f2869e69374.png" xlink:type="simple" xlink:show="embed" xlink:actuate="onLoad"/></draw:frame><text:line-break/>  Die OS-Anpassungen NICHT bearbeiten und NICHT auswählen:<text:line-break/>  <draw:frame draw:style-name="media" draw:name="5" text:anchor-type="as-char" draw:z-index="5" svg:width="10.583333333333cm" svg:height="7.9570987654321cm"><draw:image xlink:href="Pictures/9cf9fb9c254a81a7e6ab86537b8eafeb.png" xlink:type="simple" xlink:show="embed" xlink:actuate="onLoad"/></draw:frame><text:line-break/>  Sicherheitsabfrage bestätigen, bei Linux Root-passwort eingeben:<text:line-break/>  <draw:frame draw:style-name="media" draw:name="6" text:anchor-type="as-char" draw:z-index="6" svg:width="10.583333333333cm" svg:height="7.9570987654321cm"><draw:image xlink:href="Pictures/e9ed34fa87c12e83f039760a21e15a12.png" xlink:type="simple" xlink:show="embed" xlink:actuate="onLoad"/></draw:frame></text:p>
        </text:list-item>
        <text:list-item>
          <text:p text:style-name="Numbering_20_1_Content"> Nun wird das zuvor gespeicherte Notfallbox-Image vom eigenen Computer und auf die Speicherkarte / den USB-Stick geschrieben.<text:line-break/>  <draw:frame draw:style-name="media" draw:name="7" text:anchor-type="as-char" draw:z-index="7" svg:width="10.583333333333cm" svg:height="7.9570987654321cm"><draw:image xlink:href="Pictures/ede59f2a338769e976336af0f0c3cccd.png" xlink:type="simple" xlink:show="embed" xlink:actuate="onLoad"/></draw:frame><text:line-break/>  <draw:frame draw:style-name="media" draw:name="8" text:anchor-type="as-char" draw:z-index="8" svg:width="10.583333333333cm" svg:height="7.9570987654321cm"><draw:image xlink:href="Pictures/7fa3ceb4d180251dc55daea80ed55750.png" xlink:type="simple" xlink:show="embed" xlink:actuate="onLoad"/></draw:frame></text:p>
        </text:list-item>
        <text:list-item>
          <text:p text:style-name="Numbering_20_1_Content_Last"> Nach dem Ende die Speicherkarte / den USB-Stick vom Programmiercomputer entfernen (wurde automatisch ausgeworfen) und in den PI einsetzen.<text:line-break/>  <draw:frame draw:style-name="media" draw:name="9" text:anchor-type="as-char" draw:z-index="9" svg:width="10.583333333333cm" svg:height="7.9570987654321cm"><draw:image xlink:href="Pictures/af4e561ce97c227e4b7d6b7d6802b06d.png" xlink:type="simple" xlink:show="embed" xlink:actuate="onLoad"/></draw:frame></text:p>
        </text:list-item>
      </text:list>
      <text:h text:style-name="Heading_20_3" text:outline-level="3"><text:bookmark-start text:name="__RefHeading___erster_start_3"/><text:bookmark-start text:name="erster_start"/>Erster Start<text:bookmark-end text:name="__RefHeading___erster_start_3"/><text:bookmark-end text:name="erster_start"/></text:h>
      <text:list text:style-name="Numbering_20_1" text:continue-numbering="false">
        <text:list-item>
          <text:p text:style-name="Numbering_20_1_Content_First"> Wenn Verwendet: USB-WLAN-Dongle am USB-Port einstecken (<text:span text:style-name="Strong_20_Emphasis">Wichtig</text:span>, sonst kann dieser nicht erkannt werden).</text:p>
        </text:list-item>
        <text:list-item>
          <text:p text:style-name="Numbering_20_1_Content"> Strom am dafür vorgesehenen USB-Port anstecken</text:p>
        </text:list-item>
        <text:list-item>
          <text:p text:style-name="Numbering_20_1_Content"> Beobachten, ob und wie auf dem PI die grüne LED reagiert: PI Zero x &amp; 5: LED leuchtet kontinuierlich / PI 1-4: LED leuchtet nicht mehr bzw. blinkt wenn auf dem Medium gelesen/geschrieben wird.</text:p>
        </text:list-item>
        <text:list-item>
          <text:p text:style-name="Numbering_20_1_Content"> Am hauseigenen Router einen Blick auf das Netzwerk werfen. Sobald dort eine „notfallbox“ auftaucht, die IP-Adresse notieren (z.B. 192.168.42.23). Beim ersten Start dem PI (je nach Modell) bitte schon 5 Minuten Zeit geben! Er muss noch einiges erkennen und einrichten. Bei allen späteren Starts/Restarts geht es dann wesentlich schneller.</text:p>
        </text:list-item>
        <text:list-item>
          <text:p text:style-name="Numbering_20_1_Content"> Die Notfallbox Mini sollte nun im Browser auf einem Client im gleichen Netzwerk unter der zuvor notierten Adresse aufrufbar sein.</text:p>
        </text:list-item>
        <text:list-item>
          <text:p text:style-name="Numbering_20_1_Content"> Der Notfallbox-eigene SSH-Client wird im Browser unter <text:a xlink:type="simple" xlink:href="https://10.0.0.1:6175" text:style-name="Internet_20_link" text:visited-style-name="Visited_20_Internet_20_Link">https://10.0.0.1:6175</text:a> gestartet. Es kann auch die IP-Adresse des LAN-Ports (soweit vorhanden) verwendet werden.</text:p>
        </text:list-item>
        <text:list-item>
          <text:p text:style-name="Numbering_20_1_Content"> Beim ersten Login die Fehlermeldung bezüglich des SSH-Zertifikates ignorieren bzw. akzeptieren</text:p>
        </text:list-item>
        <text:list-item>
          <text:p text:style-name="Numbering_20_1_Content"> login: <text:span text:style-name="Source_20_Text">notfallbox</text:span></text:p>
        </text:list-item>
        <text:list-item>
          <text:p text:style-name="Numbering_20_1_Content_Last"> password: <text:span text:style-name="Source_20_Text">notfallbox</text:span></text:p>
        </text:list-item>
      </text:list>
      <text:h text:style-name="Heading_20_3" text:outline-level="3"><text:bookmark-start text:name="__RefHeading___standard-einstellungen_nach_der_installation_4"/><text:bookmark-start text:name="standard-einstellungen_nach_der_installation"/>Standard-Einstellungen nach der Installation<text:bookmark-end text:name="__RefHeading___standard-einstellungen_nach_der_installation_4"/><text:bookmark-end text:name="standard-einstellungen_nach_der_installation"/></text:h>
      <text:p text:style-name="Text_20_body">Die Notfallbox M wird immer mit folgenden Standard-Einstellungen installiert:</text:p>
      <table:table table:style-name="Table">
        <table:table-column/>
        <table:table-column/>
        <table:table-column/>
        <table:table-row>
          <table:table-cell office:value-type="string" table:style-name="tableheader">
            <text:p text:style-name="Table_20_Heading">Beschreibung</text:p>
          </table:table-cell>
          <table:table-cell office:value-type="string" table:style-name="tableheader">
            <text:p text:style-name="Table_20_Heading">Grund-Einstellung</text:p>
          </table:table-cell>
          <table:table-cell office:value-type="string" table:style-name="tableheader">
            <text:p text:style-name="Table_20_Heading">Erklärung</text:p>
          </table:table-cell>
        </table:table-row>
        <table:table-row>
          <table:table-cell office:value-type="string" table:style-name="tablecell">
            <text:p text:style-name="tablealignleft">Name in der Web-Oberfläche</text:p>
          </table:table-cell>
          <table:table-cell office:value-type="string" table:style-name="tablecell" table:number-columns-spanned="2">
            <text:p text:style-name="tablealignleft">Testbetrieb</text:p>
          </table:table-cell>
          <table:covered-table-cell/>
        </table:table-row>
        <table:table-row>
          <table:table-cell office:value-type="string" table:style-name="tablecell">
            <text:p text:style-name="tablealignleft">Angezeigter Standort in der Web-Oberfläche</text:p>
          </table:table-cell>
          <table:table-cell office:value-type="string" table:style-name="tablecell" table:number-columns-spanned="2">
            <text:p text:style-name="tablealignleft">Teststandort</text:p>
          </table:table-cell>
          <table:covered-table-cell/>
        </table:table-row>
        <table:table-row>
          <table:table-cell office:value-type="string" table:style-name="tablecell">
            <text:p text:style-name="tablealignleft">Wireless Access Point (WAP)</text:p>
          </table:table-cell>
          <table:table-cell office:value-type="string" table:style-name="tablecell" table:number-columns-spanned="2">
            <text:p text:style-name="tablealignleft">aktiviert</text:p>
          </table:table-cell>
          <table:covered-table-cell/>
        </table:table-row>
        <table:table-row>
          <table:table-cell office:value-type="string" table:style-name="tablecell">
            <text:p text:style-name="tablealignleft">SSID des WAP</text:p>
          </table:table-cell>
          <table:table-cell office:value-type="string" table:style-name="tablecell">
            <text:p text:style-name="tablealignleft">Notfallbox-xxyyzz</text:p>
          </table:table-cell>
          <table:table-cell office:value-type="string" table:style-name="tablecell">
            <text:p text:style-name="tablealignleft">xxyyzz = automatisch vergebener 6-stelliger Hex-Code (<text:span text:style-name="">1</text:span>)</text:p>
          </table:table-cell>
        </table:table-row>
        <table:table-row>
          <table:table-cell office:value-type="string" table:style-name="tablecell">
            <text:p text:style-name="tablealignleft">Name des verwendeten Wlan-Interfaces</text:p>
          </table:table-cell>
          <table:table-cell office:value-type="string" table:style-name="tablecell" table:number-columns-spanned="2">
            <text:p text:style-name="tablealignleft">wlan0</text:p>
          </table:table-cell>
          <table:covered-table-cell/>
        </table:table-row>
        <table:table-row>
          <table:table-cell office:value-type="string" table:style-name="tablecell">
            <text:p text:style-name="tablealignleft">Kurznachrichten-Dienst</text:p>
          </table:table-cell>
          <table:table-cell office:value-type="string" table:style-name="tablecell" table:number-columns-spanned="2">
            <text:p text:style-name="tablealignleft">Nicht aktiviert</text:p>
          </table:table-cell>
          <table:covered-table-cell/>
        </table:table-row>
        <table:table-row>
          <table:table-cell office:value-type="string" table:style-name="tablecell">
            <text:p text:style-name="tablealignleft">Cloud-Dienst</text:p>
          </table:table-cell>
          <table:table-cell office:value-type="string" table:style-name="tablecell" table:number-columns-spanned="2">
            <text:p text:style-name="tablealignleft">Nicht aktiviert</text:p>
          </table:table-cell>
          <table:covered-table-cell/>
        </table:table-row>
        <table:table-row>
          <table:table-cell office:value-type="string" table:style-name="tablecell">
            <text:p text:style-name="tablealignleft">Android-APK</text:p>
          </table:table-cell>
          <table:table-cell office:value-type="string" table:style-name="tablecell" table:number-columns-spanned="2">
            <text:p text:style-name="tablealignleft">0 Dateien (Nicht aktiv)</text:p>
          </table:table-cell>
          <table:covered-table-cell/>
        </table:table-row>
        <table:table-row>
          <table:table-cell office:value-type="string" table:style-name="tablecell">
            <text:p text:style-name="tablealignleft">OSM-Karten</text:p>
          </table:table-cell>
          <table:table-cell office:value-type="string" table:style-name="tablecell" table:number-columns-spanned="2">
            <text:p text:style-name="tablealignleft">0 Dateien (Nicht aktiv)</text:p>
          </table:table-cell>
          <table:covered-table-cell/>
        </table:table-row>
        <table:table-row>
          <table:table-cell office:value-type="string" table:style-name="tablecell">
            <text:p text:style-name="tablealignleft">Kiwix-Datenbanken</text:p>
          </table:table-cell>
          <table:table-cell office:value-type="string" table:style-name="tablecell" table:number-columns-spanned="2">
            <text:p text:style-name="tablealignleft">WikiMed</text:p>
          </table:table-cell>
          <table:covered-table-cell/>
        </table:table-row>
        <table:table-row>
          <table:table-cell office:value-type="string" table:style-name="tablecell">
            <text:p text:style-name="tablealignleft">PDF-Dateien</text:p>
          </table:table-cell>
          <table:table-cell office:value-type="string" table:style-name="tablecell" table:number-columns-spanned="2">
            <text:p text:style-name="tablealignleft">6 verschiedene Erste-Hilfe Anleitungen</text:p>
          </table:table-cell>
          <table:covered-table-cell/>
        </table:table-row>
        <table:table-row>
          <table:table-cell office:value-type="string" table:style-name="tablecell">
            <text:p text:style-name="tablealignleft">Passwort Linux-Benutzer <text:span text:style-name="Strong_20_Emphasis">notfallbox</text:span></text:p>
          </table:table-cell>
          <table:table-cell office:value-type="string" table:style-name="tablecell" table:number-columns-spanned="2">
            <text:p text:style-name="tablealignleft">notfallbox</text:p>
          </table:table-cell>
          <table:covered-table-cell/>
        </table:table-row>
        <table:table-row>
          <table:table-cell office:value-type="string" table:style-name="tablecell">
            <text:p text:style-name="tablealignleft">Passwort für den Admin des <text:span text:style-name="Strong_20_Emphasis">Kurznachrichten-Dienstes</text:span></text:p>
          </table:table-cell>
          <table:table-cell office:value-type="string" table:style-name="tablecell" table:number-columns-spanned="2">
            <text:p text:style-name="tablealignleft">notfallbox</text:p>
          </table:table-cell>
          <table:covered-table-cell/>
        </table:table-row>
      </table:table>
      <text:p text:style-name="Text_20_body">Fußnoten:<text:line-break/>
<text:span text:style-name="">1</text:span></text:p>
      <text:h text:style-name="Heading_20_3" text:outline-level="3"><text:bookmark-start text:name="__RefHeading___anpassung_der_einstellungen_auf_persoenliche_beduerfnisse_5"/><text:bookmark-start text:name="anpassung_der_einstellungen_auf_persoenliche_beduerfnisse"/>Anpassung der Einstellungen auf persönliche Bedürfnisse<text:bookmark-end text:name="__RefHeading___anpassung_der_einstellungen_auf_persoenliche_beduerfnisse_5"/><text:bookmark-end text:name="anpassung_der_einstellungen_auf_persoenliche_beduerfnisse"/></text:h>
      <text:p text:style-name="Text_20_body">Des geschieht über das <text:span text:style-name="Source_20_Text">Setup</text:span>, welches <text:a xlink:type="simple" xlink:href="https://notfallbox.info/doku.php?id=nfb:mini:verwaltung:setup" text:style-name="Internet_20_link" text:visited-style-name="Visited_20_Internet_20_Link">HIER</text:a> beschrieben wi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10::51:57</meta:creation-date>
    <dc:creator>Generated</dc:creator>
    <dc:date>2026-09-08T10::51:57</dc:date>
    <dc:language>en-US</dc:language>
    <meta:editing-cycles>1</meta:editing-cycles>
    <meta:editing-duration>PT0S</meta:editing-duration>
    <dc:title>nfb:mini:installation:image</dc:title>
  </office:meta>
</office:document-meta>
</file>