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23aba40ee67497b671b4639300c4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telefon"/><text:bookmark-start text:name="__RefHeading___notfallbox_minibenutzer-funktionen_08_1"/><text:bookmark-start text:name="notfallbox_minibenutzer-funktionen_08"/>Notfallbox Mini: Benutzer-Funktionen 08<text:bookmark-end text:name="__RefHeading___notfallbox_minibenutzer-funktionen_08_1"/><text:bookmark-end text:name="notfallbox_minibenutzer-funktionen_08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info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notfunk2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wichtige_telefonnummern_2"/><text:bookmark-start text:name="wichtige_telefonnummern"/>Wichtige Telefonnummern<text:bookmark-end text:name="__RefHeading___wichtige_telefonnummern_2"/><text:bookmark-end text:name="wichtige_telefonnummern"/></text:h>
      <text:p text:style-name="Text_20_body">Dieser Bereich beinhaltet eine Liste von Telefonnummern, welche durch den Verwalter gepflegt und ergänzt werden können. Ab der Installation sind einige bundesweite Standard-Rufnummern vorhanden. Schliesslich muss nicht jede Krise oder Katastrophe mit dem Ausfall sämtlicher Telefonnetze einhergehen.
<draw:frame draw:style-name="media" draw:name="0" text:anchor-type="as-char" draw:z-index="0" svg:width="13.229166666667cm" svg:height="4.9507924335378cm"><draw:image xlink:href="Pictures/a923aba40ee67497b671b4639300c403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info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notfunk2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0::40:25</meta:creation-date>
    <dc:creator>Generated</dc:creator>
    <dc:date>2026-09-08T10::40:25</dc:date>
    <dc:language>en-US</dc:language>
    <meta:editing-cycles>1</meta:editing-cycles>
    <meta:editing-duration>PT0S</meta:editing-duration>
    <dc:title>nfb:mini:benutzer:funktionen:telefon</dc:title>
  </office:meta>
</office:document-meta>
</file>