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937b73fbec9a54ef1aaab7e5e9b5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startseite"/><text:bookmark-start text:name="__RefHeading___notfallbox_minibenutzer-funktionen_01_1"/><text:bookmark-start text:name="notfallbox_minibenutzer-funktionen_01"/>Notfallbox Mini: Benutzer-Funktionen 01<text:bookmark-end text:name="__RefHeading___notfallbox_minibenutzer-funktionen_01_1"/><text:bookmark-end text:name="notfallbox_minibenutzer-funktionen_01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menue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startseite_2"/><text:bookmark-start text:name="startseite"/>Startseite<text:bookmark-end text:name="__RefHeading___startseite_2"/><text:bookmark-end text:name="startseite"/></text:h>
      <text:p text:style-name="Text_20_body">Dies ist die erste Seite, welche ein Benutzer zu sehen bekommt, wenn er sich per WLAN mit der Notfallbox Mini verbindet und die Start-Adresse <text:span text:style-name="Strong_20_Emphasis"><text:a xlink:type="simple" xlink:href="http://10.0.0.1" text:style-name="Internet_20_link" text:visited-style-name="Visited_20_Internet_20_Link">http://10.0.0.1</text:a></text:span> im Browser eingibt.</text:p>
      <text:list text:style-name="Numbering_20_1" text:continue-numbering="false">
        <text:list-item>
          <text:p text:style-name="Numbering_20_1_Content_First"> Name der Notfallbox - Dieser kann durch den Verwalter festgelegt werden.<text:line-break/>  Der Button (drei horizontale Striche) ist universell und auf jeder Seite zu sehen resp. erreichbar.</text:p>
        </text:list-item>
        <text:list-item>
          <text:p text:style-name="Numbering_20_1_Content"> Infos und Offline-Hinweis<text:line-break/>  Informationen für den Nutzer der Notfallbox Mini sowie ein Hinweis darauf, dass diese Offline arbeitet.</text:p>
        </text:list-item>
        <text:list-item>
          <text:p text:style-name="Numbering_20_1_Content"> Ein paar universelle Regeln zur Nutzung der Notfallbox Mini.</text:p>
        </text:list-item>
        <text:list-item>
          <text:p text:style-name="Numbering_20_1_Content_Last"> In der Fußzeile wird der Standort der Notfallbox angegeben (Information festgelegt durch Verwalter) so dass man sich bei einem schlechten Empfang dem Standort nähern kann.<text:line-break/>  Weiterhin sieht man die IP-Adresse der Notfallbox Mini sowie die eigene IP-Adresse.</text:p>
        </text:list-item>
      </text:list>
      <text:p text:style-name="Text_20_body"><draw:frame draw:style-name="media" draw:name="0" text:anchor-type="as-char" draw:z-index="0" svg:width="13.229166666667cm" svg:height="6.811766034327cm"><draw:image xlink:href="Pictures/7e937b73fbec9a54ef1aaab7e5e9b5e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menu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00:10</meta:creation-date>
    <dc:creator>Generated</dc:creator>
    <dc:date>2026-09-08T14::00:10</dc:date>
    <dc:language>en-US</dc:language>
    <meta:editing-cycles>1</meta:editing-cycles>
    <meta:editing-duration>PT0S</meta:editing-duration>
    <dc:title>nfb:mini:benutzer:funktionen:startseite</dc:title>
  </office:meta>
</office:document-meta>
</file>