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7d5599f252069aa8adcf98842d50776.png"/>
  <manifest:file-entry manifest:media-type="image/png" manifest:full-path="Pictures/385172517b5f3e4a55bb6a0a8f98c8e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mini:benutzer:funktionen:pdf"/><text:bookmark-start text:name="__RefHeading___notfallbox_minibenutzer-funktionen_05_1"/><text:bookmark-start text:name="notfallbox_minibenutzer-funktionen_05"/>Notfallbox Mini: Benutzer-Funktionen 05<text:bookmark-end text:name="__RefHeading___notfallbox_minibenutzer-funktionen_05_1"/><text:bookmark-end text:name="notfallbox_minibenutzer-funktionen_05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mini:benutzer:funktionen:kiwix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notfunk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pdf-dateien_2"/><text:bookmark-start text:name="pdf-dateien"/>PDF-Dateien<text:bookmark-end text:name="__RefHeading___pdf-dateien_2"/><text:bookmark-end text:name="pdf-dateien"/></text:h>
      <text:p text:style-name="Text_20_body">Besondere Informationen (z.B. Erste Hilfe-Anleitungen) haben wir in Form von PDF-Dateien bereits mitgeliefert. Der Verwalter kann diese jederzeit ergänzen mit weiteren wichtigen PDF-Dateien.
<draw:frame draw:style-name="media" draw:name="0" text:anchor-type="as-char" draw:z-index="0" svg:width="13.229166666667cm" svg:height="7.0697152140673cm"><draw:image xlink:href="Pictures/c7d5599f252069aa8adcf98842d50776.png" xlink:type="simple" xlink:show="embed" xlink:actuate="onLoad"/></draw:frame><text:line-break/>
<draw:frame draw:style-name="media" draw:name="1" text:anchor-type="as-char" draw:z-index="1" svg:width="13.229166666667cm" svg:height="10.227835903084cm"><draw:image xlink:href="Pictures/385172517b5f3e4a55bb6a0a8f98c8e3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mini:benutzer:funktionen:kiwix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mini:benutzer:funktionen:notfunk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0::40:53</meta:creation-date>
    <dc:creator>Generated</dc:creator>
    <dc:date>2026-09-08T10::40:53</dc:date>
    <dc:language>en-US</dc:language>
    <meta:editing-cycles>1</meta:editing-cycles>
    <meta:editing-duration>PT0S</meta:editing-duration>
    <dc:title>nfb:mini:benutzer:funktionen:pdf</dc:title>
  </office:meta>
</office:document-meta>
</file>