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073afe47b79376049389817472a666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mini:benutzer:funktionen:notfunk2"/><text:bookmark-start text:name="__RefHeading___notfallbox_minibenutzer-funktionen_09_1"/><text:bookmark-start text:name="notfallbox_minibenutzer-funktionen_09"/>Notfallbox Mini: Benutzer-Funktionen 09<text:bookmark-end text:name="__RefHeading___notfallbox_minibenutzer-funktionen_09_1"/><text:bookmark-end text:name="notfallbox_minibenutzer-funktionen_09"/></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mini:benutzer:funktionen:telefon" text:style-name="Internet_20_link" text:visited-style-name="Visited_20_Internet_20_Link">⇐</text:a></text:p>
          </table:table-cell>
          <table:table-cell office:value-type="string" table:style-name="tablecell">
            <text:p text:style-name="tablealignleft"><text:a xlink:type="simple" xlink:href="https://notfallbox.info/doku.php?id=nfb:mini: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mini:benutzer:funktionen:sms" text:style-name="Internet_20_link" text:visited-style-name="Visited_20_Internet_20_Link">⇒</text:a></text:p>
          </table:table-cell>
        </table:table-row>
      </table:table>
      <text:h text:style-name="Heading_20_2" text:outline-level="2"><text:bookmark-start text:name="__RefHeading___notfall-_und_notfunkkanaele_2"/><text:bookmark-start text:name="notfall-_und_notfunkkanaele"/>Notfall- und Notfunkkanäle<text:bookmark-end text:name="__RefHeading___notfall-_und_notfunkkanaele_2"/><text:bookmark-end text:name="notfall-_und_notfunkkanaele"/></text:h>
      <text:p text:style-name="Text_20_body">Die Initiative <text:a xlink:type="simple" xlink:href="https://deutschland-funkt.de" text:style-name="Internet_20_link" text:visited-style-name="Visited_20_Internet_20_Link">Deutschland funkt! Bürgernotfunk für JEDERMANN</text:a> hat zusammen mit anderen Menschen zusammen in einem Workshop festgelegt, welche Funkkanäle in der Bundesrepublik Deutschland in einer Krise oder Katastrophe sinnvoll nutzbar sind. Es ging darum, alles zu vereinheitlichen, damit z.B. Menschen, welche sich gerade nicht zuhause aufhalten, im Falle des Falles dennoch Kontakt zu anderen Menschen per Funk aufnehmen können.</text:p>
      <text:p text:style-name="Text_20_body">Die Kanäle und Frequenzen sind für den Jedermannfunk ebenso wie für den Amateurfunkdienst aufgeführt.
<draw:frame draw:style-name="media" draw:name="0" text:anchor-type="as-char" draw:z-index="0" svg:width="13.229166666667cm" svg:height="5.1729433760684cm"><draw:image xlink:href="Pictures/f073afe47b79376049389817472a6668.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mini:benutzer:funktionen:telefon" text:style-name="Internet_20_link" text:visited-style-name="Visited_20_Internet_20_Link">⇐</text:a></text:p>
          </table:table-cell>
          <table:table-cell office:value-type="string" table:style-name="tablecell">
            <text:p text:style-name="tablealignleft"><text:a xlink:type="simple" xlink:href="https://notfallbox.info/doku.php?id=nfb:mini: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mini:benutzer:funktionen:sms"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3::56:17</meta:creation-date>
    <dc:creator>Generated</dc:creator>
    <dc:date>2026-09-08T13::56:17</dc:date>
    <dc:language>en-US</dc:language>
    <meta:editing-cycles>1</meta:editing-cycles>
    <meta:editing-duration>PT0S</meta:editing-duration>
    <dc:title>nfb:mini:benutzer:funktionen:notfunk2</dc:title>
  </office:meta>
</office:document-meta>
</file>