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114d5cebeab0b4d5617f9f6463ed85a.svg"/>
  <manifest:file-entry manifest:media-type="image/jpeg" manifest:full-path="Pictures/5e7ded2ff5c68afef4eb4c277438cec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maskottchen"/><text:bookmark-start text:name="__RefHeading___teirisch_gut_1"/><text:bookmark-start text:name="teirisch_gut"/>TEIRISCH GUT<text:bookmark-end text:name="__RefHeading___teirisch_gut_1"/><text:bookmark-end text:name="teirisch_gut"/></text:h>
      <text:p text:style-name="Text_20_body">Natürlich ist dieses Projekt nur so gut, wie sein Maskottchen. Und daher haben wir uns vor einer Weile schon eines zugelegt. </text:p>
      <text:p text:style-name="Text_20_body">Das zweite Maskottchen - der Kater Gary - ist uns leider abhanden gekommen. Wie das eben so ist mit den Katzen-Viecherln, ist er einfach fortgelaufen. Wir hängen der Theorie nach, dass er irgendwo ein nettes Kätzchen gefunden und mit ihr seinen Lebtag verbringen möchte.</text:p>
      <text:p text:style-name="Text_20_body">Unser drittes Maskottchen schliesslich mit Namen Rufus, hat eine neue Heimat gefunden: Er symbolisiert ab sofort unsere <text:a xlink:type="simple" xlink:href="https://deutschland-funkt.de/bake" text:style-name="Internet_20_link" text:visited-style-name="Visited_20_Internet_20_Link">Notfall-Bake</text:a>. Denn wo wäre ein vorlauter Kakadu besser aufgehoben, als bei einem Projekt, was Notrufe „in die Gegend schreit“? <draw:frame draw:style-name="media" draw:name="0" text:anchor-type="as-char" draw:z-index="0" svg:width="" svg:rel-width="100%" svg:height="0cm"><draw:image xlink:href="Pictures/6114d5cebeab0b4d5617f9f6463ed85a.svg" xlink:type="simple" xlink:show="embed" xlink:actuate="onLoad"/></draw:frame></text:p>
      <text:h text:style-name="Heading_20_2" text:outline-level="2"><text:bookmark-start text:name="__RefHeading___gerdi_2"/><text:bookmark-start text:name="gerdi"/>Gerdi<text:bookmark-end text:name="__RefHeading___gerdi_2"/><text:bookmark-end text:name="gerdi"/></text:h>
      <text:p text:style-name="Text_20_body">Gerdi ist unsere junge Berhardiner-Hündin. Sie bringt alles mit, was ein echter Bernhardiner im Einsatz mit sich trägt: Rettung, Hilfe, Wärme und Geborgenheit in der Not. Wie es sich für eine junge Hündin gehört, ist sie natürlich verspielt und noch lange nicht ausgewachsen. Das heisst: in ihrem Retterinnen-Leben kann noch viel passieren - und große Bernhardiner haben viel Platz in ihrem Rucksack und Fässchen <draw:frame draw:style-name="media" draw:name="1" text:anchor-type="as-char" draw:z-index="1" svg:width="" svg:rel-width="100%" svg:height="0cm"><draw:image xlink:href="Pictures/6114d5cebeab0b4d5617f9f6463ed85a.svg" xlink:type="simple" xlink:show="embed" xlink:actuate="onLoad"/></draw:frame>
<draw:frame draw:style-name="mediacenter" draw:name="2" text:anchor-type="paragraph" draw:z-index="2" svg:width="7.9375cm" style:rel-width="100%" svg:height="9.1534574468085cm" style:rel-height="scale"><draw:image xlink:href="Pictures/5e7ded2ff5c68afef4eb4c277438cec1.jpg" xlink:type="simple" xlink:show="embed" xlink:actuate="onLoad"/></draw:frame></text:p>
      <text:h text:style-name="Heading_20_2" text:outline-level="2"><text:bookmark-start text:name="__RefHeading___wer_hat_s_erfunden_3"/><text:bookmark-start text:name="wer_hat_s_erfunden"/>Wer hat's erfunden?<text:bookmark-end text:name="__RefHeading___wer_hat_s_erfunden_3"/><text:bookmark-end text:name="wer_hat_s_erfunden"/></text:h>
      <text:p text:style-name="Text_20_body">Die Zeichnung wurde von der Künstlerin Njoum erstellt und darf von uns mit Ihrer freundlichen Genehmigung EXKLUSIV genutzt werden. DANKE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0::47:37</meta:creation-date>
    <dc:creator>Generated</dc:creator>
    <dc:date>2026-09-08T10::47:37</dc:date>
    <dc:language>en-US</dc:language>
    <meta:editing-cycles>1</meta:editing-cycles>
    <meta:editing-duration>PT0S</meta:editing-duration>
    <dc:title>nfb:maskottchen</dc:title>
  </office:meta>
</office:document-meta>
</file>