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1928a40cd0ea2d6c0a624a350a129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info:video"/><text:bookmark-start text:name="__RefHeading___videos_zur_notfallbox_1"/><text:bookmark-start text:name="videos_zur_notfallbox"/>Videos zur Notfallbox<text:bookmark-end text:name="__RefHeading___videos_zur_notfallbox_1"/><text:bookmark-end text:name="videos_zur_notfallbox"/></text:h>
      <text:p text:style-name="Text_20_body"><draw:frame draw:style-name="mediaright" draw:name="0" text:anchor-type="paragraph" draw:z-index="0" svg:width="2.6458333333333cm" style:rel-width="100%" svg:height="3.0511524822695cm" style:rel-height="scale"><draw:image xlink:href="Pictures/1f1928a40cd0ea2d6c0a624a350a1291.jp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seinem <text:a xlink:type="simple" xlink:href="https://www.youtube.com/@Deutschland_funkt" text:style-name="Internet_20_link" text:visited-style-name="Visited_20_Internet_20_Link">YouToube-Kabal</text:a> veröffentlicht Guido, DJ1NG regelmässig Berichte, Vorträge, Gerätetests etc. welche mit dem Thema „Bürgernotfunk“ in Verbindung stehen - so natürlich auch zum Projekt der Notfallbox.</text:p>
          </table:table-cell>
        </table:table-row>
      </table:table>
      <text:list text:style-name="List_20_1" text:continue-numbering="false">
        <text:list-item>
          <text:p text:style-name="List_20_1_Content_First"> <text:a xlink:type="simple" xlink:href="https://youtu.be/apodEa5MDZY?feature=shared" text:style-name="Internet_20_link" text:visited-style-name="Visited_20_Internet_20_Link">Vorstellung des Systems der Notfallbox</text:a></text:p>
        </text:list-item>
        <text:list-item>
          <text:p text:style-name="List_20_1_Content"> <text:a xlink:type="simple" xlink:href="https://youtu.be/NatZ0fEqXt8?feature=shared" text:style-name="Internet_20_link" text:visited-style-name="Visited_20_Internet_20_Link">Im Ausseneinsatz: Der erste Aufbau einer Wettergeschützten Notfallbox</text:a></text:p>
        </text:list-item>
        <text:list-item>
          <text:p text:style-name="List_20_1_Content"> <text:a xlink:type="simple" xlink:href="https://youtu.be/1PpufckycJw?si=osEGQvJ_dET0O5WB" text:style-name="Internet_20_link" text:visited-style-name="Visited_20_Internet_20_Link">Update 06/2024</text:a></text:p>
        </text:list-item>
        <text:list-item>
          <text:p text:style-name="List_20_1_Content_Last"> <text:a xlink:type="simple" xlink:href="https://youtu.be/jjFtYT7b_9g?si=ZvGXkn8VZk_5Fifh" text:style-name="Internet_20_link" text:visited-style-name="Visited_20_Internet_20_Link">Eine nahezu verlustfreie WiFi-Antenne</text:a></text:p>
        </text:list-item>
      </text:list>
      <text:p text:style-name="Text_20_body">… weitere Videos werden folg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2T21::32:04</meta:creation-date>
    <dc:creator>Generated</dc:creator>
    <dc:date>2026-08-12T21::32:04</dc:date>
    <dc:language>en-US</dc:language>
    <meta:editing-cycles>1</meta:editing-cycles>
    <meta:editing-duration>PT0S</meta:editing-duration>
    <dc:title>nfb:info:video</dc:title>
  </office:meta>
</office:document-meta>
</file>