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jpeg" manifest:full-path="Pictures/11b23567173528a891f23c035f88754f.jpg"/>
  <manifest:file-entry manifest:media-type="image/jpeg" manifest:full-path="Pictures/31462a7f9cb6da2fba2a056bd5ea95c6.jpg"/>
  <manifest:file-entry manifest:media-type="image/jpeg" manifest:full-path="Pictures/30ed43ae8a18b2ea24d959e1ca831b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info:standort"/><text:bookmark-start text:name="__RefHeading___ein_standort_fuer_die_notfallbox_1"/><text:bookmark-start text:name="ein_standort_fuer_die_notfallbox"/>Ein Standort für die Notfallbox<text:bookmark-end text:name="__RefHeading___ein_standort_fuer_die_notfallbox_1"/><text:bookmark-end text:name="ein_standort_fuer_die_notfallbox"/></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atsächlich müssen wir darüber sprechen, da die Standortwahl unter zwei Gesichtspunkten getroffen werden muss:<text:line-break/>  - Bestmögliche Funkreichweite<text:line-break/>  - Wetterschutz, Erreichbarkeit, Diebstahlschutz</text:p>
          </table:table-cell>
        </table:table-row>
      </table:table>
      <text:h text:style-name="Heading_20_2" text:outline-level="2"><text:bookmark-start text:name="__RefHeading___funkreichweite_2"/><text:bookmark-start text:name="funkreichweite"/>Funkreichweite<text:bookmark-end text:name="__RefHeading___funkreichweite_2"/><text:bookmark-end text:name="funkreichweite"/></text:h>
      <text:p text:style-name="Text_20_body">Das Herzstück der Notfallbox ist der schon angesprochene Wireless Access Point (WAP). Dieser wird mit einer externen Antenne betrieben welche von Haus aus bessere Reichweiten als jede Smartphone-Antenne ermöglicht. Die Antenne muss grundsätzlich</text:p>
      <text:list text:style-name="List_20_1" text:continue-numbering="false">
        <text:list-item>
          <text:p text:style-name="List_20_1_Content_First"> so hoch wie möglich, und </text:p>
        </text:list-item>
        <text:list-item>
          <text:p text:style-name="List_20_1_Content"> mit soviel Rundumsicht wie möglich und</text:p>
        </text:list-item>
        <text:list-item>
          <text:p text:style-name="List_20_1_Content_Last"> mit sowenig Antennenkabel zwischen Notfallbox und Antenne, wie irgendwie möglich</text:p>
        </text:list-item>
      </text:list>
      <text:p text:style-name="Text_20_body">positioniert werden - egal, wo sich die Notfallbox selbst befindet. Man kann das Kabel zwischen der Antenne und der Notfallbox selbst zwar verlängern, riskiert dabei aber wiederum einen massiven Signalverlust!</text:p>
      <text:p text:style-name="Text_20_body">Beispiele für optimale Standorte aus funktechnischer Sicht (grün = GUT / rot = nicht gut)
<draw:frame draw:style-name="media" draw:name="1" text:anchor-type="as-char" draw:z-index="1" svg:width="5.2916666666667cm" style:rel-width="100%" svg:height="7.9335332333833cm" style:rel-height="scale"><draw:image xlink:href="Pictures/11b23567173528a891f23c035f88754f.jpg" xlink:type="simple" xlink:show="embed" xlink:actuate="onLoad"/></draw:frame>
<draw:frame draw:style-name="media" draw:name="2" text:anchor-type="as-char" draw:z-index="2" svg:width="5.2916666666667cm" style:rel-width="100%" svg:height="4.1085176085176cm" style:rel-height="scale"><draw:image xlink:href="Pictures/31462a7f9cb6da2fba2a056bd5ea95c6.jpg" xlink:type="simple" xlink:show="embed" xlink:actuate="onLoad"/></draw:frame>
<draw:frame draw:style-name="media" draw:name="3" text:anchor-type="as-char" draw:z-index="3" svg:width="5.2916666666667cm" style:rel-width="100%" svg:height="7.9693775100402cm" style:rel-height="scale"><draw:image xlink:href="Pictures/30ed43ae8a18b2ea24d959e1ca831b89.jpg" xlink:type="simple" xlink:show="embed" xlink:actuate="onLoad"/></draw:frame><text:line-break/>
Aber um das noch klarzumachen: DEN EINEN BESTEN STANDORT gibt es schlicht und ergreifend aus funktechnischer Sicht nicht. Daher gilt: <text:span text:style-name="Strong_20_Emphasis">AUSPROBIEREN</text:span></text:p>
      <text:h text:style-name="Heading_20_2" text:outline-level="2"><text:bookmark-start text:name="__RefHeading___externe_antenne_fuer_wifi_ohne_kabelverluste_3"/><text:bookmark-start text:name="externe_antenne_fuer_wifi_ohne_kabelverluste"/>Externe Antenne für WiFi ohne Kabelverluste<text:bookmark-end text:name="__RefHeading___externe_antenne_fuer_wifi_ohne_kabelverluste_3"/><text:bookmark-end text:name="externe_antenne_fuer_wifi_ohne_kabelverluste"/></text:h>
      <text:p text:style-name="Text_20_body">In einem Youtube-Video haben wir den Bau einer externen WiFi/WLAN-Antenne vorgestellt. Hier wird der USB-WiFi-Dongle direkt an der Antenne verbaut (nur Adapter, keine Antennenkabel) und mittels einem USB-Verlängerungskabel an die Notfallbox angeschlossen. So erspart man sich zum einen Störungen durch den Computer selbst (USB3 erzeugt Störungen durch Rauschen) und zum anderen kann man die Antenne weit weg von der Notfallbox positionieren, um die Reichweite massiv zu erhöhen.</text:p>
      <text:p text:style-name="Text_20_body">Das Video gibt es <text:a xlink:type="simple" xlink:href="https://youtu.be/jjFtYT7b_9g?si=ZvGXkn8VZk_5Fifh" text:style-name="Internet_20_link" text:visited-style-name="Visited_20_Internet_20_Link">hier</text:a>!</text:p>
      <text:h text:style-name="Heading_20_2" text:outline-level="2"><text:bookmark-start text:name="__RefHeading___wetterschutz_erreichbarkeit_diebstahlschutz_4"/><text:bookmark-start text:name="wetterschutz_erreichbarkeit_diebstahlschutz"/>Wetterschutz, Erreichbarkeit, Diebstahlschutz<text:bookmark-end text:name="__RefHeading___wetterschutz_erreichbarkeit_diebstahlschutz_4"/><text:bookmark-end text:name="wetterschutz_erreichbarkeit_diebstahlschutz"/></text:h>
      <text:p text:style-name="Text_20_body">Grundsätzlich muss man die Notfallbox natürlich vor Wind und Wetter schützen. Hat man ein Solarpanel zur Stromversorgung greifbar, sollte das natürlich wieder an die Sonne und nach Süden ausgerichtet werden.</text:p>
      <text:p text:style-name="Text_20_body">Dennoch sollte das Gerät natürlich dort platziert werden, wo NICHT JEDER darauf Zugriff hat, es aber dennoch für dessen Verantwortlichen gut erreichbar ist. Ein Kirchturm mit guten Beziehungen zum Pfarrer ist hier immer GOLD w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2::20:06</meta:creation-date>
    <dc:creator>Generated</dc:creator>
    <dc:date>2026-09-08T12::20:06</dc:date>
    <dc:language>en-US</dc:language>
    <meta:editing-cycles>1</meta:editing-cycles>
    <meta:editing-duration>PT0S</meta:editing-duration>
    <dc:title>nfb:info:standort</dc:title>
  </office:meta>
</office:document-meta>
</file>