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c03ea4f891cc82ce9c7bbb70d5fd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<text:bookmark text:name="nfb:hardware:optionen"/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2" text:style-name="Internet_20_link" text:visited-style-name="Visited_20_Internet_20_Link">Variante 2</text:a></text:p>
          </table:table-cell>
          <table:table-cell office:value-type="string" table:style-name="tablecell">
            <text:p text:style-name="tablealignleft">✘ Optionen</text:p>
          </table:table-cell>
          <table:table-cell office:value-type="string" table:style-name="tablecell">
            <text:p text:style-name="tablealignleft"><text:a xlink:type="simple" xlink:href="https://notfallbox.info/doku.php?id=nfb:hardware:aufbau_3" text:style-name="Internet_20_link" text:visited-style-name="Visited_20_Internet_20_Link">Variante 3</text:a></text:p>
          </table:table-cell>
        </table:table-row>
      </table:table>
      <text:h text:style-name="Heading_20_1" text:outline-level="1"><text:bookmark-start text:name="__RefHeading___optionen_nur_raspberry_pi_1"/><text:bookmark-start text:name="optionen_nur_raspberry_pi"/>Optionen (nur Raspberry PI)<text:bookmark-end text:name="__RefHeading___optionen_nur_raspberry_pi_1"/><text:bookmark-end text:name="optionen_nur_raspberry_pi"/></text:h>
      <text:h text:style-name="Heading_20_2" text:outline-level="2"><text:bookmark-start text:name="__RefHeading___strom_sparen_2"/><text:bookmark-start text:name="strom_sparen"/>Strom sparen<text:bookmark-end text:name="__RefHeading___strom_sparen_2"/><text:bookmark-end text:name="strom_sparen"/></text:h>
      <text:h text:style-name="Heading_20_3" text:outline-level="3"><text:bookmark-start text:name="__RefHeading___funktion_3"/><text:bookmark-start text:name="funktion"/>Funktion<text:bookmark-end text:name="__RefHeading___funktion_3"/><text:bookmark-end text:name="funktion"/></text:h>
      <text:p text:style-name="Text_20_body">Strom sparen im Dauerbetrieb durch Abschaltung von Funktionen, welche nicht für die Notfallbox verwendet werden. Dies betrifft folgende Themen:</text:p>
      <text:list text:style-name="List_20_1" text:continue-numbering="false">
        <text:list-item>
          <text:p text:style-name="List_20_1_Content_First"> Bluetooth</text:p>
        </text:list-item>
        <text:list-item>
          <text:p text:style-name="List_20_1_Content"> HDMI-Ausgabe</text:p>
        </text:list-item>
        <text:list-item>
          <text:p text:style-name="List_20_1_Content_Last"> [PI ZERO 2]: Abschalten des internen WLAN-Chips → Dokumentation folgt!</text:p>
        </text:list-item>
      </text:list>
      <text:h text:style-name="Heading_20_3" text:outline-level="3"><text:bookmark-start text:name="__RefHeading___os-konfiguration_4"/><text:bookmark-start text:name="os-konfiguration"/>OS-Konfiguration<text:bookmark-end text:name="__RefHeading___os-konfiguration_4"/><text:bookmark-end text:name="os-konfiguration"/></text:h>
      <text:list text:style-name="List_20_1" text:continue-numbering="false">
        <text:list-item>
          <text:p text:style-name="List_20_1_Content_First"> Per SSH anmelden</text:p>
        </text:list-item>
        <text:list-item>
          <text:p text:style-name="List_20_1_Content"> <text:span text:style-name="Source_20_Text">sudo nano /boot/config.txt</text:span></text:p>
        </text:list-item>
        <text:list-item>
          <text:p text:style-name="List_20_1_Content_Last"> Am Ende der Datei folgende Zeilen hinzufügen:</text:p>
        </text:list-item>
      </text:list>
      <text:p text:style-name="Preformatted_20_Text">### Stromspar-Optionen<text:line-break/>#<text:line-break/># Bluetooth abschalten<text:line-break/>dtoverlay=disable-bt<text:line-break/>#<text:line-break/># HDMI-Screensaver einschalten<text:line-break/>hdmi_blanking=1</text:p>
      <text:h text:style-name="Heading_20_3" text:outline-level="3"><text:bookmark-start text:name="__RefHeading___test_5"/><text:bookmark-start text:name="test"/>Test<text:bookmark-end text:name="__RefHeading___test_5"/><text:bookmark-end text:name="test"/></text:h>
      <text:p text:style-name="Text_20_body">Kann nur mittels eines USB-Strommessgerätes überprüft werden.</text:p>
      <text:p text:style-name="Horizontal_20_Line"/>
      <text:h text:style-name="Heading_20_2" text:outline-level="2"><text:bookmark-start text:name="__RefHeading___start-_stop-taster_6"/><text:bookmark-start text:name="start-_stop-taster"/>Start-/Stop-Taster<text:bookmark-end text:name="__RefHeading___start-_stop-taster_6"/><text:bookmark-end text:name="start-_stop-taster"/></text:h>
      <text:p text:style-name="Text_20_body">Leider besitzt keiner der Raspberry PI erst ab dem Modell 5 (Ab Herbst 2023) ab Werk einen „Ein-/Aus-Schalter“. Alle anderen Modelle schalten sich ein, sobald diese mit Strom versorgt werden. Dies hat Vor- und Nachteile. Da man aber speziell ein Linux-Computer-System nicht einfach so durch „Stromverlust“ ausschalten sollte, mag es sinnvoll erscheinen, einen Solchen „Start-Knopf“ einzubauen.</text:p>
      <text:h text:style-name="Heading_20_3" text:outline-level="3"><text:bookmark-start text:name="__RefHeading___hardware_7"/><text:bookmark-start text:name="hardware"/>Hardware<text:bookmark-end text:name="__RefHeading___hardware_7"/><text:bookmark-end text:name="hardware"/></text:h>
      <text:p text:style-name="Text_20_body"><draw:frame draw:style-name="mediacenter" draw:name="0" text:anchor-type="paragraph" draw:z-index="0" svg:width="13.229166666667cm" svg:height="13.758333333333cm"><draw:image xlink:href="Pictures/e8c03ea4f891cc82ce9c7bbb70d5fd1f.png" xlink:type="simple" xlink:show="embed" xlink:actuate="onLoad"/></draw:frame>
An den Pins 05 (GPIO03) und 06 (GND) wird ein Taster angeschlossen.
Die Belegung ist bei ALLEN PI-Modellen gleich.</text:p>
      <text:h text:style-name="Heading_20_4" text:outline-level="4"><text:bookmark-start text:name="__RefHeading___funktion_8"/><text:bookmark-start text:name="funktion1"/>Funktion<text:bookmark-end text:name="__RefHeading___funktion_8"/><text:bookmark-end text:name="funktion1"/></text:h>
      <text:list text:style-name="List_20_1" text:continue-numbering="false">
        <text:list-item>
          <text:p text:style-name="List_20_1_Content_First"> Wird der PI mit der Stromversorgung verbunden, fährt er hoch.</text:p>
        </text:list-item>
        <text:list-item>
          <text:p text:style-name="List_20_1_Content"> Wird der angeschlossene Taster kurz gedrückt, führt der PI einen Neustart durch (reboot).</text:p>
        </text:list-item>
        <text:list-item>
          <text:p text:style-name="List_20_1_Content"> Wird der angeschlossene Taster lange gedrückt (&gt; 5 Sekunden), fährt der PI herunter (shutdown).</text:p>
        </text:list-item>
        <text:list-item>
          <text:p text:style-name="List_20_1_Content_Last"> Solange die Stromversorgung NICHT vom PI getrennt wird, kann dieser mit einem kurzen Tastendruck wieder gestartet werden.</text:p>
        </text:list-item>
      </text:list>
      <text:h text:style-name="Heading_20_4" text:outline-level="4"><text:bookmark-start text:name="__RefHeading___os-konfiguration_9"/><text:bookmark-start text:name="os-konfiguration1"/>OS-Konfiguration<text:bookmark-end text:name="__RefHeading___os-konfiguration_9"/><text:bookmark-end text:name="os-konfiguration1"/></text:h>
      <text:list text:style-name="List_20_1" text:continue-numbering="false">
        <text:list-item>
          <text:p text:style-name="List_20_1_Content_First"> Per SSH anmelden (pi)</text:p>
        </text:list-item>
        <text:list-item>
          <text:p text:style-name="List_20_1_Content"> <text:span text:style-name="Source_20_Text">sudo wget <text:a xlink:type="simple" xlink:href="https://deutschland-funkt.de/notfallbox/lib/exe/fetch.php?media=:nfb:hardware:pishutdown.zip" text:style-name="Internet_20_link" text:visited-style-name="Visited_20_Internet_20_Link">https://deutschland-funkt.de/notfallbox/lib/exe/fetch.php?media=:nfb:hardware:pishutdown.zip</text:a></text:span></text:p>
        </text:list-item>
        <text:list-item>
          <text:p text:style-name="List_20_1_Content"> <text:span text:style-name="Source_20_Text">sudo unzip pishutdown.zip</text:span></text:p>
        </text:list-item>
        <text:list-item>
          <text:p text:style-name="List_20_1_Content"> <text:span text:style-name="Source_20_Text">sudo cp pishutdown/pishutdown.py /usr/local/bin</text:span></text:p>
        </text:list-item>
        <text:list-item>
          <text:p text:style-name="List_20_1_Content"> <text:span text:style-name="Source_20_Text">sudo cp pishutdown/pishutdown.* /etc/systemd/system</text:span></text:p>
        </text:list-item>
        <text:list-item>
          <text:p text:style-name="List_20_1_Content_Last"> <text:span text:style-name="Source_20_Text">sudo systemctl enable pishutdown &amp;&amp; sudo systemctl start pishutdown</text:span></text:p>
        </text:list-item>
      </text:list>
      <text:h text:style-name="Heading_20_4" text:outline-level="4"><text:bookmark-start text:name="__RefHeading___test_10"/><text:bookmark-start text:name="test1"/>Test<text:bookmark-end text:name="__RefHeading___test_10"/><text:bookmark-end text:name="test1"/></text:h>
      <text:p text:style-name="Text_20_body">Kurz drücken (&lt; 3 Sekunden): PI startet neu<text:line-break/>
Lang drücken (&gt; 3 Sekunden): Pi fährt herunter<text:line-break/>
Erneut drücken: PI fährt wieder hoch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notfallbox.info/doku.php?id=start" text:style-name="Internet_20_link" text:visited-style-name="Visited_20_Internet_20_Link">Startseite</text:a></text:p>
          </table:table-cell>
          <table:table-cell office:value-type="string" table:style-name="tablecell">
            <text:p text:style-name="tablealignleft"><text:a xlink:type="simple" xlink:href="https://notfallbox.info/doku.php?id=nfb:info:was-ist" text:style-name="Internet_20_link" text:visited-style-name="Visited_20_Internet_20_Link">Notfallbox</text:a></text:p>
          </table:table-cell>
          <table:table-cell office:value-type="string" table:style-name="tablecell">
            <text:p text:style-name="tablealignleft">⇓ Hardware ⇓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pi:1:os" text:style-name="Internet_20_link" text:visited-style-name="Visited_20_Internet_20_Link">Installation PI</text:a></text:p>
          </table:table-cell>
          <table:table-cell office:value-type="string" table:style-name="tablecell">
            <text:p text:style-name="tablealignleft"><text:a xlink:type="simple" xlink:href="https://notfallbox.info/doku.php?id=nfb:software:installation:i386:os" text:style-name="Internet_20_link" text:visited-style-name="Visited_20_Internet_20_Link">Installation i386</text:a></text:p>
          </table:table-cell>
          <table:table-cell office:value-type="string" table:style-name="tablecell">
            <text:p text:style-name="tablealignleft"><text:a xlink:type="simple" xlink:href="https://notfallbox.info/doku.php?id=nfb:inhalte:start" text:style-name="Internet_20_link" text:visited-style-name="Visited_20_Internet_20_Link">Funktionen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otfallbox.info/doku.php?id=nfb:hardware:rpi" text:style-name="Internet_20_link" text:visited-style-name="Visited_20_Internet_20_Link">Übersicht</text:a></text:p>
          </table:table-cell>
          <table:table-cell office:value-type="string" table:style-name="tablecell">
            <text:p text:style-name="tablealignleft"><text:a xlink:type="simple" xlink:href="https://notfallbox.info/doku.php?id=nfb:hardware:wifi-dongle" text:style-name="Internet_20_link" text:visited-style-name="Visited_20_Internet_20_Link">WLAN-Dongle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1" text:style-name="Internet_20_link" text:visited-style-name="Visited_20_Internet_20_Link">Variante 1</text:a></text:p>
          </table:table-cell>
          <table:table-cell office:value-type="string" table:style-name="tablecell">
            <text:p text:style-name="tablealignleft"><text:a xlink:type="simple" xlink:href="https://notfallbox.info/doku.php?id=nfb:hardware:aufbau_2" text:style-name="Internet_20_link" text:visited-style-name="Visited_20_Internet_20_Link">Variante 2</text:a></text:p>
          </table:table-cell>
          <table:table-cell office:value-type="string" table:style-name="tablecell">
            <text:p text:style-name="tablealignleft">✘ Optionen</text:p>
          </table:table-cell>
          <table:table-cell office:value-type="string" table:style-name="tablecell">
            <text:p text:style-name="tablealignleft"><text:a xlink:type="simple" xlink:href="https://notfallbox.info/doku.php?id=nfb:hardware:aufbau_3" text:style-name="Internet_20_link" text:visited-style-name="Visited_20_Internet_20_Link">Variante 3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08:09</meta:creation-date>
    <dc:creator>Generated</dc:creator>
    <dc:date>2026-09-08T13::08:09</dc:date>
    <dc:language>en-US</dc:language>
    <meta:editing-cycles>1</meta:editing-cycles>
    <meta:editing-duration>PT0S</meta:editing-duration>
    <dc:title>nfb:hardware:optionen</dc:title>
  </office:meta>
</office:document-meta>
</file>