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692553b869b2132d28713dde2006d4.jpg"/>
  <manifest:file-entry manifest:media-type="image/jpeg" manifest:full-path="Pictures/8bfb58a75bcfe4f12ebb54b7d4ad535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start" text:style-name="Internet_20_link" text:visited-style-name="Visited_20_Internet_20_Link">Startseite</text:a></text:p>
          </table:table-cell>
          <table:table-cell office:value-type="string" table:style-name="tablecell">
            <text:p text:style-name="tablealignleft"><text:a xlink:type="simple" xlink:href="https://notfallbox.info/doku.php?id=nfb:info:was-ist" text:style-name="Internet_20_link" text:visited-style-name="Visited_20_Internet_20_Link">Notfallbox</text:a></text:p>
          </table:table-cell>
          <table:table-cell office:value-type="string" table:style-name="tablecell">
            <text:p text:style-name="tablealignleft"><text:bookmark text:name="nfb:hardware:aufbau_3"/>⇓ Hardware ⇓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pi:1:os" text:style-name="Internet_20_link" text:visited-style-name="Visited_20_Internet_20_Link">Installation PI</text:a>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i386:os" text:style-name="Internet_20_link" text:visited-style-name="Visited_20_Internet_20_Link">Installation i386</text:a></text:p>
          </table:table-cell>
          <table:table-cell office:value-type="string" table:style-name="tablecell">
            <text:p text:style-name="tablealignleft"><text:a xlink:type="simple" xlink:href="https://notfallbox.info/doku.php?id=nfb:inhalte:start" text:style-name="Internet_20_link" text:visited-style-name="Visited_20_Internet_20_Link">Funktionen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hardware:rpi" text:style-name="Internet_20_link" text:visited-style-name="Visited_20_Internet_20_Link">Übersicht</text:a></text:p>
          </table:table-cell>
          <table:table-cell office:value-type="string" table:style-name="tablecell">
            <text:p text:style-name="tablealignleft"><text:a xlink:type="simple" xlink:href="https://notfallbox.info/doku.php?id=nfb:hardware:wifi-dongle" text:style-name="Internet_20_link" text:visited-style-name="Visited_20_Internet_20_Link">WLAN-Dongle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2" text:style-name="Internet_20_link" text:visited-style-name="Visited_20_Internet_20_Link">Variante 2</text:a></text:p>
          </table:table-cell>
          <table:table-cell office:value-type="string" table:style-name="tablecell">
            <text:p text:style-name="tablealignleft"><text:a xlink:type="simple" xlink:href="https://notfallbox.info/doku.php?id=nfb:hardware:optionen" text:style-name="Internet_20_link" text:visited-style-name="Visited_20_Internet_20_Link">Optionen</text:a></text:p>
          </table:table-cell>
          <table:table-cell office:value-type="string" table:style-name="tablecell">
            <text:p text:style-name="tablealignleft">✘ Variante 3</text:p>
          </table:table-cell>
        </table:table-row>
      </table:table>
      <text:h text:style-name="Heading_20_1" text:outline-level="1"><text:bookmark-start text:name="__RefHeading___variante_3i386_plattform_1"/><text:bookmark-start text:name="variante_3i386_plattform"/>Variante 3: i386 Plattform<text:bookmark-end text:name="__RefHeading___variante_3i386_plattform_1"/><text:bookmark-end text:name="variante_3i386_plattform"/></text:h>
      <text:p text:style-name="Text_20_body">Selbstverständlich will niemand verheimlichen, dass man das Ganze Paket auch auf einem Intel/AMD-Rechner aufbauen kann. Auch hier gibt es kleine und (relativ) stromsparende Geräte. Gezeigt wird hier der Hardware-Aufbau eines „Beispiel-PC“.</text:p>
      <text:h text:style-name="Heading_20_2" text:outline-level="2"><text:bookmark-start text:name="__RefHeading___benoetigte_hardware_2"/><text:bookmark-start text:name="benoetigte_hardware"/>Benötigte Hardware<text:bookmark-end text:name="__RefHeading___benoetigte_hardware_2"/><text:bookmark-end text:name="benoetigte_hardware"/></text:h>
      <text:list text:style-name="List_20_1" text:continue-numbering="false">
        <text:list-item>
          <text:p text:style-name="List_20_1_Content_First"> IBM-Kompatibler PC mit Intel oder AMD CPU</text:p>
        </text:list-item>
        <text:list-item>
          <text:p text:style-name="List_20_1_Content"> min. 1 GB RAM</text:p>
        </text:list-item>
        <text:list-item>
          <text:p text:style-name="List_20_1_Content"> min. 32 GB HDD oder SSD (SSD ist natürlich besser, weil stromsparender)</text:p>
        </text:list-item>
        <text:list-item>
          <text:p text:style-name="List_20_1_Content"> Stromversorgung per 12 Volt Gleichspannung</text:p>
        </text:list-item>
        <text:list-item>
          <text:p text:style-name="List_20_1_Content"> HDMI oder VGA-Anschluss</text:p>
        </text:list-item>
        <text:list-item>
          <text:p text:style-name="List_20_1_Content"> Anschluss für Tastatur (USB oder PS/2)</text:p>
        </text:list-item>
        <text:list-item>
          <text:p text:style-name="List_20_1_Content"> mind. 1 freien USB-Anschluss für <text:a xlink:type="simple" xlink:href="https://notfallbox.info/doku.php?id=nfb:hardware:wifi-dongle" text:style-name="Internet_20_link" text:visited-style-name="Visited_20_Internet_20_Link">USB-WLAN-Dongle</text:a></text:p>
        </text:list-item>
        <text:list-item>
          <text:p text:style-name="List_20_1_Content"> LAN-Anschluss</text:p>
        </text:list-item>
        <text:list-item>
          <text:p text:style-name="List_20_1_Content_Last"> <text:a xlink:type="simple" xlink:href="https://notfallbox.info/doku.php?id=nfb:hardware:wifi-dongle" text:style-name="Internet_20_link" text:visited-style-name="Visited_20_Internet_20_Link">USB-WLAN-Dongle</text:a></text:p>
        </text:list-item>
      </text:list>
      <text:p text:style-name="Text_20_body">Man sieht, dass die Anforderungen relativ gering sind. Jedoch wurde für die aktuelle Dokumentation ein <text:a xlink:type="simple" xlink:href="https://www.amazon.de/dp/B08F73X85Y?psc=1&amp;ref=ppx_yo2ov_dt_b_product_details" text:style-name="Internet_20_link" text:visited-style-name="Visited_20_Internet_20_Link">Mini-PC</text:a> neu beschafft, welcher nach Abschluss der Doku als Büro-PC unter Windows 10 weiterverwendet wird.<text:line-break/>
<draw:frame draw:style-name="media" draw:name="0" text:anchor-type="as-char" draw:z-index="0" svg:width="5.2916666666667cm" style:rel-width="100%" svg:height="3.96875cm" style:rel-height="scale"><draw:image xlink:href="Pictures/9d692553b869b2132d28713dde2006d4.jpg" xlink:type="simple" xlink:show="embed" xlink:actuate="onLoad"/></draw:frame><draw:frame draw:style-name="media" draw:name="1" text:anchor-type="as-char" draw:z-index="1" svg:width="5.2916666666667cm" style:rel-width="100%" svg:height="3.96875cm" style:rel-height="scale"><draw:image xlink:href="Pictures/8bfb58a75bcfe4f12ebb54b7d4ad5358.jpg" xlink:type="simple" xlink:show="embed" xlink:actuate="onLoad"/></draw:frame></text:p>
      <text:p text:style-name="Text_20_body">Zur Erstinstallation werden benötigt:</text:p>
      <text:list text:style-name="List_20_1" text:continue-numbering="false">
        <text:list-item>
          <text:p text:style-name="List_20_1_Content_First"> Bildschirm </text:p>
        </text:list-item>
        <text:list-item>
          <text:p text:style-name="List_20_1_Content_Last"> Tatstatur</text:p>
        </text:list-item>
      </text:list>
      <text:p text:style-name="Text_20_body">Beide Geräte können im Regelbetrieb weggelassen werden und müssen z.B. nur im Falle von Backup etc. angeschlossen werden.</text:p>
      <text:h text:style-name="Heading_20_2" text:outline-level="2"><text:bookmark-start text:name="__RefHeading___aufbau_vor_dem_ersten_einschalten_3"/><text:bookmark-start text:name="aufbau_vor_dem_ersten_einschalten"/>Aufbau vor dem ersten Einschalten<text:bookmark-end text:name="__RefHeading___aufbau_vor_dem_ersten_einschalten_3"/><text:bookmark-end text:name="aufbau_vor_dem_ersten_einschalten"/></text:h>
      <text:list text:style-name="List_20_1" text:continue-numbering="false">
        <text:list-item>
          <text:p text:style-name="List_20_1_Content_First"> PC auspacken und aufstellen</text:p>
        </text:list-item>
        <text:list-item>
          <text:p text:style-name="List_20_1_Content"> RJ45-LAN-Stecker einstecken</text:p>
        </text:list-item>
        <text:list-item>
          <text:p text:style-name="List_20_1_Content"> USB-WLAN-Dongle einstecken</text:p>
        </text:list-item>
        <text:list-item>
          <text:p text:style-name="List_20_1_Content"> Tastatur anstecken</text:p>
        </text:list-item>
        <text:list-item>
          <text:p text:style-name="List_20_1_Content"> Bildschirm anstecken</text:p>
        </text:list-item>
        <text:list-item>
          <text:p text:style-name="List_20_1_Content_Last"> Einschalten und herausfinden, wie man von USB- und/oder CD-booten kann (im BIOS)</text:p>
        </text:list-item>
      </text:list>
      <text:p text:style-name="Text_20_body">An dieser Stelle machen wir mit der <text:a xlink:type="simple" xlink:href="https://notfallbox.info/doku.php?id=nfb:software:installation:i386:os" text:style-name="Internet_20_link" text:visited-style-name="Visited_20_Internet_20_Link">Installation des Betriebssystems</text:a> weiter. 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start" text:style-name="Internet_20_link" text:visited-style-name="Visited_20_Internet_20_Link">Startseite</text:a></text:p>
          </table:table-cell>
          <table:table-cell office:value-type="string" table:style-name="tablecell">
            <text:p text:style-name="tablealignleft"><text:a xlink:type="simple" xlink:href="https://notfallbox.info/doku.php?id=nfb:info:was-ist" text:style-name="Internet_20_link" text:visited-style-name="Visited_20_Internet_20_Link">Notfallbox</text:a></text:p>
          </table:table-cell>
          <table:table-cell office:value-type="string" table:style-name="tablecell">
            <text:p text:style-name="tablealignleft">⇓ Hardware ⇓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pi:1:os" text:style-name="Internet_20_link" text:visited-style-name="Visited_20_Internet_20_Link">Installation PI</text:a>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i386:os" text:style-name="Internet_20_link" text:visited-style-name="Visited_20_Internet_20_Link">Installation i386</text:a></text:p>
          </table:table-cell>
          <table:table-cell office:value-type="string" table:style-name="tablecell">
            <text:p text:style-name="tablealignleft"><text:a xlink:type="simple" xlink:href="https://notfallbox.info/doku.php?id=nfb:inhalte:start" text:style-name="Internet_20_link" text:visited-style-name="Visited_20_Internet_20_Link">Funktionen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hardware:rpi" text:style-name="Internet_20_link" text:visited-style-name="Visited_20_Internet_20_Link">Übersicht</text:a></text:p>
          </table:table-cell>
          <table:table-cell office:value-type="string" table:style-name="tablecell">
            <text:p text:style-name="tablealignleft"><text:a xlink:type="simple" xlink:href="https://notfallbox.info/doku.php?id=nfb:hardware:wifi-dongle" text:style-name="Internet_20_link" text:visited-style-name="Visited_20_Internet_20_Link">WLAN-Dongle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2" text:style-name="Internet_20_link" text:visited-style-name="Visited_20_Internet_20_Link">Variante 2</text:a></text:p>
          </table:table-cell>
          <table:table-cell office:value-type="string" table:style-name="tablecell">
            <text:p text:style-name="tablealignleft"><text:a xlink:type="simple" xlink:href="https://notfallbox.info/doku.php?id=nfb:hardware:optionen" text:style-name="Internet_20_link" text:visited-style-name="Visited_20_Internet_20_Link">Optionen</text:a></text:p>
          </table:table-cell>
          <table:table-cell office:value-type="string" table:style-name="tablecell">
            <text:p text:style-name="tablealignleft">✘ Variante 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09:21</meta:creation-date>
    <dc:creator>Generated</dc:creator>
    <dc:date>2026-09-08T13::09:21</dc:date>
    <dc:language>en-US</dc:language>
    <meta:editing-cycles>1</meta:editing-cycles>
    <meta:editing-duration>PT0S</meta:editing-duration>
    <dc:title>nfb:hardware:aufbau_3</dc:title>
  </office:meta>
</office:document-meta>
</file>