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522bef56db6ff095f0c4beae5cb8bdd.jpg"/>
  <manifest:file-entry manifest:media-type="image/jpeg" manifest:full-path="Pictures/76b3641128854f9ecec15ae611b72eb1.jpg"/>
  <manifest:file-entry manifest:media-type="image/jpeg" manifest:full-path="Pictures/b765995c07a0b3461f5b66419cb98b09.jpg"/>
  <manifest:file-entry manifest:media-type="image/jpeg" manifest:full-path="Pictures/878d699fdcf2456d2382c25dd028118b.jpg"/>
  <manifest:file-entry manifest:media-type="image/jpeg" manifest:full-path="Pictures/90aa1082e6b9b2a41053ab4a06568cc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notfallbox.info/doku.php?id=start" text:style-name="Internet_20_link" text:visited-style-name="Visited_20_Internet_20_Link">Startseite</text:a></text:p>
          </table:table-cell>
          <table:table-cell office:value-type="string" table:style-name="tablecell">
            <text:p text:style-name="tablealignleft"><text:a xlink:type="simple" xlink:href="https://notfallbox.info/doku.php?id=nfb:info:was-ist" text:style-name="Internet_20_link" text:visited-style-name="Visited_20_Internet_20_Link">Notfallbox</text:a></text:p>
          </table:table-cell>
          <table:table-cell office:value-type="string" table:style-name="tablecell">
            <text:p text:style-name="tablealignleft"><text:bookmark text:name="nfb:hardware:aufbau_2"/>⇓ Hardware ⇓</text:p>
          </table:table-cell>
          <table:table-cell office:value-type="string" table:style-name="tablecell">
            <text:p text:style-name="tablealignleft"><text:a xlink:type="simple" xlink:href="https://notfallbox.info/doku.php?id=nfb:software:installation:pi:1:os" text:style-name="Internet_20_link" text:visited-style-name="Visited_20_Internet_20_Link">Installation PI</text:a></text:p>
          </table:table-cell>
          <table:table-cell office:value-type="string" table:style-name="tablecell">
            <text:p text:style-name="tablealignleft"><text:a xlink:type="simple" xlink:href="https://notfallbox.info/doku.php?id=nfb:software:installation:i386:os" text:style-name="Internet_20_link" text:visited-style-name="Visited_20_Internet_20_Link">Installation i386</text:a></text:p>
          </table:table-cell>
          <table:table-cell office:value-type="string" table:style-name="tablecell">
            <text:p text:style-name="tablealignleft"><text:a xlink:type="simple" xlink:href="https://notfallbox.info/doku.php?id=nfb:inhalte:start" text:style-name="Internet_20_link" text:visited-style-name="Visited_20_Internet_20_Link">Funktionen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otfallbox.info/doku.php?id=nfb:hardware:rpi" text:style-name="Internet_20_link" text:visited-style-name="Visited_20_Internet_20_Link">Übersicht</text:a></text:p>
          </table:table-cell>
          <table:table-cell office:value-type="string" table:style-name="tablecell">
            <text:p text:style-name="tablealignleft"><text:a xlink:type="simple" xlink:href="https://notfallbox.info/doku.php?id=nfb:hardware:wifi-dongle" text:style-name="Internet_20_link" text:visited-style-name="Visited_20_Internet_20_Link">WLAN-Dongle</text:a></text:p>
          </table:table-cell>
          <table:table-cell office:value-type="string" table:style-name="tablecell">
            <text:p text:style-name="tablealignleft"><text:a xlink:type="simple" xlink:href="https://notfallbox.info/doku.php?id=nfb:hardware:aufbau_1" text:style-name="Internet_20_link" text:visited-style-name="Visited_20_Internet_20_Link">Variante 1</text:a></text:p>
          </table:table-cell>
          <table:table-cell office:value-type="string" table:style-name="tablecell">
            <text:p text:style-name="tablealignleft">✘ Variante 2</text:p>
          </table:table-cell>
          <table:table-cell office:value-type="string" table:style-name="tablecell">
            <text:p text:style-name="tablealignleft"><text:a xlink:type="simple" xlink:href="https://notfallbox.info/doku.php?id=nfb:hardware:optionen" text:style-name="Internet_20_link" text:visited-style-name="Visited_20_Internet_20_Link">Optionen</text:a></text:p>
          </table:table-cell>
          <table:table-cell office:value-type="string" table:style-name="tablecell">
            <text:p text:style-name="tablealignleft"><text:a xlink:type="simple" xlink:href="https://notfallbox.info/doku.php?id=nfb:hardware:aufbau_3" text:style-name="Internet_20_link" text:visited-style-name="Visited_20_Internet_20_Link">Variante 3</text:a></text:p>
          </table:table-cell>
        </table:table-row>
      </table:table>
      <text:h text:style-name="Heading_20_1" text:outline-level="1"><text:bookmark-start text:name="__RefHeading___variante_2raspberry_pi_zero_2_1"/><text:bookmark-start text:name="variante_2raspberry_pi_zero_2"/>Variante 2: Raspberry PI Zero 2<text:bookmark-end text:name="__RefHeading___variante_2raspberry_pi_zero_2_1"/><text:bookmark-end text:name="variante_2raspberry_pi_zero_2"/></text:h>
      <text:p text:style-name="Text_20_body">Hierbei handelt es sich um etwas teurere, aber durch den Quadcore-Prozesser des PI Zero 2 auch schnellere Variante. Auch wenn der PI Zero 2 einen eigenen WLAN-Chip besitzt, verwenden wir einen <text:a xlink:type="simple" xlink:href="https://notfallbox.info/doku.php?id=nfb:hardware:wifi-dongle" text:style-name="Internet_20_link" text:visited-style-name="Visited_20_Internet_20_Link">externen USB-WLAN-Dongle</text:a>, da nur dieser einen Anschluss für eine bessere Außenantenne besitzt.</text:p>
      <text:p text:style-name="Text_20_body">Der PI Zero 2 W ist übrigens DEUTLICH schneller als sein Single-Core-Kollege und wird deshalb ausdrücklich für dieses Projekt empfohlen.</text:p>
      <text:h text:style-name="Heading_20_2" text:outline-level="2"><text:bookmark-start text:name="__RefHeading___benoetigte_hardware_2"/><text:bookmark-start text:name="benoetigte_hardware"/>Benötigte Hardware:<text:bookmark-end text:name="__RefHeading___benoetigte_hardware_2"/><text:bookmark-end text:name="benoetigte_hardware"/></text:h>
      <text:list text:style-name="List_20_1" text:continue-numbering="false">
        <text:list-item>
          <text:p text:style-name="List_20_1_Content_First"> Raspberry PI Zero 2 W</text:p>
        </text:list-item>
        <text:list-item>
          <text:p text:style-name="List_20_1_Content"> USB/RJ45 Hub - <text:a xlink:type="simple" xlink:href="https://www.amazon.de/Geekworm-Raspberry-Ethernet-Expansion-Aluminum/dp/B09PMQDP6Y/ref=sr_1_19?__mk_de_DE=%C3%85M%C3%85%C5%BD%C3%95%C3%91&amp;crid=2607WFE5UR1C&amp;keywords=raspberry+pi+zero+2+w+usb+rj45+hub&amp;qid=1697477969&amp;sprefix=raspberry+pi+zero+2+w+usb+rj45+hub%2Caps%2C94&amp;sr=8-19" text:style-name="Internet_20_link" text:visited-style-name="Visited_20_Internet_20_Link">Beispiel 1</text:a>, <text:a xlink:type="simple" xlink:href="https://www.amazon.de/Waveshare-Raspberry-Alternative-Ethernet-Kopfh%C3%B6rer/dp/B0B71DL1G5/ref=sr_1_30?__mk_de_DE=%C3%85M%C3%85%C5%BD%C3%95%C3%91&amp;crid=2607WFE5UR1C&amp;keywords=raspberry%2Bpi%2Bzero%2B2%2Bw%2Busb%2Brj45%2Bhub&amp;qid=1697478490&amp;sprefix=raspberry%2Bpi%2Bzero%2B2%2Bw%2Busb%2Brj45%2Bhub%2Caps%2C94&amp;sr=8-30&amp;th=1" text:style-name="Internet_20_link" text:visited-style-name="Visited_20_Internet_20_Link">Beispiel 2</text:a></text:p>
        </text:list-item>
        <text:list-item>
          <text:p text:style-name="List_20_1_Content"> <text:a xlink:type="simple" xlink:href="https://notfallbox.info/doku.php?id=nfb:hardware:wifi-dongle" text:style-name="Internet_20_link" text:visited-style-name="Visited_20_Internet_20_Link">USB-WLAN-Dongle</text:a></text:p>
        </text:list-item>
        <text:list-item>
          <text:p text:style-name="List_20_1_Content"> <text:a xlink:type="simple" xlink:href="https://www.amazon.de/dp/B07TNYT1XF?psc=1&amp;ref=ppx_yo2ov_dt_b_product_details" text:style-name="Internet_20_link" text:visited-style-name="Visited_20_Internet_20_Link">Externe WLAN-Antenne</text:a></text:p>
        </text:list-item>
        <text:list-item>
          <text:p text:style-name="List_20_1_Content"> ggfs. Adapter zwischen Dongle und Antenne</text:p>
        </text:list-item>
        <text:list-item>
          <text:p text:style-name="List_20_1_Content"> <text:a xlink:type="simple" xlink:href="https://www.amazon.de/dp/B0B1MTBJH5?psc=1&amp;ref=ppx_yo2ov_dt_b_product_details" text:style-name="Internet_20_link" text:visited-style-name="Visited_20_Internet_20_Link">Powerbank</text:a> (so groß wie möglich) mit „Pass-through“-Fähigkeit. D.h. sie kann Strom abgeben, während sie gerade aufgeladen wird. Das ist wichtig, um hier evtl. ein Solarpanel anzuschließen zu können um die Autarkie zu erhalten und den Betrieb zu verlängern.</text:p>
        </text:list-item>
        <text:list-item>
          <text:p text:style-name="List_20_1_Content"> USB-Kabel von Powerbank zum PI (liegt in der Regel der Powerbank bei)</text:p>
        </text:list-item>
        <text:list-item>
          <text:p text:style-name="List_20_1_Content"> Gehäuse - <text:a xlink:type="simple" xlink:href="https://www.amazon.de/gp/product/B07CNCK1L9/ref=ppx_yo_dt_b_asin_title_o00_s00?ie=UTF8&amp;psc=1" text:style-name="Internet_20_link" text:visited-style-name="Visited_20_Internet_20_Link">Beispiel 1</text:a> - <text:a xlink:type="simple" xlink:href="https://www.amazon.de/FLIRC-Himbeer-Fall-Neues-Modell/dp/B07349HT26/ref=sr_1_17?__mk_de_DE=%C3%85M%C3%85%C5%BD%C3%95%C3%91&amp;crid=2M11XIJNB4MCF&amp;keywords=raspberry+pi+3+geh%C3%A4use&amp;qid=1697478977&amp;s=ce-de&amp;sprefix=raspberry+pi+3+geh%C3%A4use%2Celectronics%2C95&amp;sr=1-17" text:style-name="Internet_20_link" text:visited-style-name="Visited_20_Internet_20_Link">Beispiel 2</text:a> - <text:a xlink:type="simple" xlink:href="https://www.amazon.de/OneNineDesign-101112-Raspberry-Geh%C3%A4use-schwarz/dp/B01ID9G7OC/ref=sr_1_5?__mk_de_DE=%C3%85M%C3%85%C5%BD%C3%95%C3%91&amp;crid=2M11XIJNB4MCF&amp;keywords=raspberry+pi+3+geh%C3%A4use&amp;qid=1697478977&amp;s=ce-de&amp;sprefix=raspberry+pi+3+geh%C3%A4use%2Celectronics%2C95&amp;sr=1-5" text:style-name="Internet_20_link" text:visited-style-name="Visited_20_Internet_20_Link">Beispiel 3</text:a> - Achtung: Es kommt nicht jedes Gehäuse in Frage. Dieses muss mit bedacht passend zum Adapter-Board gewählt werden.</text:p>
        </text:list-item>
        <text:list-item>
          <text:p text:style-name="List_20_1_Content_Last"> SD-Karte (Größe nach Belieben, aber im Endeffekt: So groß wie möglich)</text:p>
        </text:list-item>
      </text:list>
      <text:p text:style-name="Text_20_body"><draw:frame draw:style-name="media" draw:name="0" text:anchor-type="as-char" draw:z-index="0" svg:width="5.2916666666667cm" style:rel-width="100%" svg:height="3.96875cm" style:rel-height="scale"><draw:image xlink:href="Pictures/d522bef56db6ff095f0c4beae5cb8bdd.jpg" xlink:type="simple" xlink:show="embed" xlink:actuate="onLoad"/></draw:frame><draw:frame draw:style-name="media" draw:name="1" text:anchor-type="as-char" draw:z-index="1" svg:width="5.2916666666667cm" style:rel-width="100%" svg:height="3.96875cm" style:rel-height="scale"><draw:image xlink:href="Pictures/76b3641128854f9ecec15ae611b72eb1.jpg" xlink:type="simple" xlink:show="embed" xlink:actuate="onLoad"/></draw:frame><text:line-break/>
<draw:frame draw:style-name="media" draw:name="2" text:anchor-type="as-char" draw:z-index="2" svg:width="5.2916666666667cm" style:rel-width="100%" svg:height="3.96875cm" style:rel-height="scale"><draw:image xlink:href="Pictures/b765995c07a0b3461f5b66419cb98b09.jpg" xlink:type="simple" xlink:show="embed" xlink:actuate="onLoad"/></draw:frame><draw:frame draw:style-name="media" draw:name="3" text:anchor-type="as-char" draw:z-index="3" svg:width="5.2916666666667cm" style:rel-width="100%" svg:height="3.96875cm" style:rel-height="scale"><draw:image xlink:href="Pictures/878d699fdcf2456d2382c25dd028118b.jpg" xlink:type="simple" xlink:show="embed" xlink:actuate="onLoad"/></draw:frame><draw:frame draw:style-name="media" draw:name="4" text:anchor-type="as-char" draw:z-index="4" svg:width="5.2916666666667cm" style:rel-width="100%" svg:height="3.96875cm" style:rel-height="scale"><draw:image xlink:href="Pictures/90aa1082e6b9b2a41053ab4a06568cc4.jpg" xlink:type="simple" xlink:show="embed" xlink:actuate="onLoad"/></draw:frame></text:p>
      <text:h text:style-name="Heading_20_2" text:outline-level="2"><text:bookmark-start text:name="__RefHeading___aufbau_vor_dem_ersten_einschalten_3"/><text:bookmark-start text:name="aufbau_vor_dem_ersten_einschalten"/>Aufbau vor dem ersten Einschalten<text:bookmark-end text:name="__RefHeading___aufbau_vor_dem_ersten_einschalten_3"/><text:bookmark-end text:name="aufbau_vor_dem_ersten_einschalten"/></text:h>
      <text:list text:style-name="List_20_1" text:continue-numbering="false">
        <text:list-item>
          <text:p text:style-name="List_20_1_Content_First"> Klebe-Pads auf den Prozessor (schwarz) und den WLAN-Chip (silbern) kleben</text:p>
        </text:list-item>
        <text:list-item>
          <text:p text:style-name="List_20_1_Content"> Kühlkörper aufsetzen</text:p>
        </text:list-item>
        <text:list-item>
          <text:p text:style-name="List_20_1_Content"> PI auf die Trägerplatine setzen, dabei bitte nur dafür sorgen, dass diese nicht Zuviel „herumrutscht“ damit die Kontakt unten nicht beschädigt werden.</text:p>
        </text:list-item>
        <text:list-item>
          <text:p text:style-name="List_20_1_Content"> Mit viel langen Schrauben Kühlkörper und PI auf die Trägerplatine verschrauben</text:p>
        </text:list-item>
        <text:list-item>
          <text:p text:style-name="List_20_1_Content"> Baugruppe in Gehäuse setzen</text:p>
        </text:list-item>
        <text:list-item>
          <text:p text:style-name="List_20_1_Content"> Deckel drauf</text:p>
        </text:list-item>
        <text:list-item>
          <text:p text:style-name="List_20_1_Content"> WLAN-Dongle anstecken</text:p>
        </text:list-item>
        <text:list-item>
          <text:p text:style-name="List_20_1_Content"> RJ-45-Kabel anstecken</text:p>
        </text:list-item>
        <text:list-item>
          <text:p text:style-name="List_20_1_Content_Last"> Strom anstecken. bei dem gewählten Gehäuse kann die Stromversorgung über Micro-USB oder USB-C erfolgen.</text:p>
        </text:list-item>
      </text:list>
      <text:p text:style-name="Text_20_body">An dieser Stelle machen mit der <text:a xlink:type="simple" xlink:href="https://notfallbox.info/doku.php?id=nfb:software:installation:pi:1:os" text:style-name="Internet_20_link" text:visited-style-name="Visited_20_Internet_20_Link">Installation des Betriebssystems</text:a> weiter. Die Installationsanleitung wurde für den PI Zero entwickelt. Wenn sich hier Zero 2 W spezifisches ergibt, so wird dies vermerkt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notfallbox.info/doku.php?id=start" text:style-name="Internet_20_link" text:visited-style-name="Visited_20_Internet_20_Link">Startseite</text:a></text:p>
          </table:table-cell>
          <table:table-cell office:value-type="string" table:style-name="tablecell">
            <text:p text:style-name="tablealignleft"><text:a xlink:type="simple" xlink:href="https://notfallbox.info/doku.php?id=nfb:info:was-ist" text:style-name="Internet_20_link" text:visited-style-name="Visited_20_Internet_20_Link">Notfallbox</text:a></text:p>
          </table:table-cell>
          <table:table-cell office:value-type="string" table:style-name="tablecell">
            <text:p text:style-name="tablealignleft">⇓ Hardware ⇓</text:p>
          </table:table-cell>
          <table:table-cell office:value-type="string" table:style-name="tablecell">
            <text:p text:style-name="tablealignleft"><text:a xlink:type="simple" xlink:href="https://notfallbox.info/doku.php?id=nfb:software:installation:pi:1:os" text:style-name="Internet_20_link" text:visited-style-name="Visited_20_Internet_20_Link">Installation PI</text:a></text:p>
          </table:table-cell>
          <table:table-cell office:value-type="string" table:style-name="tablecell">
            <text:p text:style-name="tablealignleft"><text:a xlink:type="simple" xlink:href="https://notfallbox.info/doku.php?id=nfb:software:installation:i386:os" text:style-name="Internet_20_link" text:visited-style-name="Visited_20_Internet_20_Link">Installation i386</text:a></text:p>
          </table:table-cell>
          <table:table-cell office:value-type="string" table:style-name="tablecell">
            <text:p text:style-name="tablealignleft"><text:a xlink:type="simple" xlink:href="https://notfallbox.info/doku.php?id=nfb:inhalte:start" text:style-name="Internet_20_link" text:visited-style-name="Visited_20_Internet_20_Link">Funktionen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otfallbox.info/doku.php?id=nfb:hardware:rpi" text:style-name="Internet_20_link" text:visited-style-name="Visited_20_Internet_20_Link">Übersicht</text:a></text:p>
          </table:table-cell>
          <table:table-cell office:value-type="string" table:style-name="tablecell">
            <text:p text:style-name="tablealignleft"><text:a xlink:type="simple" xlink:href="https://notfallbox.info/doku.php?id=nfb:hardware:wifi-dongle" text:style-name="Internet_20_link" text:visited-style-name="Visited_20_Internet_20_Link">WLAN-Dongle</text:a></text:p>
          </table:table-cell>
          <table:table-cell office:value-type="string" table:style-name="tablecell">
            <text:p text:style-name="tablealignleft"><text:a xlink:type="simple" xlink:href="https://notfallbox.info/doku.php?id=nfb:hardware:aufbau_1" text:style-name="Internet_20_link" text:visited-style-name="Visited_20_Internet_20_Link">Variante 1</text:a></text:p>
          </table:table-cell>
          <table:table-cell office:value-type="string" table:style-name="tablecell">
            <text:p text:style-name="tablealignleft">✘ Variante 2</text:p>
          </table:table-cell>
          <table:table-cell office:value-type="string" table:style-name="tablecell">
            <text:p text:style-name="tablealignleft"><text:a xlink:type="simple" xlink:href="https://notfallbox.info/doku.php?id=nfb:hardware:optionen" text:style-name="Internet_20_link" text:visited-style-name="Visited_20_Internet_20_Link">Optionen</text:a></text:p>
          </table:table-cell>
          <table:table-cell office:value-type="string" table:style-name="tablecell">
            <text:p text:style-name="tablealignleft"><text:a xlink:type="simple" xlink:href="https://notfallbox.info/doku.php?id=nfb:hardware:aufbau_3" text:style-name="Internet_20_link" text:visited-style-name="Visited_20_Internet_20_Link">Variante 3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0T22::17:50</meta:creation-date>
    <dc:creator>Generated</dc:creator>
    <dc:date>2026-09-10T22::17:50</dc:date>
    <dc:language>en-US</dc:language>
    <meta:editing-cycles>1</meta:editing-cycles>
    <meta:editing-duration>PT0S</meta:editing-duration>
    <dc:title>nfb:hardware:aufbau_2</dc:title>
  </office:meta>
</office:document-meta>
</file>