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095f1848033dd33af5097c5f0b716d3.jpg"/>
  <manifest:file-entry manifest:media-type="image/jpeg" manifest:full-path="Pictures/7b79e270186f5cb2d223c03c1439fac1.jpg"/>
  <manifest:file-entry manifest:media-type="image/svg+xml" manifest:full-path="Pictures/6114d5cebeab0b4d5617f9f6463ed85a.svg"/>
  <manifest:file-entry manifest:media-type="image/png" manifest:full-path="Pictures/19b39fec5cfa5776d6b44b78bfaab93b.png"/>
  <manifest:file-entry manifest:media-type="image/png" manifest:full-path="Pictures/73c0369065044bfb906917b13d204024.png"/>
  <manifest:file-entry manifest:media-type="image/png" manifest:full-path="Pictures/31b8770b84a12e1ea9479df0771fce1e.png"/>
  <manifest:file-entry manifest:media-type="image/png" manifest:full-path="Pictures/c9c034db9de62557bc0dae9e6b524c97.png"/>
  <manifest:file-entry manifest:media-type="image/png" manifest:full-path="Pictures/4c0cc72a7990929929352d0ace6c4cb9.png"/>
  <manifest:file-entry manifest:media-type="image/png" manifest:full-path="Pictures/bd2de12eae220bc77a63ce80fe427a42.png"/>
  <manifest:file-entry manifest:media-type="image/png" manifest:full-path="Pictures/dc7a8fd304fde0184f76211c4ae3cb9a.png"/>
  <manifest:file-entry manifest:media-type="image/png" manifest:full-path="Pictures/61af01867cfb997abda2766caeccef15.png"/>
  <manifest:file-entry manifest:media-type="image/png" manifest:full-path="Pictures/f7fecef3cc70094b0740110f885abdaa.png"/>
  <manifest:file-entry manifest:media-type="image/png" manifest:full-path="Pictures/b099b2eb6fb3a7f0671a1718b3c86e2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alternative:nanopi-neo"/><text:bookmark-start text:name="__RefHeading___raspberry_pi_alternativennanopi_neo_1"/><text:bookmark-start text:name="raspberry_pi_alternativennanopi_neo"/>Raspberry PI Alternativen: NanoPi NEO<text:bookmark-end text:name="__RefHeading___raspberry_pi_alternativennanopi_neo_1"/><text:bookmark-end text:name="raspberry_pi_alternativennanopi_neo"/></text:h>
      <text:p text:style-name="Text_20_body">Natürlich ist der Raspberry nicht der einzige kleine Computer, welche derzeit auf dem Markt ist. Im Gegenteil: Es kommen immer mehr dazu, da der Trend zum Basteln mit Computertechnik wieder am aufholen ist.</text:p>
      <text:p text:style-name="Text_20_body">Wir haben uns umgeschaut und wollen den einen oder anderen Alternativ-Computer auch mit einer Notfallbox betreiben.</text:p>
      <text:h text:style-name="Heading_20_2" text:outline-level="2"><text:bookmark-start text:name="__RefHeading___beschreibung_2"/><text:bookmark-start text:name="beschreibung"/>Beschreibung<text:bookmark-end text:name="__RefHeading___beschreibung_2"/><text:bookmark-end text:name="beschreibung"/></text:h>
      <text:p text:style-name="Text_20_body">Der NEO ist eine interessante Alternative zu den Geräten der Raspberry Pi Zero-Familie und wird vom Distributor FriendlyElec auf den Markt gebracht. <text:a xlink:type="simple" xlink:href="https://wiki.friendlyelec.com/wiki/index.php/NanoPi_NEO" text:style-name="Internet_20_link" text:visited-style-name="Visited_20_Internet_20_Link">Hier findet man das passende WIKI und technische Daten zum Gerät</text:a>. Man kann diesen bereits zum Preis von € 21,90 erwerben, es stehen Gehäuse, Add-On-Boards und andere Erweiterungsmöglichkeiten zur Verfügung, wie eine Suchmaschinen-Anfrage ergab.
<draw:frame draw:style-name="medialeft" draw:name="0" text:anchor-type="paragraph" draw:z-index="0" svg:width="7.9375cm" style:rel-width="100%" svg:height="4.9486330326945cm" style:rel-height="scale"><draw:image xlink:href="Pictures/5095f1848033dd33af5097c5f0b716d3.jpg" xlink:type="simple" xlink:show="embed" xlink:actuate="onLoad"/></draw:frame><draw:frame draw:style-name="media" draw:name="1" text:anchor-type="as-char" draw:z-index="1" svg:width="7.9375cm" style:rel-width="100%" svg:height="6.220693450743cm" style:rel-height="scale"><draw:image xlink:href="Pictures/7b79e270186f5cb2d223c03c1439fac1.jpg" xlink:type="simple" xlink:show="embed" xlink:actuate="onLoad"/></draw:frame><text:line-break/>
<text:line-break/>
Uns ist es tatsächlich gelungen, den NanoPi-Neo als Notfallbox in Betrieb zu nehmen. Leider ist der zur Verfügung stehende Betriebssystem-Kernel massiv veraltet (V4) und benötigt daher einige „Handstände“ um ans Laufen gebracht zu werden - allerdings nur mit der Notfallbox Mini und nur unter Ubuntu 20.04 LTS Die Installation musste per Hand erfolgen, weil das Installationsscript nicht für Ubuntu eingerichtet ist. und unter Debian standen nicht alle Ressourcen zur Unterstützung unseres USB-Stick zur Verfügung. Uns erscheint die Computer-Geschwindigkeit und Rechenleistung trotz Quadcore nicht ausreichend für die „große“ Notfallbox.</text:p>
      <text:p text:style-name="Text_20_body">Daher haben wir direkt ein fertiges Betriebssystem-Image gezogen. Dieses kann im <text:a xlink:type="simple" xlink:href="https://notfallbox.info/doku.php?id=nfb:alle:download" text:style-name="Internet_20_link" text:visited-style-name="Visited_20_Internet_20_Link">Download-Bereich</text:a> heruntergeladen werden. Danach bitte mit einem Programm der Wahl auf die SD-Karte schreiben, einstecken, booten, fertig.</text:p>
      <text:p text:style-name="Text_20_body">Das Image unterstützt folgende USB-Sticks:</text:p>
      <text:list text:style-name="List_20_1" text:continue-numbering="false">
        <text:list-item>
          <text:p text:style-name="List_20_1_Content_First"> RTL8188CUS/8188EU 802.11n WLAN Adapter</text:p>
        </text:list-item>
        <text:list-item>
          <text:p text:style-name="List_20_1_Content"> RT2070 Wireless Adapter</text:p>
        </text:list-item>
        <text:list-item>
          <text:p text:style-name="List_20_1_Content"> RT2870/RT3070 Wireless Adapter</text:p>
        </text:list-item>
        <text:list-item>
          <text:p text:style-name="List_20_1_Content"> RTL8192CU Wireless Adapter</text:p>
        </text:list-item>
        <text:list-item>
          <text:p text:style-name="List_20_1_Content"> RTL 88x2bu (durch uns hinzugefügt)</text:p>
        </text:list-item>
        <text:list-item>
          <text:p text:style-name="List_20_1_Content"> mi WiFi mt7601</text:p>
        </text:list-item>
        <text:list-item>
          <text:p text:style-name="List_20_1_Content"> 5G USB WiFi RTL8821CU</text:p>
        </text:list-item>
        <text:list-item>
          <text:p text:style-name="List_20_1_Content_Last"> 5G USB WiFi RTL8812AU </text:p>
        </text:list-item>
      </text:list>
      <text:h text:style-name="Heading_20_2" text:outline-level="2"><text:bookmark-start text:name="__RefHeading___hinweis_3"/><text:bookmark-start text:name="hinweis"/>Hinweis<text:bookmark-end text:name="__RefHeading___hinweis_3"/><text:bookmark-end text:name="hinweis"/></text:h>
      <text:p text:style-name="Text_20_body">Nach der Installation des NanoPi NEO als Notfallbox Mini kommen wir dahinter, mit welchen Einschränkungen wir leben müssen. Wir versuchen gerade, den NanoPi als lokale Notfallbox für unsere Gemeinde hier zu konfigurieren - und stoßen dabei auf die Tatsache, dass wir schon den zweiten Tag an der Installation und Einrichtung des Systems sitzen. Unsere Installationsroutinen sind eben nicht für einen „Nicht-Raspberry PI“ gemach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nicht empfehlen</text:span></text:p>
          </table:table-cell>
        </table:table-row>
      </table:table>
      <text:h text:style-name="Heading_20_2" text:outline-level="2"><text:bookmark-start text:name="__RefHeading___installation_manuell_4"/><text:bookmark-start text:name="installation_manuell"/>Installation manuell<text:bookmark-end text:name="__RefHeading___installation_manuell_4"/><text:bookmark-end text:name="installation_manuell"/></text:h>
      <text:p text:style-name="Text_20_body">Leider hat das Image ein kleines Problem: Um es zu speichern musste es verkleinert werden und wird daher auf einer beliebigen SD-Karte wieder per Hand vergrößert werden. Das ist sehr kompliziert. Daher dokumentieren wir hier noch die komplette manuelle Installation, welche ohne diesen Prozess auskommt, dafür aber natürlich viel Handarbeit verlangt.</text:p>
      <text:list text:style-name="Numbering_20_1" text:continue-numbering="false">
        <text:list-item>
          <text:p text:style-name="Numbering_20_1_Content_First"> Das grundlegende OS-Image herunterladen:<text:line-break/>  <text:a xlink:type="simple" xlink:href="https://login.yoursecurecloud.de/f/4c3885a24c2d41b9a903/?dl=1" text:style-name="Internet_20_link" text:visited-style-name="Visited_20_Internet_20_Link">https://login.yoursecurecloud.de/f/4c3885a24c2d41b9a903/?dl=1</text:a></text:p>
        </text:list-item>
        <text:list-item>
          <text:p text:style-name="Numbering_20_1_Content"> Mit einem Programm der Wahl das Image auf SD-Karte schreiben, dabei keine Anpassungen machen.</text:p>
        </text:list-item>
        <text:list-item>
          <text:p text:style-name="Numbering_20_1_Content"> NanoPi NEO mit LAN, WLAN-Stick und Strom verbinden</text:p>
        </text:list-item>
        <text:list-item>
          <text:p text:style-name="Numbering_20_1_Content"> ca. 2 Minuten warten</text:p>
        </text:list-item>
        <text:list-item>
          <text:p text:style-name="Numbering_20_1_Content"> Nachfolgend ist die IP-Adresse an jene anzupassen, welche vom eigenen Router vergeben wurde. Wir verwenden im Beispiel immer 192.168.100.1</text:p>
        </text:list-item>
        <text:list-item>
          <text:p text:style-name="Preformatted_20_Text">ssh 192.168.100.1 -l pi</text:p>
        </text:list-item>
        <text:list-item>
          <text:p text:style-name="Numbering_20_1_Content"> Unbedingt zuallererst das Passwort für den Standard-Nutzer „pi“ ändern:<text:line-break/>  </text:p>
          <text:p text:style-name="Preformatted_20_Text">passwd</text:p>
        </text:list-item>
        <text:list-item>
          <text:p text:style-name="Numbering_20_1_Content"> Dann benötigen wir einen Benutzer mit dem Namen <text:span text:style-name="Strong_20_Emphasis">notfallbox</text:span>. Bitte als Passwort <text:span text:style-name="Source_20_Text">notfallbox </text:span> wählen. Anschliessend geben wir ihm noch sudo-Rechte.:<text:line-break/>  </text:p>
          <text:p text:style-name="Preformatted_20_Text">sudo useradd -m -s /bin/bash notfallbox<text:line-break/>sudo passwd notfallbox<text:line-break/>sudo nano /etc/sudoers</text:p>
        </text:list-item>
        <text:list-item>
          <text:p text:style-name="Numbering_20_1_Content"> Folgende Zeile einfügen:</text:p>
          <text:p text:style-name="Preformatted_20_Text">notfallbox<text:s text:c="3"/>ALL=(ALL:ALL)<text:s text:c="3"/>NOPASSWD: ALL</text:p>
          <text:p text:style-name="Text_20_body">Speichern und schliessen.</text:p>
        </text:list-item>
        <text:list-item>
          <text:p text:style-name="Numbering_20_1_Content"> Mit <text:span text:style-name="Source_20_Text"> exit </text:span> sich aus der SSH-Session abmelden und als Benutzer <text:span text:style-name="Strong_20_Emphasis">notfallbox</text:span> wieder anmelden</text:p>
        </text:list-item>
        <text:list-item>
          <text:p text:style-name="Preformatted_20_Text">sudo npi-config</text:p>
        </text:list-item>
        <text:list-item>
          <text:p text:style-name="Numbering_20_1_Content"> Folgende Optionen ändern:</text:p>
          <text:list text:style-name="List_20_1">
            <text:list-item>
              <text:p text:style-name="List_20_1_Content"> <text:span text:style-name="Strong_20_Emphasis">2 Hostname</text:span> → notfallbox</text:p>
            </text:list-item>
            <text:list-item>
              <text:p text:style-name="List_20_1_Content"> <text:span text:style-name="Strong_20_Emphasis">4 Localisation Options</text:span></text:p>
              <text:list text:style-name="List_20_1">
                <text:list-item>
                  <text:p text:style-name="List_20_1_Content"> <text:span text:style-name="Strong_20_Emphasis">I1 Change locale</text:span> → <text:span text:style-name="Source_20_Text">de_DE.UTF-8 UTF-8</text:span> → OK → <text:span text:style-name="Source_20_Text">de_DE.UTF-8 UTF-8</text:span> → Nun werden die lokalen Zeichensätze generiert. Bitte nicht wundern: Es sind ausser dem DE-zeichensatz alle EN-Zeichensätze dabei. Scheint man nicht abwählen zu können. Dauert leider einige Zeit!</text:p>
                </text:list-item>
                <text:list-item>
                  <text:p text:style-name="List_20_1_Content"> <text:span text:style-name="Strong_20_Emphasis">I2 Change Timezone</text:span> → Europe → Berlin</text:p>
                </text:list-item>
                <text:list-item>
                  <text:p text:style-name="List_20_1_Content"> <text:span text:style-name="Strong_20_Emphasis">I4 Change WiFi Country</text:span> → DE</text:p>
                </text:list-item>
                <text:list-item>
                  <text:p text:style-name="List_20_1_Content"> <text:span text:style-name="Strong_20_Emphasis">Finish</text:span> - Reboot Yes</text:p>
                </text:list-item>
              </text:list>
            </text:list-item>
          </text:list>
        </text:list-item>
        <text:list-item>
          <text:p text:style-name="Numbering_20_1_Content"> System startet neu, bitte danach als <text:span text:style-name="Strong_20_Emphasis">notfallbox</text:span> anmelden!</text:p>
        </text:list-item>
        <text:list-item>
          <text:p text:style-name="Preformatted_20_Text">sudo apt -y update &amp;&amp; sudo apt -y upgrade</text:p>
          <text:p text:style-name="Text_20_body"> → Kaffe trinken gehen <draw:frame draw:style-name="media" draw:name="2" text:anchor-type="as-char" draw:z-index="2" svg:width="" svg:rel-width="100%" svg:height="0cm"><draw:image xlink:href="Pictures/6114d5cebeab0b4d5617f9f6463ed85a.svg" xlink:type="simple" xlink:show="embed" xlink:actuate="onLoad"/></draw:frame></text:p>
        </text:list-item>
        <text:list-item>
          <text:p text:style-name="Numbering_20_1_Content"> Mit <text:span text:style-name="Source_20_Text"> ip a </text:span> prüfen, ob ein Interface namens <text:span text:style-name="Strong_20_Emphasis">wlan0</text:span> vorhanden ist.</text:p>
          <text:list text:style-name="List_20_1">
            <text:list-item>
              <text:p text:style-name="List_20_1_Content"> Ist das Interface vorhanden, bitte mit Punkt 17 weitermachen.</text:p>
            </text:list-item>
            <text:list-item>
              <text:p text:style-name="List_20_1_Content"> Ist das Interface nicht vorhanden:</text:p>
              <text:list text:style-name="List_20_1">
                <text:list-item>
                  <text:p text:style-name="Preformatted_20_Text">sudo apt -y install usbutils build-essential bc dkms git libelf-dev rfkill iw</text:p>
                </text:list-item>
                <text:list-item>
                  <text:p text:style-name="List_20_1_Content"> Mit <text:span text:style-name="Source_20_Text"> lsusb </text:span> prüfen, ob der USB-WALN-Stick erkannt wird. Bei uns wird als Beispiel der <text:span text:style-name="Strong_20_Emphasis">REALTEK RTL 88x2bu</text:span> erkannt. Wir zeigen daher hier beispielhaft, wie wir diesen ins System eingebunden haben.<text:line-break/>  Zuerst müssen wir die Kernel-Header herunterladen und kompilieren. Achtung: Dieser Vorgang dauert sehr lange. Am besten über Nacht laufen lassen.</text:p>
                  <text:list text:style-name="List_20_1">
                    <text:list-item>
                      <text:p text:style-name="Preformatted_20_Text">sudo apt-get -y install dpkg-dev libarchive-tools<text:line-break/>git clone https://github.com/friendlyarm/linux -b sunxi-4.14.y --depth 1 kernel-h3<text:line-break/>cd kernel-h3<text:line-break/>rm -rf .git<text:line-break/>make distclean<text:line-break/>touch .scmversion<text:line-break/>make CROSS_COMPILE= ARCH=arm sunxi_defconfig<text:line-break/>alias tar=bsdtar<text:line-break/>make CROSS_COMPILE= ARCH=arm bindeb-pkg -j4</text:p>
                    </text:list-item>
                    <text:list-item>
                      <text:p text:style-name="List_20_1_Content"> Erfolgreich kompilierte Header zeigen zum Schluss folgende Zeilen an:</text:p>
                      <text:p text:style-name="Preformatted_20_Text">dpkg-deb: building package 'linux-headers-4.14.111' in '../linux-headers-4.14.111_4.14.111-1_armhf.deb'.<text:line-break/>dpkg-deb: building package 'linux-libc-dev' in '../linux-libc-dev_4.14.111-1_armhf.deb'.<text:line-break/>dpkg-deb: building package 'linux-image-4.14.111' in '../linux-image-4.14.111_4.14.111-1_armhf.deb'.<text:line-break/>dpkg-genchanges: warning: substitution variable ${kernel:debarch} used, but is not defined<text:line-break/>dpkg-genchanges: info: binary-only upload (no source code included)</text:p>
                    </text:list-item>
                    <text:list-item>
                      <text:p text:style-name="List_20_1_Content"> Nun können die Header installiert werden:</text:p>
                      <text:p text:style-name="Preformatted_20_Text">sudo dpkg -i ../linux-headers-4.14.111_4.14.111-1_armhf.deb</text:p>
                    </text:list-item>
                    <text:list-item>
                      <text:p text:style-name="List_20_1_Content"> Wir kompilieren nun den Treiber und installieren diesen. Das geht mit einem Befehl - und kann schon mal eine halbe Stunde dauern.</text:p>
                      <text:p text:style-name="Preformatted_20_Text">mkdir -p ~/src &amp;&amp; cd ~/src &amp;&amp; git clone https://github.com/morrownr/88x2bu-20210702.git<text:line-break/>cd ~/src/88x2bu-20210702 &amp;&amp; sudo ./install-driver.sh</text:p>
                    </text:list-item>
                    <text:list-item>
                      <text:p text:style-name="List_20_1_Content"> Das gerät startet neu (Reboot). Bitte nach dem erneuten anmelden als <text:span text:style-name="Source_20_Text">notfallbox</text:span> unbedingt mit <text:span text:style-name="Source_20_Text"> ip a </text:span> prüfen, ob das Interface <text:span text:style-name="Strong_20_Emphasis">wlan0</text:span> nun vorhanden ist.<text:line-break/></text:p>
                    </text:list-item>
                  </text:list>
                </text:list-item>
              </text:list>
            </text:list-item>
          </text:list>
        </text:list-item>
        <text:list-item>
          <text:p text:style-name="Numbering_20_1_Content"> Ab hier geht es weiter mit der normalen Installations-Prozedur:</text:p>
          <text:p text:style-name="Preformatted_20_Text">wget https://notfallbox.info/download/NFB_Installation_NanoPiNeo<text:line-break/>chmod 777 NFB_Installation_NanoPiNeo<text:line-break/>./NFB_Installation_NanoPiNeo</text:p>
        </text:list-item>
        <text:list-item>
          <text:p text:style-name="Numbering_20_1_Content"> Das Installationsprogramm startet.<text:line-break/>  <draw:frame draw:style-name="media" draw:name="3" text:anchor-type="as-char" draw:z-index="3" svg:width="10.583333333333cm" svg:height="4.0025135344161cm"><draw:image xlink:href="Pictures/19b39fec5cfa5776d6b44b78bfaab93b.png" xlink:type="simple" xlink:show="embed" xlink:actuate="onLoad"/></draw:frame></text:p>
        </text:list-item>
        <text:list-item>
          <text:p text:style-name="Numbering_20_1_Content"> <text:span text:style-name="Strong_20_Emphasis">Notfallbox M</text:span> bzw. Mini auswählen<text:line-break/>  <draw:frame draw:style-name="media" draw:name="4" text:anchor-type="as-char" draw:z-index="4" svg:width="10.583333333333cm" svg:height="3.2426618415762cm"><draw:image xlink:href="Pictures/73c0369065044bfb906917b13d204024.png" xlink:type="simple" xlink:show="embed" xlink:actuate="onLoad"/></draw:frame></text:p>
        </text:list-item>
        <text:list-item>
          <text:p text:style-name="Numbering_20_1_Content"> Bitte nun unbedingt <text:span text:style-name="Strong_20_Emphasis">Raspberry PI mit USB-WiFi</text:span> auswählen:<text:line-break/>  <draw:frame draw:style-name="media" draw:name="5" text:anchor-type="as-char" draw:z-index="5" svg:width="10.583333333333cm" svg:height="4.6475161167994cm"><draw:image xlink:href="Pictures/31b8770b84a12e1ea9479df0771fce1e.png" xlink:type="simple" xlink:show="embed" xlink:actuate="onLoad"/></draw:frame></text:p>
        </text:list-item>
        <text:list-item>
          <text:p text:style-name="Numbering_20_1_Content"> An dieser Stelle kann die Installation gestartet oder noch „schadenfrei“ abgebrochen werden.<text:line-break/>  <draw:frame draw:style-name="media" draw:name="6" text:anchor-type="as-char" draw:z-index="6" svg:width="10.583333333333cm" svg:height="2.8547995139733cm"><draw:image xlink:href="Pictures/c9c034db9de62557bc0dae9e6b524c97.png" xlink:type="simple" xlink:show="embed" xlink:actuate="onLoad"/></draw:frame></text:p>
        </text:list-item>
        <text:list-item>
          <text:p text:style-name="Numbering_20_1_Content"> Nun erfolgen die ersten Installationsschritte:<text:line-break/>  <draw:frame draw:style-name="media" draw:name="7" text:anchor-type="as-char" draw:z-index="7" svg:width="10.583333333333cm" svg:height="5.3061643835616cm"><draw:image xlink:href="Pictures/4c0cc72a7990929929352d0ace6c4cb9.png" xlink:type="simple" xlink:show="embed" xlink:actuate="onLoad"/></draw:frame><text:line-break/>  Nach dem Betriebsystemupdate und der Installation des WLAN-Hotspot muss der Raspberry neu gestartet werden. Das macht die Software selbst.<text:line-break/>  <draw:frame draw:style-name="media" draw:name="8" text:anchor-type="as-char" draw:z-index="8" svg:width="10.583333333333cm" svg:height="3.1029668411867cm"><draw:image xlink:href="Pictures/bd2de12eae220bc77a63ce80fe427a42.png" xlink:type="simple" xlink:show="embed" xlink:actuate="onLoad"/></draw:frame></text:p>
        </text:list-item>
        <text:list-item>
          <text:p text:style-name="Numbering_20_1_Content"> Nun bitte wieder per SSH einloggen und die Installation forsetzen mit </text:p>
          <text:p text:style-name="Preformatted_20_Text">./NFB_Installation</text:p>
        </text:list-item>
        <text:list-item>
          <text:p text:style-name="Numbering_20_1_Content"> Die Installation des Hotspot wird fortgesetzt.<text:line-break/>  <draw:frame draw:style-name="media" draw:name="9" text:anchor-type="as-char" draw:z-index="9" svg:width="10.583333333333cm" svg:height="4.2424568965517cm"><draw:image xlink:href="Pictures/dc7a8fd304fde0184f76211c4ae3cb9a.png" xlink:type="simple" xlink:show="embed" xlink:actuate="onLoad"/></draw:frame><text:line-break/>  Der Webserver wird heruntergeladen und installiert.<text:line-break/>  <draw:frame draw:style-name="media" draw:name="10" text:anchor-type="as-char" draw:z-index="10" svg:width="10.583333333333cm" svg:height="4.2424568965517cm"><draw:image xlink:href="Pictures/61af01867cfb997abda2766caeccef15.png" xlink:type="simple" xlink:show="embed" xlink:actuate="onLoad"/></draw:frame><text:line-break/>  Die Inhalte (die Notfallbox-Software) wird heruntergeladen und installiert.<text:line-break/>  <draw:frame draw:style-name="media" draw:name="11" text:anchor-type="as-char" draw:z-index="11" svg:width="10.583333333333cm" svg:height="3.066199376947cm"><draw:image xlink:href="Pictures/f7fecef3cc70094b0740110f885abdaa.png" xlink:type="simple" xlink:show="embed" xlink:actuate="onLoad"/></draw:frame></text:p>
        </text:list-item>
        <text:list-item>
          <text:p text:style-name="Numbering_20_1_Content_Last"> Mit der Schlussmeldung ist die Notfallbox fertig installiert. Diese wird - nach dem Klicken auf „OK“ noch einmal final neu gestartet.<text:line-break/>  <draw:frame draw:style-name="media" draw:name="12" text:anchor-type="as-char" draw:z-index="12" svg:width="10.583333333333cm" svg:height="4.1485639158576cm"><draw:image xlink:href="Pictures/b099b2eb6fb3a7f0671a1718b3c86e2c.png" xlink:type="simple" xlink:show="embed" xlink:actuate="onLoad"/></draw:frame></text:p>
        </text:list-item>
      </text:list>
      <text:h text:style-name="Heading_20_3" text:outline-level="3"><text:bookmark-start text:name="__RefHeading___standard-einstellungen_nach_der_installation_5"/><text:bookmark-start text:name="standard-einstellungen_nach_der_installation"/>Standard-Einstellungen nach der Installation<text:bookmark-end text:name="__RefHeading___standard-einstellungen_nach_der_installation_5"/><text:bookmark-end text:name="standard-einstellungen_nach_der_installation"/></text:h>
      <text:p text:style-name="Text_20_body">Die Notfallbox Mini weisst nach der Installation immer folgende Standard-Einstellungen auf:</text:p>
      <table:table table:style-name="Table">
        <table:table-column/>
        <table:table-column/>
        <table:table-column/>
        <table:table-row>
          <table:table-cell office:value-type="string" table:style-name="tableheader">
            <text:p text:style-name="Table_20_Heading">Beschreibung</text:p>
          </table:table-cell>
          <table:table-cell office:value-type="string" table:style-name="tableheader">
            <text:p text:style-name="Table_20_Heading">Grund-Einstellung</text:p>
          </table:table-cell>
          <table:table-cell office:value-type="string" table:style-name="tableheader">
            <text:p text:style-name="Table_20_Heading">Erklärung</text:p>
          </table:table-cell>
        </table:table-row>
        <table:table-row>
          <table:table-cell office:value-type="string" table:style-name="tablecell">
            <text:p text:style-name="tablealignleft">Name in der Web-Oberfläche</text:p>
          </table:table-cell>
          <table:table-cell office:value-type="string" table:style-name="tablecell" table:number-columns-spanned="2">
            <text:p text:style-name="tablealignleft">Testbetrieb</text:p>
          </table:table-cell>
          <table:covered-table-cell/>
        </table:table-row>
        <table:table-row>
          <table:table-cell office:value-type="string" table:style-name="tablecell">
            <text:p text:style-name="tablealignleft">Angezeigter Standort in der Web-Oberfläche</text:p>
          </table:table-cell>
          <table:table-cell office:value-type="string" table:style-name="tablecell" table:number-columns-spanned="2">
            <text:p text:style-name="tablealignleft">Teststandort</text:p>
          </table:table-cell>
          <table:covered-table-cell/>
        </table:table-row>
        <table:table-row>
          <table:table-cell office:value-type="string" table:style-name="tablecell">
            <text:p text:style-name="tablealignleft">Wireless Access Point (WAP)</text:p>
          </table:table-cell>
          <table:table-cell office:value-type="string" table:style-name="tablecell" table:number-columns-spanned="2">
            <text:p text:style-name="tablealignleft">aktiviert</text:p>
          </table:table-cell>
          <table:covered-table-cell/>
        </table:table-row>
        <table:table-row>
          <table:table-cell office:value-type="string" table:style-name="tablecell">
            <text:p text:style-name="tablealignleft">SSID des WAP</text:p>
          </table:table-cell>
          <table:table-cell office:value-type="string" table:style-name="tablecell">
            <text:p text:style-name="tablealignleft">Notfallbox-xxyyzz</text:p>
          </table:table-cell>
          <table:table-cell office:value-type="string" table:style-name="tablecell">
            <text:p text:style-name="tablealignleft">xxyyzz = automatisch vergebener 6-stelliger Hex-Code (<text:span text:style-name="">1</text:span>)</text:p>
          </table:table-cell>
        </table:table-row>
        <table:table-row>
          <table:table-cell office:value-type="string" table:style-name="tablecell">
            <text:p text:style-name="tablealignleft">Name des verwendeten Wlan-Interfaces</text:p>
          </table:table-cell>
          <table:table-cell office:value-type="string" table:style-name="tablecell" table:number-columns-spanned="2">
            <text:p text:style-name="tablealignleft">wlan0</text:p>
          </table:table-cell>
          <table:covered-table-cell/>
        </table:table-row>
        <table:table-row>
          <table:table-cell office:value-type="string" table:style-name="tablecell">
            <text:p text:style-name="tablealignleft">Kurznachrichten-Dienst</text:p>
          </table:table-cell>
          <table:table-cell office:value-type="string" table:style-name="tablecell" table:number-columns-spanned="2">
            <text:p text:style-name="tablealignleft">Nicht aktiviert</text:p>
          </table:table-cell>
          <table:covered-table-cell/>
        </table:table-row>
        <table:table-row>
          <table:table-cell office:value-type="string" table:style-name="tablecell">
            <text:p text:style-name="tablealignleft">Cloud-Dienst</text:p>
          </table:table-cell>
          <table:table-cell office:value-type="string" table:style-name="tablecell" table:number-columns-spanned="2">
            <text:p text:style-name="tablealignleft">Nicht aktiviert</text:p>
          </table:table-cell>
          <table:covered-table-cell/>
        </table:table-row>
        <table:table-row>
          <table:table-cell office:value-type="string" table:style-name="tablecell">
            <text:p text:style-name="tablealignleft">Android-APK</text:p>
          </table:table-cell>
          <table:table-cell office:value-type="string" table:style-name="tablecell" table:number-columns-spanned="2">
            <text:p text:style-name="tablealignleft">0 Dateien (Nicht aktiv)</text:p>
          </table:table-cell>
          <table:covered-table-cell/>
        </table:table-row>
        <table:table-row>
          <table:table-cell office:value-type="string" table:style-name="tablecell">
            <text:p text:style-name="tablealignleft">OSM-Karten</text:p>
          </table:table-cell>
          <table:table-cell office:value-type="string" table:style-name="tablecell" table:number-columns-spanned="2">
            <text:p text:style-name="tablealignleft">0 Dateien (Nicht aktiv)</text:p>
          </table:table-cell>
          <table:covered-table-cell/>
        </table:table-row>
        <table:table-row>
          <table:table-cell office:value-type="string" table:style-name="tablecell">
            <text:p text:style-name="tablealignleft">Kiwix-Datenbanken</text:p>
          </table:table-cell>
          <table:table-cell office:value-type="string" table:style-name="tablecell" table:number-columns-spanned="2">
            <text:p text:style-name="tablealignleft">WikiMed</text:p>
          </table:table-cell>
          <table:covered-table-cell/>
        </table:table-row>
        <table:table-row>
          <table:table-cell office:value-type="string" table:style-name="tablecell">
            <text:p text:style-name="tablealignleft">PDF-Dateien</text:p>
          </table:table-cell>
          <table:table-cell office:value-type="string" table:style-name="tablecell" table:number-columns-spanned="2">
            <text:p text:style-name="tablealignleft">mehrer Erste-Hilfe Anleitungen sowie eine Liste von Trinkwasserquellen in der BRD</text:p>
          </table:table-cell>
          <table:covered-table-cell/>
        </table:table-row>
        <table:table-row>
          <table:table-cell office:value-type="string" table:style-name="tablecell">
            <text:p text:style-name="tablealignleft">Passwort Linux-Benutzer <text:span text:style-name="Strong_20_Emphasis">notfallbox</text:span></text:p>
          </table:table-cell>
          <table:table-cell office:value-type="string" table:style-name="tablecell" table:number-columns-spanned="2">
            <text:p text:style-name="tablealignleft">notfallbox</text:p>
          </table:table-cell>
          <table:covered-table-cell/>
        </table:table-row>
        <table:table-row>
          <table:table-cell office:value-type="string" table:style-name="tablecell">
            <text:p text:style-name="tablealignleft">Passwort für den Admin des <text:span text:style-name="Strong_20_Emphasis">Kurznachrichten-Dienstes</text:span></text:p>
          </table:table-cell>
          <table:table-cell office:value-type="string" table:style-name="tablecell" table:number-columns-spanned="2">
            <text:p text:style-name="tablealignleft">notfallbox</text:p>
          </table:table-cell>
          <table:covered-table-cell/>
        </table:table-row>
      </table:table>
      <text:p text:style-name="Text_20_body">Fußnoten:<text:line-break/>
</text:p>
      <text:h text:style-name="Heading_20_3" text:outline-level="3"><text:bookmark-start text:name="__RefHeading___anpassung_der_einstellungen_auf_persoenliche_beduerfnisse_6"/><text:bookmark-start text:name="anpassung_der_einstellungen_auf_persoenliche_beduerfnisse"/>Anpassung der Einstellungen auf persönliche Bedürfnisse<text:bookmark-end text:name="__RefHeading___anpassung_der_einstellungen_auf_persoenliche_beduerfnisse_6"/><text:bookmark-end text:name="anpassung_der_einstellungen_auf_persoenliche_beduerfnisse"/></text:h>
      <text:p text:style-name="Text_20_body">Des geschieht über das <text:span text:style-name="Source_20_Text">Setup</text:span>, welches <text:a xlink:type="simple" xlink:href="https://notfallbox.info/doku.php?id=nfb:mini:verwaltung:setup" text:style-name="Internet_20_link" text:visited-style-name="Visited_20_Internet_20_Link">HIER</text:a> beschrieben wird.</text:p>
      <text:p text:style-name="Text_20_body"><text:span text:style-name="Strong_20_Emphasis">Quellen:</text:span><text:line-break/>
<text:a xlink:type="simple" xlink:href="https://wiki.friendlyelec.com/wiki/index.php/NanoPi_NEO" text:style-name="Internet_20_link" text:visited-style-name="Visited_20_Internet_20_Link">https://wiki.friendlyelec.com/wiki/index.php/NanoPi_NEO</text:a><text:line-break/>
<text:a xlink:type="simple" xlink:href="https://download.friendlyelec.com/NanoPiNEO" text:style-name="Internet_20_link" text:visited-style-name="Visited_20_Internet_20_Link">https://download.friendlyelec.com/NanoPiNEO</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1T22::30:24</meta:creation-date>
    <dc:creator>Generated</dc:creator>
    <dc:date>2026-08-21T22::30:24</dc:date>
    <dc:language>en-US</dc:language>
    <meta:editing-cycles>1</meta:editing-cycles>
    <meta:editing-duration>PT0S</meta:editing-duration>
    <dc:title>nfb:alternative:nanopi-neo</dc:title>
  </office:meta>
</office:document-meta>
</file>