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alle:service:liste:neutral"/><text:bookmark-start text:name="__RefHeading___einkaufslisten_neutral_1"/><text:bookmark-start text:name="einkaufslisten_neutral"/>Einkaufslisten (neutral)<text:bookmark-end text:name="__RefHeading___einkaufslisten_neutral_1"/><text:bookmark-end text:name="einkaufslisten_neutral"/></text:h>
      <text:p text:style-name="Text_20_body"><draw:frame draw:style-name="mediaright" draw:name="0" text:anchor-type="paragraph" draw:z-index="0" svg:width="2.38125cm" style:rel-width="100%" svg:height="2.7460372340426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Nachdem der Gründer der Initiative sich nach und nach von einigen seiner Notfallboxen getrennt hat, ist uns aufgefallen, dass tatsächlich Bedarf an diesen Geräten besteht. Da man natürlich eine Notfallbox nicht einfach so kaufen kann, aber auch niemand wirklich Geld damit verdienen und Bürger abzocken möchte, haben wir hier einiges an Hilfen vorbereitet für Euch.</text:p>
          </table:table-cell>
        </table:table-row>
      </table:table>
      <text:p text:style-name="Text_20_body">Im Folgenden findet man eine Zusammenstellung von Systemen, welche Verkäufer-neutral aufgeführt werden, um die eigene Kaufentscheidung nicht zu beeinflussen.</text:p>
      <text:h text:style-name="Heading_20_2" text:outline-level="2"><text:bookmark-start text:name="__RefHeading___notfallbox_mini_2"/><text:bookmark-start text:name="notfallbox_mini"/>Notfallbox Mini<text:bookmark-end text:name="__RefHeading___notfallbox_mini_2"/><text:bookmark-end text:name="notfallbox_mini"/></text:h>
      <text:list text:style-name="List_20_1" text:continue-numbering="false">
        <text:list-item>
          <text:p text:style-name="List_20_1_Content_First"> Raspberry PI Zero oder PI Zero W</text:p>
        </text:list-item>
        <text:list-item>
          <text:p text:style-name="List_20_1_Content"> OTG-Adapter (Micro-USB-Stecker auf USB-A-Buchse) für den USB-Wifi-Dongle</text:p>
        </text:list-item>
        <text:list-item>
          <text:p text:style-name="List_20_1_Content"> USB-Wifi-Dongle (<text:a xlink:type="simple" xlink:href="https://forum-raspberrypi.de/forum/thread/62986-aktuelle-liste-funktionsfaehiger-wifi-usb-dongles/?postID=604318#post604318" text:style-name="Internet_20_link" text:visited-style-name="Visited_20_Internet_20_Link">geeignete Geräte</text:a>)</text:p>
        </text:list-item>
        <text:list-item>
          <text:p text:style-name="List_20_1_Content"> SD-Karte minimal 64 GB (Klasse 10)</text:p>
        </text:list-item>
        <text:list-item>
          <text:p text:style-name="List_20_1_Content"> USB-Powerbank (Pass-through-fähig) mit Anschlusskabel auf USB-Micro-Stecker</text:p>
        </text:list-item>
        <text:list-item>
          <text:p text:style-name="List_20_1_Content_Last"> Solar-Panel mit USB-Anschluss, passend zur Powerbank</text:p>
        </text:list-item>
      </text:list>
      <text:p text:style-name="Horizontal_20_Line"/>
      <text:h text:style-name="Heading_20_2" text:outline-level="2"><text:bookmark-start text:name="__RefHeading___notfallbox_xpi_3"/><text:bookmark-start text:name="notfallbox_xpi"/>Notfallbox (Xpi)<text:bookmark-end text:name="__RefHeading___notfallbox_xpi_3"/><text:bookmark-end text:name="notfallbox_xpi"/></text:h>
      <text:list text:style-name="List_20_1" text:continue-numbering="false">
        <text:list-item>
          <text:p text:style-name="List_20_1_Content_First"> Raspberry PI Zero 2W, PI 3B+, PI 4 oder PI 5</text:p>
        </text:list-item>
        <text:list-item>
          <text:p text:style-name="List_20_1_Content"> PI Zero 2W &amp; 3B+: SD-Karte mit mind. 64 GB</text:p>
        </text:list-item>
        <text:list-item>
          <text:p text:style-name="List_20_1_Content"> Pi 4: USB-SSD mit USB 3.2</text:p>
        </text:list-item>
        <text:list-item>
          <text:p text:style-name="List_20_1_Content"> PI5: M2-SSD über den PCIe-HAT</text:p>
        </text:list-item>
        <text:list-item>
          <text:p text:style-name="List_20_1_Content"> Ganz wichtig: AKTIVE KÜHLUNG mittels Lüfter oder zumindest ein Gehäuse, welches die Hitze auf die Umgebung ableitet</text:p>
        </text:list-item>
        <text:list-item>
          <text:p text:style-name="List_20_1_Content"> USB-Wifi-Dongle (<text:a xlink:type="simple" xlink:href="https://forum-raspberrypi.de/forum/thread/62986-aktuelle-liste-funktionsfaehiger-wifi-usb-dongles/?postID=604318#post604318" text:style-name="Internet_20_link" text:visited-style-name="Visited_20_Internet_20_Link">geeignete Geräte</text:a>)</text:p>
        </text:list-item>
        <text:list-item>
          <text:p text:style-name="List_20_1_Content"> USB-Powerbank (Pass-through-fähig) mit Anschlusskabel auf USB-Micro-Stecker</text:p>
        </text:list-item>
        <text:list-item>
          <text:p text:style-name="List_20_1_Content_Last"> Solar-Panel mit USB-Anschluss, passend zur Powerbank</text:p>
        </text:list-item>
      </text:list>
      <text:p text:style-name="Horizontal_20_Line"/>
      <text:h text:style-name="Heading_20_2" text:outline-level="2"><text:bookmark-start text:name="__RefHeading___notfallbox_xpc_4"/><text:bookmark-start text:name="notfallbox_xpc"/>Notfallbox (Xpc)<text:bookmark-end text:name="__RefHeading___notfallbox_xpc_4"/><text:bookmark-end text:name="notfallbox_xpc"/></text:h>
      <text:p text:style-name="Text_20_body">Im Endeffekt läuft die Notfallbox auf jedem x86-kompatiblen PC. Jedoch sind folgende Ausstattungsmerkmale wünschenswert:</text:p>
      <text:list text:style-name="List_20_1" text:continue-numbering="false">
        <text:list-item>
          <text:p text:style-name="List_20_1_Content_First"> Stromversorgung 12V! Entsprechende Netzteile sind bei Kleinst-PCs inzwischen Standard.</text:p>
        </text:list-item>
        <text:list-item>
          <text:p text:style-name="List_20_1_Content"> USB V3.x Ports</text:p>
        </text:list-item>
        <text:list-item>
          <text:p text:style-name="List_20_1_Content"> Als Boot- und Arbeitsmedium sollte unbedingt ein SSD-Speicher gewählt werden. </text:p>
        </text:list-item>
        <text:list-item>
          <text:p text:style-name="List_20_1_Content"> Debian Linux (aktuell V12 Bookworm)</text:p>
        </text:list-item>
        <text:list-item>
          <text:p text:style-name="List_20_1_Content"> LAN-Schnittstelle</text:p>
        </text:list-item>
        <text:list-item>
          <text:p text:style-name="List_20_1_Content_Last"> Bei Bedarf USB-Wifi-Dongle welcher den Access-Point-Modus unterstütz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1T22::31:57</meta:creation-date>
    <dc:creator>Generated</dc:creator>
    <dc:date>2026-08-21T22::31:57</dc:date>
    <dc:language>en-US</dc:language>
    <meta:editing-cycles>1</meta:editing-cycles>
    <meta:editing-duration>PT0S</meta:editing-duration>
    <dc:title>nfb:alle:service:liste:neutral</dc:title>
  </office:meta>
</office:document-meta>
</file>